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13397247826371a849071f7a4d9d95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evet:2018_sujet_zero_snowboard:correction"/><text:bookmark-start text:name="__RefHeading___correction_1"/><text:bookmark-start text:name="correction"/>Correction<text:bookmark-end text:name="__RefHeading___correction_1"/><text:bookmark-end text:name="correction"/></text:h>
      <text:p text:style-name="Text_20_body">1.a.</text:p>
      <text:p text:style-name="Text_20_body">Entre le départ et le sommet, il y a 8 intervalles de temps donc</text:p>
      <text:p text:style-name="Text_20_body">La phase 1 dure 0,875s</text:p>
      <text:p text:style-name="Text_20_body">Entre le sommet et l'arrivée, il y a 7 intervalles de temps donc</text:p>
      <text:p text:style-name="Text_20_body">La phase 2 dure 0,875s.<text:line-break/>
1.b. La durée totale du mouvement est de </text:p>
      <text:p text:style-name="Text_20_body">2.a. La vitesse diminue pendant la phase 1.</text:p>
      <text:p text:style-name="Text_20_body">La vitesse augmente pendant la phase 2.</text:p>
      <text:p text:style-name="Text_20_body">2.b. Le mouvement est (curviligne) ralenti lors de la phase 1 car la vitesse diminue.</text:p>
      <text:p text:style-name="Text_20_body">Le mouvement est (curviligne) accéléré lors de la phase 2 car la vitesse augmente.</text:p>
      <text:p text:style-name="Text_20_body">2.c. Pour connaître la longueur du segment fléché :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Vitesse</text:p>
          </table:table-cell>
          <table:table-cell office:value-type="string" table:style-name="tableheader">
            <text:p text:style-name="Table_20_Heading">longueur</text:p>
          </table:table-cell>
        </table:table-row>
        <table:table-row>
          <table:table-cell office:value-type="string" table:style-name="tablecell">
            <text:p text:style-name="tablealignleft">12,5m/s</text:p>
          </table:table-cell>
          <table:table-cell office:value-type="string" table:style-name="tablecell">
            <text:p text:style-name="tablealignleft">? cm</text:p>
          </table:table-cell>
        </table:table-row>
        <table:table-row>
          <table:table-cell office:value-type="string" table:style-name="tablecell">
            <text:p text:style-name="tablealignleft">5 m/s</text:p>
          </table:table-cell>
          <table:table-cell office:value-type="string" table:style-name="tablecell">
            <text:p text:style-name="tablealignleft">1 cm</text:p>
          </table:table-cell>
        </table:table-row>
      </table:table>
      <text:p text:style-name="Text_20_body"><draw:frame draw:style-name="media" draw:name="0" text:anchor-type="as-char" draw:z-index="0" svg:width="19.023541666667cm" style:rel-width="100%" svg:height="11.668125cm" style:rel-height="scale"><draw:image xlink:href="Pictures/513397247826371a849071f7a4d9d954.png" xlink:type="simple" xlink:show="embed" xlink:actuate="onLoad"/></draw:frame></text:p>
      <text:p text:style-name="Text_20_body">3.a. Au sommet, la vitesse est minimale. L'énergie cinétique dépend de la vitesse . Elle est donc aussi minimale au sommet.</text:p>
      <text:p text:style-name="Text_20_body">3.b. Lors de la phase 2, l'énergie potentielle de pesanteur est convertie en énergie cinétique : la hauteur diminue et la vitesse augmente.</text:p>
      <text:p text:style-name="Text_20_body">4.a. Formule chimique de l'eau : H<text:span text:style-name="sub">2</text:span> O</text:p>
      <text:p text:style-name="Text_20_body">Composition atomique d'une molécule de paraffine : 31 atomes de carbone et 64 atomes d'hydrogène.</text:p>
      <text:p text:style-name="Text_20_body">4.b.</text:p>
      <text:p text:style-name="Text_20_body"><text:span text:style-name="Strong_20_Emphasis">Affirmation A :</text:span> VRAI. la paraffine est solide pour une température inférieure à 69°C (température de fusion). La neige a une température de 0°C maximum. La paraffine reste solide au contact de la neige.</text:p>
      <text:p text:style-name="Text_20_body"><text:span text:style-name="Strong_20_Emphasis">Affirmation B :</text:span> FAUX. La paraffine est insoluble dans l'eau à toute température. On ne peut pas dissoudre de la paraffine dans l'eau.</text:p>
      <text:p text:style-name="Text_20_body"><text:span text:style-name="Strong_20_Emphasis">Affirmation C :</text:span> VRAI. La paraffine est liquide pour une  température supérieure à 69°C (température de fusion). On peut donc l'étaler si on la chauffe à 80°C.</text:p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0::59:55</meta:creation-date>
    <dc:creator>Generated</dc:creator>
    <dc:date>2026-09-02T00::59:55</dc:date>
    <dc:language>en-US</dc:language>
    <meta:editing-cycles>1</meta:editing-cycles>
    <meta:editing-duration>PT0S</meta:editing-duration>
    <dc:title>brevet:2018_sujet_zero_snowboard:correction</dc:title>
  </office:meta>
</office:document-meta>
</file>