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8172ceafd7343ba68c11aec147e6706.png"/>
  <manifest:file-entry manifest:media-type="image/png" manifest:full-path="Pictures/76f3eb90e75a495fb6094e9783f385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8_technologie_et_avancees_scientifiques:correction"/><text:bookmark-start text:name="__RefHeading___technologie_et_avancees_scientifiques_-_correction_1"/><text:bookmark-start text:name="technologie_et_avancees_scientifiques_-_correction"/>Technologie et avancées scientifiques - Correction<text:bookmark-end text:name="__RefHeading___technologie_et_avancees_scientifiques_-_correction_1"/><text:bookmark-end text:name="technologie_et_avancees_scientifiques_-_correction"/></text:h>
      <text:p text:style-name="Text_20_body">1.</text:p>
      <text:p text:style-name="Text_20_body"><draw:frame draw:style-name="media" draw:name="0" text:anchor-type="as-char" draw:z-index="0" svg:width="18.997083333333cm" style:rel-width="100%" svg:height="5.9266666666667cm" style:rel-height="scale"><draw:image xlink:href="Pictures/38172ceafd7343ba68c11aec147e6706.png" xlink:type="simple" xlink:show="embed" xlink:actuate="onLoad"/></draw:frame></text:p>
      <text:p text:style-name="Text_20_body">2. Une énergie renouvelable est une énergie qui se renouvelle en moins d'une vie humaine (100ans). Le vent est donc une énergie renouvelable.</text:p>
      <text:p text:style-name="Text_20_body">3.</text:p>
      <text:p text:style-name="Text_20_body"><draw:frame draw:style-name="media" draw:name="1" text:anchor-type="as-char" draw:z-index="1" svg:width="18.997083333333cm" style:rel-width="100%" svg:height="3.5189583333333cm" style:rel-height="scale"><draw:image xlink:href="Pictures/76f3eb90e75a495fb6094e9783f385e7.png" xlink:type="simple" xlink:show="embed" xlink:actuate="onLoad"/></draw:frame></text:p>
      <text:p text:style-name="Text_20_body">4. Si le pH augmente, c'est que l'eau devient de plus en plus basique.</text:p>
      <text:p text:style-name="Text_20_body">5. Pour mesurer le pH, on peut utiliser du papier pH qui change de couleur selon le pH. En comparant la couleur avec une échelle de teinte, on peut mesurer le pH.</text:p>
      <text:p text:style-name="Text_20_body">6. Dans l'aragonite, il y a :</text:p>
      <text:p text:style-name="Text_20_body">- 1 atome de calcium Ca</text:p>
      <text:p text:style-name="Text_20_body">- 1 atome de carbone C</text:p>
      <text:p text:style-name="Text_20_body">- 3 atome d'oxygène O</text:p>
      <text:p text:style-name="Text_20_body">7.1 Anion (ion négatif) : OH<text:span text:style-name="sup">-</text:span></text:p>
      <text:p text:style-name="Text_20_body">Cation (ion positif) : Ca<text:span text:style-name="sup">2+</text:span></text:p>
      <text:p text:style-name="Text_20_body">7.2 Dioxyde de carbone CO<text:span text:style-name="sub">2</text:span></text:p>
      <text:p text:style-name="Text_20_body">7.3 Il se forme de l'eau H<text:span text:style-name="sub">2</text:span> 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9::25:00</meta:creation-date>
    <dc:creator>Generated</dc:creator>
    <dc:date>2026-09-01T19::25:00</dc:date>
    <dc:language>en-US</dc:language>
    <meta:editing-cycles>1</meta:editing-cycles>
    <meta:editing-duration>PT0S</meta:editing-duration>
    <dc:title>brevet:2018_technologie_et_avancees_scientifiques:correction</dc:title>
  </office:meta>
</office:document-meta>
</file>