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88f93cbbd4a70425822dd47c648d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ntille_pro_le_velo:correction"/><text:bookmark-start text:name="__RefHeading___antille_pro_le_velo_-_correction_1"/><text:bookmark-start text:name="antille_pro_le_velo_-_correction"/>Antille Pro Le vélo - Correction<text:bookmark-end text:name="__RefHeading___antille_pro_le_velo_-_correction_1"/><text:bookmark-end text:name="antille_pro_le_velo_-_correction"/></text:h>
      <text:p text:style-name="Text_20_body"><text:span text:style-name="Strong_20_Emphasis">Question 1</text:span></text:p>
      <text:p text:style-name="Text_20_body">64 s</text:p>
      <text:p text:style-name="Text_20_body"><text:span text:style-name="Strong_20_Emphasis">Question 2</text:span></text:p>
      <text:p text:style-name="Text_20_body">t = 64 s</text:p>
      <text:p text:style-name="Text_20_body">d = 500 m</text:p>
      <text:p text:style-name="Text_20_body">v en m/s ; d en m ; t en s</text:p>
      <text:p text:style-name="Text_20_body"><text:span text:style-name="Strong_20_Emphasis">Question 3</text:span></text:p>
      <text:p text:style-name="Text_20_body">Le mouvement est ralenti car la vitesse diminue.</text:p>
      <text:p text:style-name="Text_20_body"><text:span text:style-name="Strong_20_Emphasis">Question 4</text:span></text:p>
      <text:p text:style-name="Text_20_body">La substance est corrosive</text:p>
      <text:p text:style-name="Text_20_body"><text:span text:style-name="Strong_20_Emphasis">Question 5</text:span></text:p>
      <text:p text:style-name="Text_20_body">Il faut porter des gants, des lunettes de protection et une blouse.</text:p>
      <text:p text:style-name="Text_20_body"><text:span text:style-name="Strong_20_Emphasis">Question 6</text:span></text:p>
      <text:p text:style-name="Text_20_body">Comme pH &lt; 7, le shampoing est acide.</text:p>
      <text:p text:style-name="Text_20_body"><text:span text:style-name="Strong_20_Emphasis">Question 7</text:span></text:p>
      <text:p text:style-name="Text_20_body"><draw:frame draw:style-name="media" draw:name="0" text:anchor-type="as-char" draw:z-index="0" svg:width="9.763125cm" style:rel-width="100%" svg:height="6.1383333333333cm" style:rel-height="scale"><draw:image xlink:href="Pictures/bd88f93cbbd4a70425822dd47c648dc6.png" xlink:type="simple" xlink:show="embed" xlink:actuate="onLoad"/></draw:frame></text:p>
      <text:p text:style-name="Text_20_body"><text:span text:style-name="Strong_20_Emphasis">Matériel :</text:span></text:p>
      <text:p text:style-name="Text_20_body">- bécher</text:p>
      <text:p text:style-name="Text_20_body">- agitateur</text:p>
      <text:p text:style-name="Text_20_body">- verre de montre</text:p>
      <text:p text:style-name="Text_20_body">- papier pH</text:p>
      <text:p text:style-name="Text_20_body"><text:span text:style-name="Strong_20_Emphasis">Protocole :</text:span></text:p>
      <text:p text:style-name="Text_20_body">On verse le shampoing dans un bécher.</text:p>
      <text:p text:style-name="Text_20_body">On prélève une goutte de shampoing avec un agitateur.</text:p>
      <text:p text:style-name="Text_20_body">On dépose un morceau de papier pH sur le verre de montre.</text:p>
      <text:p text:style-name="Text_20_body">On dépose une goutte de shamoing sur le papier pH.</text:p>
      <text:p text:style-name="Text_20_body">On regarde la couleur du papier pH et on la compare avec l'échelle de teinte pour déterminer le pH.</text:p>
      <text:p text:style-name="Text_20_body"><text:span text:style-name="Strong_20_Emphasis">Question 8</text:span></text:p>
      <text:p text:style-name="Text_20_body">Quand on dilue le shampoing, le pH augmente. Il est donc moins corrosi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0:24</meta:creation-date>
    <dc:creator>Generated</dc:creator>
    <dc:date>2026-09-01T21::40:24</dc:date>
    <dc:language>en-US</dc:language>
    <meta:editing-cycles>1</meta:editing-cycles>
    <meta:editing-duration>PT0S</meta:editing-duration>
    <dc:title>brevet:2019_antille_pro_le_velo:correction</dc:title>
  </office:meta>
</office:document-meta>
</file>