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bd088bd24dcce4c3eb7feb29813101.png"/>
  <manifest:file-entry manifest:media-type="image/png" manifest:full-path="Pictures/2374f6c50cb1ad39f98812699ba3696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9_asie_lunettes:correction"/><text:bookmark-start text:name="__RefHeading___asie_2019_-_les_lunettes_1"/><text:bookmark-start text:name="asie_2019_-_les_lunettes"/>Asie 2019 - Les lunettes<text:bookmark-end text:name="__RefHeading___asie_2019_-_les_lunettes_1"/><text:bookmark-end text:name="asie_2019_-_les_lunettes"/></text:h>
      <text:p text:style-name="Text_20_body"><text:span text:style-name="Strong_20_Emphasis">Question 1 :</text:span></text:p>
      <text:p text:style-name="Text_20_body">Cette molécule est composée de 12 atomes de carbone, 18 atomes d'hydrogène et 7 atomes d'oxygène.</text:p>
      <text:p text:style-name="Text_20_body"><text:span text:style-name="Strong_20_Emphasis">Question 2 :</text:span></text:p>
      <text:p text:style-name="Text_20_body">Masse volumique du CR39 :</text:p>
      <text:p text:style-name="Text_20_body">m en g</text:p>
      <text:p text:style-name="Text_20_body">V en mL</text:p>
      <text:p text:style-name="Text_20_body"> en g/mL</text:p>
      <text:p text:style-name="Text_20_body">Ce qui fait  à  fois plus faible que le crown.</text:p>
      <text:p text:style-name="Text_20_body"><text:span text:style-name="Strong_20_Emphasis">Question 3 :</text:span></text:p>
      <text:p text:style-name="Text_20_body">Le verre doit rentrer dans l'éprouvette :</text:p>
      <text:p text:style-name="Text_20_body"><draw:frame draw:style-name="media" draw:name="0" text:anchor-type="as-char" draw:z-index="0" svg:width="7.8316666666667cm" style:rel-width="100%" svg:height="17.277291666667cm" style:rel-height="scale"><draw:image xlink:href="Pictures/c6bd088bd24dcce4c3eb7feb29813101.png" xlink:type="simple" xlink:show="embed" xlink:actuate="onLoad"/></draw:frame></text:p>
      <text:p text:style-name="Text_20_body">Par rapport à la taille du verre, les éprouvettes de 10, 50 et 100mL sont trop petites.</text:p>
      <text:p text:style-name="Text_20_body">Entre les 2 restantes, on prend la plus précise, c'est donc celle de 250mL qu'on va choisir.</text:p>
      <text:p text:style-name="Text_20_body"><text:span text:style-name="Strong_20_Emphasis">Question 4 :</text:span></text:p>
      <text:p text:style-name="Text_20_body">Mesure du volume par déplacement d'eau :</text:p>
      <text:p text:style-name="Text_20_body">- on met de l'eau dans une éprouvette et on note le volume</text:p>
      <text:p text:style-name="Text_20_body">- on met le verre dans l'eau et on note le nouveau volume</text:p>
      <text:p text:style-name="Text_20_body">- on soustrait pour trouver le volume du verre</text:p>
      <text:p text:style-name="Text_20_body"><draw:frame draw:style-name="media" draw:name="1" text:anchor-type="as-char" draw:z-index="1" svg:width="18.679583333333cm" style:rel-width="100%" svg:height="17.647708333333cm" style:rel-height="scale"><draw:image xlink:href="Pictures/2374f6c50cb1ad39f98812699ba3696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3::22:57</meta:creation-date>
    <dc:creator>Generated</dc:creator>
    <dc:date>2026-09-02T13::22:57</dc:date>
    <dc:language>en-US</dc:language>
    <meta:editing-cycles>1</meta:editing-cycles>
    <meta:editing-duration>PT0S</meta:editing-duration>
    <dc:title>brevet:2019_asie_lunettes:correction</dc:title>
  </office:meta>
</office:document-meta>
</file>