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77dc18a66c12a4d2d46162acd9b4de.png"/>
  <manifest:file-entry manifest:media-type="image/png" manifest:full-path="Pictures/16179f83cd147cde9296f5133272ba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metropole_serie_pro_ironman:correction"/><text:bookmark-start text:name="__RefHeading___metropole_serie_pro_-_ironman_-_correction_1"/><text:bookmark-start text:name="metropole_serie_pro_-_ironman_-_correction"/>Métropole serie pro - IRONMAN - Correction<text:bookmark-end text:name="__RefHeading___metropole_serie_pro_-_ironman_-_correction_1"/><text:bookmark-end text:name="metropole_serie_pro_-_ironman_-_correction"/></text:h>
      <text:h text:style-name="Heading_20_2" text:outline-level="2"><text:bookmark-start text:name="__RefHeading___question_1_2"/><text:bookmark-start text:name="question_1"/>Question 1<text:bookmark-end text:name="__RefHeading___question_1_2"/><text:bookmark-end text:name="question_1"/></text:h>
      <text:p text:style-name="Text_20_body">3,8 + 180 + 42 = 225,8km</text:p>
      <text:h text:style-name="Heading_20_2" text:outline-level="2"><text:bookmark-start text:name="__RefHeading___question_2_3"/><text:bookmark-start text:name="question_2"/>Question 2<text:bookmark-end text:name="__RefHeading___question_2_3"/><text:bookmark-end text:name="question_2"/></text:h>
      <text:p text:style-name="Text_20_body">v en km/h</text:p>
      <text:p text:style-name="Text_20_body">d en km</text:p>
      <text:p text:style-name="Text_20_body">t en h</text:p>
      <text:h text:style-name="Heading_20_2" text:outline-level="2"><text:bookmark-start text:name="__RefHeading___question_3_4"/><text:bookmark-start text:name="question_3"/>Question 3<text:bookmark-end text:name="__RefHeading___question_3_4"/><text:bookmark-end text:name="question_3"/></text:h>
      <text:p text:style-name="Text_20_body">Trajectoire C : trajectoire par rapport au spectateur</text:p>
      <text:h text:style-name="Heading_20_2" text:outline-level="2"><text:bookmark-start text:name="__RefHeading___question_4_5"/><text:bookmark-start text:name="question_4"/>Question 4<text:bookmark-end text:name="__RefHeading___question_4_5"/><text:bookmark-end text:name="question_4"/></text:h>
      <text:p text:style-name="Text_20_body">6 atomes de carbone</text:p>
      <text:p text:style-name="Text_20_body">8 atomes d'hydrogène</text:p>
      <text:p text:style-name="Text_20_body">6 atomes d'oxygène</text:p>
      <text:h text:style-name="Heading_20_2" text:outline-level="2"><text:bookmark-start text:name="__RefHeading___question_5_6"/><text:bookmark-start text:name="question_5"/>Question 5<text:bookmark-end text:name="__RefHeading___question_5_6"/><text:bookmark-end text:name="question_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Nombre de comprimés</text:p>
          </table:table-cell>
          <table:table-cell office:value-type="string" table:style-name="tableheader">
            <text:p text:style-name="Table_20_Heading">Volume d'eau en mL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250mL</text:p>
          </table:table-cell>
        </table:table-row>
        <table:table-row>
          <table:table-cell office:value-type="string" table:style-name="tablecell">
            <text:p text:style-name="tablealignleft">?</text:p>
          </table:table-cell>
          <table:table-cell office:value-type="string" table:style-name="tablecell">
            <text:p text:style-name="tablealignleft">1000mL</text:p>
          </table:table-cell>
        </table:table-row>
      </table:table>
      <text:p text:style-name="Text_20_body">Il faut 4 comprimés.</text:p>
      <text:h text:style-name="Heading_20_2" text:outline-level="2"><text:bookmark-start text:name="__RefHeading___question_6_7"/><text:bookmark-start text:name="question_6"/>Question 6<text:bookmark-end text:name="__RefHeading___question_6_7"/><text:bookmark-end text:name="question_6"/></text:h>
      <text:p text:style-name="Text_20_body"><draw:frame draw:style-name="media" draw:name="0" text:anchor-type="as-char" draw:z-index="0" svg:width="12.488333333333cm" svg:height="9.1810416666667cm"><draw:image xlink:href="Pictures/4e77dc18a66c12a4d2d46162acd9b4de.png" xlink:type="simple" xlink:show="embed" xlink:actuate="onLoad"/></draw:frame></text:p>
      <text:p text:style-name="Text_20_body"><draw:frame draw:style-name="media" draw:name="1" text:anchor-type="as-char" draw:z-index="1" svg:width="12.250208333333cm" svg:height="10.212916666667cm"><draw:image xlink:href="Pictures/16179f83cd147cde9296f5133272ba21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42:47</meta:creation-date>
    <dc:creator>Generated</dc:creator>
    <dc:date>2026-09-01T22::42:47</dc:date>
    <dc:language>en-US</dc:language>
    <meta:editing-cycles>1</meta:editing-cycles>
    <meta:editing-duration>PT0S</meta:editing-duration>
    <dc:title>brevet:2019_metropole_serie_pro_ironman:correction</dc:title>
  </office:meta>
</office:document-meta>
</file>