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cf90a10965cc57761db1037fc4fa1c.jpg"/>
  <manifest:file-entry manifest:media-type="image/png" manifest:full-path="Pictures/47f8625639fc1cb31d26010c0adaca69.png"/>
  <manifest:file-entry manifest:media-type="image/png" manifest:full-path="Pictures/7d4c998725fea501a1c5c4c48f25ff35.png"/>
  <manifest:file-entry manifest:media-type="image/png" manifest:full-path="Pictures/a149ea20bda15ce3507dfda0139b115e.png"/>
  <manifest:file-entry manifest:media-type="image/png" manifest:full-path="Pictures/549289c0c95bf2cb26fbade7053959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metropole_antilles_guyane_reunion_et_mayotte"/><text:bookmark-start text:name="__RefHeading___metropole_antilles_guyane_reunion_et_mayotte_1"/><text:bookmark-start text:name="metropole_antilles_guyane_reunion_et_mayotte"/>Métropole Antilles Guyane Réunion et Mayotte<text:bookmark-end text:name="__RefHeading___metropole_antilles_guyane_reunion_et_mayotte_1"/><text:bookmark-end text:name="metropole_antilles_guyane_reunion_et_mayotte"/></text:h>
      <text:p text:style-name="Text_20_body">&lt;sub&gt;Version originale  &lt;/sub&gt;</text:p>
      <text:p text:style-name="Text_20_body"><text:span text:style-name="Strong_20_Emphasis">L’AQUARIOPHILIE</text:span></text:p>
      <text:p text:style-name="Text_20_body"><draw:frame draw:style-name="media" draw:name="2020_metropole_antilles_guyane_reunion_et_mayotte_image_0.jpg Legend" text:anchor-type="as-char" draw:z-index="0" svg:width="4.6566666666667cm" style:rel-width="100%"><draw:text-box><text:p text:style-name="legendcenter"><draw:frame draw:style-name="media" draw:name="2020_metropole_antilles_guyane_reunion_et_mayotte_image_0.jpg" text:anchor-type="as-char" draw:z-index="0" svg:width="4.6566666666667cm" style:rel-width="100%" svg:height="3.8618540829987cm" style:rel-height="scale"><draw:image xlink:href="Pictures/52cf90a10965cc57761db1037fc4fa1c.jpg" xlink:type="simple" xlink:show="embed" xlink:actuate="onLoad"/></draw:frame>2020_metropole_antilles_guyane_reunion_et_mayotte_image_0.jpg</text:p></draw:text-box></draw:frame></text:p>
      <text:p text:style-name="Text_20_body">L’aquariophilie est le loisir qui consiste à s'occuper d'animaux et de plantes aquatiques dans un aquarium. Les contrôles de la qualité de l’eau et de la température sont indispensables à la bonne santé des poissons et des plantes.</text:p>
      <text:p text:style-name="Text_20_body">**Source : Funny-Fish-35-Kids-Childrens-Aquarium **</text:p>
      <text:p text:style-name="Text_20_body"><text:span text:style-name="Strong_20_Emphasis">1. Contrôle de la qualité de l’eau (10 points)</text:span></text:p>
      <text:p text:style-name="Text_20_body">Julian est chargé de l’entretien d’un aquarium d’eau douce. Il contrôle le pH de son eau à l’aide d’un papier adapté dont la couleur change selon la valeur du pH, comme indiqué dans le tableau ci-dessous 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uleur du papier pH</text:p>
          </table:table-cell>
          <table:table-cell office:value-type="string" table:style-name="tablecell">
            <text:p text:style-name="tablealignleft">Rouge / Orange</text:p>
          </table:table-cell>
          <table:table-cell office:value-type="string" table:style-name="tablecell">
            <text:p text:style-name="tablealignleft">Jaune / Vert  </text:p>
          </table:table-cell>
          <table:table-cell office:value-type="string" table:style-name="tablecell">
            <text:p text:style-name="tablealignleft">Bleu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header">
            <text:p text:style-name="Table_20_Heading">Valeurs du pH</text:p>
          </table:table-cell>
          <table:table-cell office:value-type="string" table:style-name="tablecell">
            <text:p text:style-name="tablealignleft">de 1 à 4  </text:p>
          </table:table-cell>
          <table:table-cell office:value-type="string" table:style-name="tablecell">
            <text:p text:style-name="tablealignleft">de 5 à 7  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e 9 à 14</text:p>
          </table:table-cell>
        </table:table-row>
      </table:table>
      <text:p text:style-name="Text_20_body">La bandelette de papier qu’il a utilisée se colore en bleu.</text:p>
      <text:p text:style-name="Text_20_body">1.1. Donner la valeur du pH de l’eau de l’aquarium.</text:p>
      <text:p text:style-name="Text_20_body">…………………………………………………………………………………………………………………</text:p>
      <text:p text:style-name="Text_20_body">Les déchets organiques (déjections) des poissons produisent des ions ammonium NH<text:span text:style-name="sub">4</text:span> <text:span text:style-name="sup">+</text:span>  . En milieu basique, ces ions se transforment en ammoniac NH<text:span text:style-name="sub">3</text:span>. Cette espèce est caractérisée par les pictogrammes donnés ci-contre :</text:p>
      <text:p text:style-name="Text_20_body"><draw:frame draw:style-name="media" draw:name="1" text:anchor-type="as-char" draw:z-index="1" svg:width="6.7733333333333cm" style:rel-width="100%" svg:height="3.3050602409639cm" style:rel-height="scale"><draw:image xlink:href="Pictures/47f8625639fc1cb31d26010c0adaca69.png" xlink:type="simple" xlink:show="embed" xlink:actuate="onLoad"/></draw:frame></text:p>
      <text:p text:style-name="Text_20_body">1.2. Préciser leurs significations en cochant les propositions exactes :</text:p>
      <text:p text:style-name="Text_20_body">Inflammable</text:p>
      <text:p text:style-name="Text_20_body">Corrosif</text:p>
      <text:p text:style-name="Text_20_body">Dangereux pour l’environnement</text:p>
      <text:p text:style-name="Text_20_body">Très toxique</text:p>
      <text:p text:style-name="Text_20_body">1.3. Julian doit faire baisser rapidement le pH de l’aquarium à l’aide d’un produit adapté, expliquer pourquoi.</text:p>
      <text:p text:style-name="Text_20_body">……………………………………………………………………………………………………………………</text:p>
      <text:p text:style-name="Text_20_body">……………………………………………………………………………………………………………………</text:p>
      <text:p text:style-name="Text_20_body"><text:span text:style-name="Strong_20_Emphasis">2. Contrôle de la température de l’eau (15 points)</text:span></text:p>
      <text:p text:style-name="Text_20_body">La température de l’eau d’un aquarium doit être comprise entre 23°Cet26°C. Le chauffage et le maintien de la température sont assurés par un <text:span text:style-name="Strong_20_Emphasis">thermoplongeur</text:span> (photo ci-contre) constitué d’une résistance électrique qui permet de chauffer l’eau.</text:p>
      <text:p text:style-name="Text_20_body"><draw:frame draw:style-name="media" draw:name="2" text:anchor-type="as-char" draw:z-index="2" svg:width="2.5929166666667cm" style:rel-width="100%" svg:height="4.7383831120944cm" style:rel-height="scale"><draw:image xlink:href="Pictures/7d4c998725fea501a1c5c4c48f25ff35.png" xlink:type="simple" xlink:show="embed" xlink:actuate="onLoad"/></draw:frame></text:p>
      <text:p text:style-name="Text_20_body">**Source : Amazon **</text:p>
      <text:p text:style-name="Text_20_body">2.1. Compléter la chaine énergétique donnée ci-dessous en choisissant deux formes d’énergie appropriées parmi les suivantes : chimique thermique cinétique électrique</text:p>
      <text:p text:style-name="Text_20_body"><draw:frame draw:style-name="media" draw:name="3" text:anchor-type="as-char" draw:z-index="3" svg:width="12.647083333333cm" svg:height="2.9835499304106cm"><draw:image xlink:href="Pictures/a149ea20bda15ce3507dfda0139b115e.png" xlink:type="simple" xlink:show="embed" xlink:actuate="onLoad"/></draw:frame></text:p>
      <text:p text:style-name="Text_20_body">L’aquarium est rempli avec 200 L d’une eau à 19°C. Julian branche le thermoplongeur pour augmenter la température de l’eau. Il effectue des mesures de la température de l’eau à intervalles de temps réguliers, ce qui lui permet d’obtenir le graphique suivant :</text:p>
      <text:p text:style-name="Text_20_body"><draw:frame draw:style-name="media" draw:name="4" text:anchor-type="as-char" draw:z-index="4" svg:width="14.075833333333cm" svg:height="8.6356425891182cm"><draw:image xlink:href="Pictures/549289c0c95bf2cb26fbade70539592c.png" xlink:type="simple" xlink:show="embed" xlink:actuate="onLoad"/></draw:frame></text:p>
      <text:p text:style-name="Text_20_body">2.2. En s’aidant de ce graphique, indiquer le temps mis pour que l’eau atteigne la température de 25°C.</text:p>
      <text:p text:style-name="Text_20_body">On fera apparaître sur le graphique les traits de lecture de la réponse.</text:p>
      <text:p text:style-name="Text_20_body">2.3. L’énergie nécessaire à l’échauffement des 200L d’eau de 19°C à 25°C a pour valeur :</text:p>
      <text:p text:style-name="Text_20_body">E = 1400 W.h. Considérant que la durée nécessaire à cela a pour valeur : t = 7 h, montrer que la valeur de la puissance du thermoplongeur a pour valeur : P = 200 W. Donnée : E = P × t que l’on peut écrire également : P = E÷ t</text:p>
      <text:p text:style-name="Text_20_body">……………………………………………………………………………………………………………………</text:p>
      <text:p text:style-name="Text_20_body">2.4. Julian voudrait que l’échauffement de l’eau ait une durée 2 fois plus faible, c'est-à-dire : t = 3,5 h.</text:p>
      <text:p text:style-name="Text_20_body">Expliquer pourquoi il devra choisir, pour cela, un thermoplongeur d’une puissance P’ = 400 W</text:p>
      <text:p text:style-name="Text_20_body">……………………………………………………………………………………………………………………</text:p>
      <text:p text:style-name="Text_20_body">………..………………………………………………………………………………………………………….</text:p>
      <text:p text:style-name="Text_20_body">…………………………………………………………………………………………………………………..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1:41</meta:creation-date>
    <dc:creator>Generated</dc:creator>
    <dc:date>2026-09-02T00::31:41</dc:date>
    <dc:language>en-US</dc:language>
    <meta:editing-cycles>1</meta:editing-cycles>
    <meta:editing-duration>PT0S</meta:editing-duration>
    <dc:title>brevet:2020_metropole_antilles_guyane_reunion_et_mayotte</dc:title>
  </office:meta>
</office:document-meta>
</file>