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c20bc0fb4f848b651ccf22f7fa2307f.png"/>
  <manifest:file-entry manifest:media-type="image/png" manifest:full-path="Pictures/b6e6b29b53a9c06941255b530f4b53f1.png"/>
  <manifest:file-entry manifest:media-type="image/png" manifest:full-path="Pictures/ff85906c9966f2abf226c3f6bf6508b4.png"/>
  <manifest:file-entry manifest:media-type="image/png" manifest:full-path="Pictures/cdb24a4d957d0d8d83f9e4348d62c38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20_metropole_septembre:correction"/><text:bookmark-start text:name="__RefHeading___metropole_septembre_-_correction_1"/><text:bookmark-start text:name="metropole_septembre_-_correction"/>Métropole septembre - Correction<text:bookmark-end text:name="__RefHeading___metropole_septembre_-_correction_1"/><text:bookmark-end text:name="metropole_septembre_-_correction"/></text:h>
      <text:h text:style-name="Heading_20_2" text:outline-level="2"><text:bookmark-start text:name="__RefHeading___question_1_2"/><text:bookmark-start text:name="question_1"/>Question 1<text:bookmark-end text:name="__RefHeading___question_1_2"/><text:bookmark-end text:name="question_1"/></text:h>
      <text:p text:style-name="Text_20_body">1.a. “plus de 90 % du dihydrogène produit sont issus de ressources d'énergie fossile”, c'est à dire que pour fabriquer du dihydrogène, on utilise des énergies non renouvelables (gaz naturel ici)</text:p>
      <text:p text:style-name="Horizontal_20_Line"/>
      <text:p text:style-name="Text_20_body">1.b. Le dihydrogène réagit avec le dioxygène pour former de l'eau.</text:p>
      <text:p text:style-name="Text_20_body">2 **réactifs **sont **consommés **: le dihydrogène et le dioxygène</text:p>
      <text:p text:style-name="Text_20_body">1 **produit **se **forme **: l'eau</text:p>
      <text:p text:style-name="Text_20_body">Il y a bien transformation chimique.</text:p>
      <text:p text:style-name="Horizontal_20_Line"/>
      <text:p text:style-name="Text_20_body">1.c. “À cette transformation est associée une conversion d’énergie chimique en énergie thermique et énergie électrique.”</text:p>
      <text:p text:style-name="Text_20_body">1. Énergie chimique</text:p>
      <text:p text:style-name="Text_20_body">2. Énergie électrique</text:p>
      <text:p text:style-name="Text_20_body">3. Énergie thermique</text:p>
      <text:p text:style-name="Horizontal_20_Line"/>
      <text:h text:style-name="Heading_20_2" text:outline-level="2"><text:bookmark-start text:name="__RefHeading___questions_2_3"/><text:bookmark-start text:name="questions_2"/>Questions 2<text:bookmark-end text:name="__RefHeading___questions_2_3"/><text:bookmark-end text:name="questions_2"/></text:h>
      <text:p text:style-name="Text_20_body">Verser le liquide à tester dans un bécher</text:p>
      <text:p text:style-name="Text_20_body"><draw:frame draw:style-name="media" draw:name="0" text:anchor-type="as-char" draw:z-index="0" svg:width="7.5670833333333cm" style:rel-width="100%" svg:height="5.8208333333333cm" style:rel-height="scale"><draw:image xlink:href="Pictures/ac20bc0fb4f848b651ccf22f7fa2307f.png" xlink:type="simple" xlink:show="embed" xlink:actuate="onLoad"/></draw:frame></text:p>
      <text:p text:style-name="Text_20_body">Prélever le liquide à l'aide d'une pipette</text:p>
      <text:p text:style-name="Text_20_body"><draw:frame draw:style-name="media" draw:name="1" text:anchor-type="as-char" draw:z-index="1" svg:width="6.3235416666667cm" style:rel-width="100%" svg:height="5.3975cm" style:rel-height="scale"><draw:image xlink:href="Pictures/b6e6b29b53a9c06941255b530f4b53f1.png" xlink:type="simple" xlink:show="embed" xlink:actuate="onLoad"/></draw:frame></text:p>
      <text:p text:style-name="Text_20_body">Verser une goutte de liquide sur le sulfate de cuivre anhydre.</text:p>
      <text:p text:style-name="Text_20_body"><draw:frame draw:style-name="media" draw:name="2" text:anchor-type="as-char" draw:z-index="2" svg:width="7.4083333333333cm" style:rel-width="100%" svg:height="8.0697916666667cm" style:rel-height="scale"><draw:image xlink:href="Pictures/ff85906c9966f2abf226c3f6bf6508b4.png" xlink:type="simple" xlink:show="embed" xlink:actuate="onLoad"/></draw:frame></text:p>
      <text:p text:style-name="Text_20_body">S'il reste blanc, le liquide ne contient pas d'eau.</text:p>
      <text:p text:style-name="Text_20_body">S'il devient bleu, le liquide contient de l'eau.</text:p>
      <text:p text:style-name="Horizontal_20_Line"/>
      <text:h text:style-name="Heading_20_2" text:outline-level="2"><text:bookmark-start text:name="__RefHeading___question_3_4"/><text:bookmark-start text:name="question_3"/>Question 3<text:bookmark-end text:name="__RefHeading___question_3_4"/><text:bookmark-end text:name="question_3"/></text:h>
      <text:p text:style-name="Text_20_body">3.a. La courbe de ce graphique n'est pas une droite qui passe par l'origine donc les émissions de monoxyde de carbone ne sont pas proportionnelles à la vitesse du véhicule.</text:p>
      <text:p text:style-name="Horizontal_20_Line"/>
      <text:p text:style-name="Text_20_body">3.b.</text:p>
      <text:p text:style-name="Text_20_body"><draw:frame draw:style-name="media" draw:name="3" text:anchor-type="as-char" draw:z-index="3" svg:width="18.997083333333cm" style:rel-width="100%" svg:height="11.7475cm" style:rel-height="scale"><draw:image xlink:href="Pictures/cdb24a4d957d0d8d83f9e4348d62c380.png" xlink:type="simple" xlink:show="embed" xlink:actuate="onLoad"/></draw:frame></text:p>
      <text:p text:style-name="Text_20_body">Juste pour vérification : quand on passe de 40km/h à 50km/h, on passe de 7L/h à 10L/h donc on a bien une augmentation de 3L/h</text:p>
      <text:p text:style-name="Text_20_body">Quand on passe de 100km/h à 110km/h, on passe de 47L/h à 70L/h soit une augmentation de</text:p>
      <text:p text:style-name="Text_20_body">70 - 47 = <text:span text:style-name="Strong_20_Emphasis">23 L/h</text:span> qui est supérieur à 3L/h</text:p>
      <text:p text:style-name="Text_20_body">Les émissions de monoxyde de carbone sont presque 8 fois (8 x 3 = 24) plus importantes quand on passe de 100km/h à 110km/h.</text:p>
      <text:p text:style-name="Horizontal_20_Line"/>
      <text:p text:style-name="Text_20_body">3.c. Calculons la vitesse du véhicule qui parcourt d = 55km pendant une durée t = 30min</text:p>
      <text:p text:style-name="Text_20_body">v en km/h</text:p>
      <text:p text:style-name="Text_20_body">d en km : d = 55km</text:p>
      <text:p text:style-name="Text_20_body">t en h : t = 30min = 0,5h</text:p>
      <text:p text:style-name="Text_20_body">donc</text:p>
      <text:p text:style-name="Text_20_body">En regardant le graphique, on trouve que cette voiture émet 70L/h, ce qui est inférieur à la valeur de 96,8L/h. Le véhicule respecte la norme Euro 5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23:12</meta:creation-date>
    <dc:creator>Generated</dc:creator>
    <dc:date>2026-09-02T09::23:12</dc:date>
    <dc:language>en-US</dc:language>
    <meta:editing-cycles>1</meta:editing-cycles>
    <meta:editing-duration>PT0S</meta:editing-duration>
    <dc:title>brevet:2020_metropole_septembre:correction</dc:title>
  </office:meta>
</office:document-meta>
</file>