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polynesie:correction"/><text:bookmark-start text:name="__RefHeading___polynesie_2020_-_correction_1"/><text:bookmark-start text:name="polynesie_2020_-_correction"/>Polynésie 2020 - Correction<text:bookmark-end text:name="__RefHeading___polynesie_2020_-_correction_1"/><text:bookmark-end text:name="polynesie_2020_-_correction"/></text:h>
      <text:p text:style-name="Text_20_body"><text:span text:style-name="Strong_20_Emphasis">1ère partie</text:span></text:p>
      <text:p text:style-name="Text_20_body">1. Mouvement rectiligne accéléré</text:p>
      <text:p text:style-name="Text_20_body">(rectiligne car la trajectoire est une droite, accéléré car la vitesse augmente)</text:p>
      <text:p text:style-name="Text_20_body">2. direction : verticale</text:p>
      <text:p text:style-name="Text_20_body">sens : vers le bas</text:p>
      <text:p text:style-name="Text_20_body">3. La flèche fait 4cm de long (attention cette valeur dépend de l'impression du sujet sur une feuille)</text:p>
      <text:p text:style-name="Text_20_body">La force mesurée a donc une valeur de 4 x 400 = 1600N</text:p>
      <text:p text:style-name="Text_20_body">4. Poids du pilote et de son équipement.</text:p>
      <text:p text:style-name="Text_20_body">(la poussée des réacteurs pour décoller “pousse” le système vers le haut)</text:p>
      <text:p text:style-name="Text_20_body">5. Comme la hauteur augmente, l'énergie potentielle de position augmente auss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7:35</meta:creation-date>
    <dc:creator>Generated</dc:creator>
    <dc:date>2026-09-02T08::07:35</dc:date>
    <dc:language>en-US</dc:language>
    <meta:editing-cycles>1</meta:editing-cycles>
    <meta:editing-duration>PT0S</meta:editing-duration>
    <dc:title>brevet:2020_polynesie:correction</dc:title>
  </office:meta>
</office:document-meta>
</file>