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0cab827c51e92471d6095965dcf0b20.jpg"/>
  <manifest:file-entry manifest:media-type="image/jpeg" manifest:full-path="Pictures/fc2f5e7aaf73cb74c50b5d2f633e2fc7.jpg"/>
  <manifest:file-entry manifest:media-type="image/png" manifest:full-path="Pictures/c86fdeb8ee0b19015b33ab27774fb0c7.png"/>
  <manifest:file-entry manifest:media-type="image/jpeg" manifest:full-path="Pictures/f747a19979b72cafd060f91e1dc7a2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polynesie"/><text:bookmark-start text:name="__RefHeading___polynesie_1"/><text:bookmark-start text:name="polynesie"/>2020 Polynésie<text:bookmark-end text:name="__RefHeading___polynesie_1"/><text:bookmark-end text:name="polynesie"/></text:h>
      <text:p text:style-name="Text_20_body">&lt;sub&gt;Version originale  &lt;/sub&gt;</text:p>
      <text:p text:style-name="Text_20_body"><text:span text:style-name="Strong_20_Emphasis">L’homme volant</text:span></text:p>
      <text:p text:style-name="Text_20_body"><draw:frame draw:style-name="media" draw:name="2020_polynesie_image_0.jpg Legend" text:anchor-type="as-char" draw:z-index="0" svg:width="7.381875cm" style:rel-width="100%"><draw:text-box><text:p text:style-name="legendcenter"><draw:frame draw:style-name="media" draw:name="2020_polynesie_image_0.jpg" text:anchor-type="as-char" draw:z-index="0" svg:width="7.381875cm" style:rel-width="100%" svg:height="4.9174112714509cm" style:rel-height="scale"><draw:image xlink:href="Pictures/40cab827c51e92471d6095965dcf0b20.jpg" xlink:type="simple" xlink:show="embed" xlink:actuate="onLoad"/></draw:frame>2020_polynesie_image_0.jpg</text:p></draw:text-box></draw:frame></text:p>
      <text:p text:style-name="Text_20_body">La cérémonie du 14 juillet 2019 sur les Champs Elysées fut marquée par la démonstration d’un “homme volant” debout sur son Flyboard Air ® à quelques dizaines de mètres au-dessus du sol : Franky Zapata.</text:p>
      <text:p text:style-name="Text_20_body">Le 4 août 2019, il réussit à traverser la Manche sur son Flyboard Air ®, de France en Angleterre, avec une escale de ravitaillement.</text:p>
      <text:p text:style-name="Text_20_body"><text:span text:style-name="Strong_20_Emphasis">1ère Partie : l’ascension (9 points)</text:span></text:p>
      <text:p text:style-name="Text_20_body"><draw:frame draw:style-name="media" draw:name="2020_polynesie_image_1.jpg Legend" text:anchor-type="as-char" draw:z-index="0" svg:width="3.7835416666667cm" style:rel-width="100%"><draw:text-box><text:p text:style-name="legendcenter"><draw:frame draw:style-name="media" draw:name="2020_polynesie_image_1.jpg" text:anchor-type="as-char" draw:z-index="1" svg:width="3.7835416666667cm" style:rel-width="100%" svg:height="7.7397164131812cm" style:rel-height="scale"><draw:image xlink:href="Pictures/fc2f5e7aaf73cb74c50b5d2f633e2fc7.jpg" xlink:type="simple" xlink:show="embed" xlink:actuate="onLoad"/></draw:frame>2020_polynesie_image_1.jpg</text:p></draw:text-box></draw:frame></text:p>
      <text:p text:style-name="Text_20_body">Le Flyboard Air ® est une planche propulsée par 5 réacteurs placés sous les pieds du pilote.</text:p>
      <text:list text:style-name="Numbering_20_1" text:continue-numbering="false">
        <text:list-item>
          <text:p text:style-name="Numbering_20_1_Content_First"> Dans les toutes premières secondes de l’ascension, le pilote s’élève verticalement et sa vitesse augmente. Décrire le mouvement du pilote en utilisant des termes choisis parmi les suivants : rectiligne, circulaire, uniforme, accéléré.</text:p>
        </text:list-item>
        <text:list-item>
          <text:p text:style-name="Numbering_20_1_Content"> Préciser la direction et le sens de la force représentée par le segment fléché sur le schéma ci-contre.</text:p>
        </text:list-item>
        <text:list-item>
          <text:p text:style-name="Numbering_20_1_Content"> Déterminer la valeur de la force représentée. Echelle : 1 cm ↔ 400 N</text:p>
        </text:list-item>
        <text:list-item>
          <text:p text:style-name="Numbering_20_1_Content"> Préciser si la force représentée sur le schéma modélise la poussée des réacteurs pour décoller ou le poids du pilote et de son équipement.</text:p>
        </text:list-item>
        <text:list-item>
          <text:p text:style-name="Numbering_20_1_Content_Last"> Indiquer si l’énergie potentielle de position augmente ou diminue pendant l’ascension du pilote. Justifier.</text:p>
        </text:list-item>
      </text:list>
      <text:p text:style-name="Text_20_body"><text:span text:style-name="Strong_20_Emphasis">2ème Partie : les réacteurs (8 points)</text:span></text:p>
      <text:p text:style-name="Text_20_body">Dans les réacteurs du Flyboard Air ® a lieu la combustion du carburant qui éjecte les gaz nécessaires à la propulsion.</text:p>
      <text:p text:style-name="Text_20_body">Cette combustion est modélisée par la réaction d’équation :</text:p>
      <text:p text:style-name="Text_20_body">2 C<text:span text:style-name="sub">10</text:span>  H<text:span text:style-name="sub">22</text:span>  + 31 O<text:span text:style-name="sub">2</text:span>  → 20 CO<text:span text:style-name="sub">2</text:span>  + 22 H<text:span text:style-name="sub">2</text:span>  O</text:p>
      <text:list text:style-name="Numbering_20_1" text:continue-numbering="false">
        <text:list-item>
          <text:p text:style-name="Numbering_20_1_Content_First"> Justifier que l’équation de la réaction est bien ajustée au niveau du carbone C.</text:p>
        </text:list-item>
        <text:list-item>
          <text:p text:style-name="Numbering_20_1_Content"> Recopier les formules chimiques des deux produits de la réaction et les nommer.</text:p>
        </text:list-item>
        <text:list-item>
          <text:p text:style-name="Numbering_20_1_Content"> À partir de l’équation de la réaction, donner la formule chimique du carburant.</text:p>
        </text:list-item>
        <text:list-item>
          <text:p text:style-name="Numbering_20_1_Content_Last"> Le diagramme de conversion d’énergie ci-dessous concerne l’un des réacteurs du Flyboard Air ®.</text:p>
        </text:list-item>
      </text:list>
      <text:p text:style-name="Text_20_body">Sans recopier le diagramme, attribuer aux numéros 1 et 2 et les différentes formes d’énergie en choisissant parmi les suivantes : nucléaire, cinétique, lumineuse, chimique.</text:p>
      <text:p text:style-name="Text_20_body"><draw:frame draw:style-name="media" draw:name="2" text:anchor-type="as-char" draw:z-index="2" svg:width="11.297708333333cm" svg:height="3.5120216916355cm"><draw:image xlink:href="Pictures/c86fdeb8ee0b19015b33ab27774fb0c7.png" xlink:type="simple" xlink:show="embed" xlink:actuate="onLoad"/></draw:frame></text:p>
      <text:p text:style-name="Text_20_body"><text:span text:style-name="Strong_20_Emphasis">3ème Partie : la traversée de la Manche (8 points)</text:span></text:p>
      <text:p text:style-name="Text_20_body">Cette traversée nécessitant un certain volume de carburant, une escale de ravitaillement est prévue à mi-chemin sur une plateforme située en mer.</text:p>
      <text:p text:style-name="Text_20_body"><draw:frame draw:style-name="media" draw:name="2020_polynesie_image_3.jpg Legend" text:anchor-type="as-char" draw:z-index="0" svg:width="9.4985416666667cm" style:rel-width="100%"><draw:text-box><text:p text:style-name="legendcenter"><draw:frame draw:style-name="media" draw:name="2020_polynesie_image_3.jpg" text:anchor-type="as-char" draw:z-index="3" svg:width="9.4985416666667cm" style:rel-width="100%" svg:height="7.1906315426997cm" style:rel-height="scale"><draw:image xlink:href="Pictures/f747a19979b72cafd060f91e1dc7a264.jpg" xlink:type="simple" xlink:show="embed" xlink:actuate="onLoad"/></draw:frame>2020_polynesie_image_3.jpg</text:p></draw:text-box></draw:frame></text:p>
      <text:p text:style-name="Text_20_body"><text:span text:style-name="Strong_20_Emphasis">Quelques données :</text:span></text:p>
      <text:p text:style-name="Text_20_body">Durée totale de la traversée : t = 22 min</text:p>
      <text:p text:style-name="Text_20_body">Distance totale parcourue : D = 35 km</text:p>
      <text:p text:style-name="Text_20_body">Distance parcourue pour atteindre le ravitaillement : d = 18 km</text:p>
      <text:p text:style-name="Text_20_body">Consommation en carburant : 2 kg/km.</text:p>
      <text:p text:style-name="Text_20_body">(Les réacteurs consomment 2 kg de carburant pour 1 km parcouru.)</text:p>
      <text:p text:style-name="Text_20_body">Masse volumique du carburant : ρ = 0,74 kg/L</text:p>
      <text:list text:style-name="Numbering_20_1" text:continue-numbering="false">
        <text:list-item>
          <text:p text:style-name="Numbering_20_1_Content_First"> Montrer que la vitesse moyenne de l’homme volant est de l’ordre de 95 km/h durant la traversée.</text:p>
        </text:list-item>
        <text:list-item>
          <text:p text:style-name="Numbering_20_1_Content_Last"> La réserve de carburant est contenue dans le sac à dos du pilote. Franky Zapata a à sa disposition trois modèles de sac à dos de volumes respectifs 10 L, 30 L et 50 L.</text:p>
        </text:list-item>
      </text:list>
      <text:p text:style-name="Text_20_body">Déterminer quel sac convient à la traversée. Justifier à l’aide de calculs et expliquer la démarche suivie.</text:p>
      <text:p text:style-name="Text_20_body">Toute démarche entreprise même non aboutie sera valorisée.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59:54</meta:creation-date>
    <dc:creator>Generated</dc:creator>
    <dc:date>2026-09-02T00::59:54</dc:date>
    <dc:language>en-US</dc:language>
    <meta:editing-cycles>1</meta:editing-cycles>
    <meta:editing-duration>PT0S</meta:editing-duration>
    <dc:title>brevet:2020_polynesie</dc:title>
  </office:meta>
</office:document-meta>
</file>