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73e6c2b9e7a1c072eb3cc8f3848ec3.png"/>
  <manifest:file-entry manifest:media-type="image/png" manifest:full-path="Pictures/3ba402b0a7c9dcc0b1f046e2751ff4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serie_pro:correction"/><text:bookmark-start text:name="__RefHeading___serie_pro_-_2020_-_correction_1"/><text:bookmark-start text:name="serie_pro_-_2020_-_correction"/>Série pro - 2020 - Correction<text:bookmark-end text:name="__RefHeading___serie_pro_-_2020_-_correction_1"/><text:bookmark-end text:name="serie_pro_-_2020_-_correction"/></text:h>
      <text:p text:style-name="Text_20_body">1.</text:p>
      <text:p text:style-name="Text_20_body"><draw:frame draw:style-name="media" draw:name="0" text:anchor-type="as-char" draw:z-index="0" svg:width="26.51125cm" style:rel-width="100%" svg:height="20.028958333333cm" style:rel-height="scale"><draw:image xlink:href="Pictures/2773e6c2b9e7a1c072eb3cc8f3848ec3.png" xlink:type="simple" xlink:show="embed" xlink:actuate="onLoad"/></draw:frame></text:p>
      <text:p text:style-name="Text_20_body">2. Une partie de l'énergie reçue est convertie en énergie thermique. Cette énergie thermique n'est pas celle qu'on veut obtenir (on veut récupérer de l'énergie électrique) donc elle est perdue.</text:p>
      <text:p text:style-name="Text_20_body">3.</text:p>
      <text:p text:style-name="Text_20_body"><draw:frame draw:style-name="media" draw:name="1" text:anchor-type="as-char" draw:z-index="1" svg:width="11.58875cm" svg:height="7.223125cm"><draw:image xlink:href="Pictures/3ba402b0a7c9dcc0b1f046e2751ff4eb.png" xlink:type="simple" xlink:show="embed" xlink:actuate="onLoad"/></draw:frame></text:p>
      <text:p text:style-name="Text_20_body">2. L'échantillon A coule car sa masse volumique est supérieure à celle de l'eau salée.</text:p>
      <text:p text:style-name="Text_20_body">L'échantillon B  flotte car sa masse volumique est inférieure à celle de l'eau salé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1:34</meta:creation-date>
    <dc:creator>Generated</dc:creator>
    <dc:date>2026-09-02T08::31:34</dc:date>
    <dc:language>en-US</dc:language>
    <meta:editing-cycles>1</meta:editing-cycles>
    <meta:editing-duration>PT0S</meta:editing-duration>
    <dc:title>brevet:2020_serie_pro:correction</dc:title>
  </office:meta>
</office:document-meta>
</file>