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970c79e894a28da22a0775cde7b7df.png"/>
  <manifest:file-entry manifest:media-type="image/png" manifest:full-path="Pictures/3403b24809438879bd2a92055196884a.png"/>
  <manifest:file-entry manifest:media-type="image/png" manifest:full-path="Pictures/f90c860d10464e8a2cc09e1645b801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serie_pro"/><text:bookmark-start text:name="__RefHeading___serie_pro_-_2020_1"/><text:bookmark-start text:name="serie_pro_-_2020"/>Série pro - 2020<text:bookmark-end text:name="__RefHeading___serie_pro_-_2020_1"/><text:bookmark-end text:name="serie_pro_-_2020"/></text:h>
      <text:p text:style-name="Text_20_body">Sujet</text:p>
      <text:p text:style-name="Text_20_body">**Dans tout le sujet, les réponses aux questions s’appuient sur la lecture des documents. **</text:p>
      <text:p text:style-name="Text_20_body"><text:span text:style-name="Strong_20_Emphasis">L’annexe est à rendre avec la copie.</text:span></text:p>
      <text:p text:style-name="Text_20_body"><text:span text:style-name="Strong_20_Emphasis"><draw:frame draw:style-name="media" draw:name="0" text:anchor-type="as-char" draw:z-index="0" svg:width="7.7258333333333cm" style:rel-width="100%" svg:height="4.7935863586359cm" style:rel-height="scale"><draw:image xlink:href="Pictures/0e970c79e894a28da22a0775cde7b7df.png" xlink:type="simple" xlink:show="embed" xlink:actuate="onLoad"/></draw:frame></text:span></text:p>
      <text:p text:style-name="Text_20_body"><text:span text:style-name="Strong_20_Emphasis">Le Manta</text:span></text:p>
      <text:p text:style-name="Text_20_body">Entre 2013 et 2015 le skippeur Yvan Bourgnon a fait un tour du monde des océans avec son catamaran.</text:p>
      <text:p text:style-name="Text_20_body">Il a constaté l’omniprésence des déchets plastiques flottants.</text:p>
      <text:p text:style-name="Text_20_body">Depuis son retour Yvan Bourgnon a conçu un projet de bateau destiné à la collecte et au tri des déchets de plastiques flottants : le Manta.</text:p>
      <text:p text:style-name="Text_20_body">On peut envisager qu’un de ces Manta sillonnera prochainement les eaux polynésiennes…</text:p>
      <text:p text:style-name="Text_20_body">L’objet des exercices proposés est d’étudier une partie du fonctionnement du Manta.</text:p>
      <text:p text:style-name="Text_20_body"><text:span text:style-name="Strong_20_Emphasis">Exercice 1 (10 points) : L’énergie sur le Manta</text:span></text:p>
      <table:table table:style-name="Table">
        <table:table-column/>
        <table:table-row>
          <table:table-cell office:value-type="string" table:style-name="tablecell">
            <text:p text:style-name="tablealignleft">Des panneaux solaires et des éoliennes permettront de fournir l’énergie nécessaire au Manta.</text:p>
          </table:table-cell>
        </table:table-row>
      </table:table>
      <text:p text:style-name="Text_20_body">1- Compléter sur <text:span text:style-name="Strong_20_Emphasis">l’ANNEXE 1 à rendre avec la copie</text:span> les deux chaînes énergétiques en choisissant les termes adaptés dans la liste de mots proposée ci-dessous.</text:p>
      <text:p text:style-name="Text_20_body"><text:span text:style-name="Emphasis">Cinétique, thermique, solaire, chimique, mécanique, électrique, nucléaire.</text:span></text:p>
      <text:p text:style-name="Text_20_body">2- Expliquer le terme « énergie perdue » figurant dans la partie droite des deux chaînes énergétiques.</text:p>
      <text:p text:style-name="Text_20_body"><text:span text:style-name="Strong_20_Emphasis">Exercice 2 (15 points) : Les déchets récupérés par le Manta</text:span></text:p>
      <table:table table:style-name="Table">
        <table:table-column/>
        <table:table-row>
          <table:table-cell office:value-type="string" table:style-name="tablecell">
            <text:p text:style-name="tablealignleft">Les 250 tonnes de déchets plastiques récupérés par le Manta seront traitées à terre. - Les déchets plastiques recyclables seront reconditionnés en objets d’usage courant. - Les déchets plastiques non recyclables seront transformés en gazole.</text:p>
          </table:table-cell>
        </table:table-row>
      </table:table>
      <text:p text:style-name="Text_20_body">Le Manta récupèrera uniquement les déchets plastiques flottants. Afin de modéliser le principe de récupération des plastiques flottants, on réalise l’expérience schématisée en <text:span text:style-name="Strong_20_Emphasis">ANNEXE 2 à rendre avec la copie.</text:span></text:p>
      <text:list text:style-name="Numbering_20_1" text:continue-numbering="false">
        <text:list-item>
          <text:p text:style-name="Numbering_20_1_Content_First"> Compléter le schéma de cette expérience avec les noms de la 1ère colonne du tableau 2 donné <text:span text:style-name="Strong_20_Emphasis">en ANNEXE 2 à rendre avec la copie</text:span>.</text:p>
        </text:list-item>
        <text:list-item>
          <text:p text:style-name="Numbering_20_1_Content"> Justifier la position des échantillons par rapport à l’eau salée.</text:p>
        </text:list-item>
        <text:list-item>
          <text:p text:style-name="Numbering_20_1_Content_Last"> Parmi les matières plastiques présentes dans les eaux polynésiennes et recensées dans le tableau ci-dessous (tableau 1), indiquer celles qui seront récupérées par le Manta.</text:p>
        </text:list-item>
      </text:list>
      <text:p text:style-name="Text_20_body"><text:span text:style-name="Strong_20_Emphasis">Tableau 1 : Masse volumique de quelques matières plastiques.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atière plastique</text:span> </text:p>
          </table:table-cell>
          <table:table-cell office:value-type="string" table:style-name="tablecell">
            <text:p text:style-name="tablealignleft"><text:span text:style-name="Strong_20_Emphasis">Masse volumique (kg/m3)</text:span> </text:p>
          </table:table-cell>
          <table:table-cell office:value-type="string" table:style-name="tablecell">
            <text:p text:style-name="tablealignleft"><text:span text:style-name="Strong_20_Emphasis">Exemples</text:span> </text:p>
          </table:table-cell>
        </table:table-row>
        <table:table-row>
          <table:table-cell office:value-type="string" table:style-name="tablecell">
            <text:p text:style-name="tablealignleft">Polyéthylène <text:line-break/>(PEBD et PEBH)</text:p>
          </table:table-cell>
          <table:table-cell office:value-type="string" table:style-name="tablecell">
            <text:p text:style-name="tablealignleft">820 - 890</text:p>
          </table:table-cell>
          <table:table-cell office:value-type="string" table:style-name="tablecell">
            <text:p text:style-name="tablealignleft">Sacs, films, sachets, bidons, récipients et bouteilles souples tuyaux, jouets, ustensiles ménagers…</text:p>
          </table:table-cell>
        </table:table-row>
        <table:table-row>
          <table:table-cell office:value-type="string" table:style-name="tablecell">
            <text:p text:style-name="tablealignleft">Polypropylène <text:line-break/>(PP)</text:p>
          </table:table-cell>
          <table:table-cell office:value-type="string" table:style-name="tablecell">
            <text:p text:style-name="tablealignleft">850 - 920</text:p>
          </table:table-cell>
          <table:table-cell office:value-type="string" table:style-name="tablecell">
            <text:p text:style-name="tablealignleft">Pare-chocs, tableaux de bord, mobilier de jardin, bouteilles rigides, boîtes alimentaires, fibres de tapis, moquettes, cordes, ficelles…</text:p>
          </table:table-cell>
        </table:table-row>
        <table:table-row>
          <table:table-cell office:value-type="string" table:style-name="tablecell">
            <text:p text:style-name="tablealignleft">Polystyrène <text:line-break/>(PS)</text:p>
          </table:table-cell>
          <table:table-cell office:value-type="string" table:style-name="tablecell">
            <text:p text:style-name="tablealignleft">1 040 - 1 060</text:p>
          </table:table-cell>
          <table:table-cell office:value-type="string" table:style-name="tablecell">
            <text:p text:style-name="tablealignleft">Emballages, jouets, verres plastiques, pots de yaourt, boîtiers CD, bacs à douche, isolant thermique…</text:p>
          </table:table-cell>
        </table:table-row>
        <table:table-row>
          <table:table-cell office:value-type="string" table:style-name="tablecell">
            <text:p text:style-name="tablealignleft">Polychlorure de vinyle (PVC)</text:p>
          </table:table-cell>
          <table:table-cell office:value-type="string" table:style-name="tablecell">
            <text:p text:style-name="tablealignleft">1 180 - 1 410</text:p>
          </table:table-cell>
          <table:table-cell office:value-type="string" table:style-name="tablecell">
            <text:p text:style-name="tablealignleft">Ameublement, pots de margarine, blisters, bouteilles d’eau, tuyaux de canalisation…</text:p>
          </table:table-cell>
        </table:table-row>
        <table:table-row>
          <table:table-cell office:value-type="string" table:style-name="tablecell">
            <text:p text:style-name="tablealignleft">Polytéréphtalate d'éthylène (PET)</text:p>
          </table:table-cell>
          <table:table-cell office:value-type="string" table:style-name="tablecell">
            <text:p text:style-name="tablealignleft">1 380 - 1 410</text:p>
          </table:table-cell>
          <table:table-cell office:value-type="string" table:style-name="tablecell">
            <text:p text:style-name="tablealignleft">Fabrication de fils textiles, de films et de bouteilles d’eau et de sodas…</text:p>
          </table:table-cell>
        </table:table-row>
      </table:table>
      <text:p text:style-name="Text_20_body"><text:span text:style-name="Strong_20_Emphasis">Annexe 1 - Document réponse à rendre avec la copie</text:span></text:p>
      <text:p text:style-name="Text_20_body">L’énergie du Manta (Exercice 1 question 1)</text:p>
      <text:p text:style-name="Text_20_body"><draw:frame draw:style-name="media" draw:name="1" text:anchor-type="as-char" draw:z-index="1" svg:width="14.816666666667cm" svg:height="6.4409641873278cm"><draw:image xlink:href="Pictures/3403b24809438879bd2a92055196884a.png" xlink:type="simple" xlink:show="embed" xlink:actuate="onLoad"/></draw:frame></text:p>
      <text:p text:style-name="Text_20_body"><text:span text:style-name="Strong_20_Emphasis">Annexe 2 - Document réponse à rendre avec la copie</text:span></text:p>
      <text:p text:style-name="Text_20_body">Les déchets récupérés par le Manta (Exercice 2 question 1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Tableau 2 :</text:span> </text:p>
          </table:table-cell>
          <table:table-cell office:value-type="string" table:style-name="tablecell">
            <text:p text:style-name="tablealignleft"><text:span text:style-name="Strong_20_Emphasis">Schéma à compléter</text:span>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Nom</text:span> </text:p>
          </table:table-cell>
          <table:table-cell office:value-type="string" table:style-name="tablecell">
            <text:p text:style-name="tablealignleft"><text:span text:style-name="Strong_20_Emphasis">Masse volumique</text:span> </text:p>
          </table:table-cell>
        </table:table-row>
        <table:table-row>
          <table:table-cell office:value-type="string" table:style-name="tablecell">
            <text:p text:style-name="tablealignleft">Echantillon « A »</text:p>
          </table:table-cell>
          <table:table-cell office:value-type="string" table:style-name="tablecell">
            <text:p text:style-name="tablealignleft">1 200 kg/m<text:span text:style-name="sup">3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chantillon « B »</text:p>
          </table:table-cell>
          <table:table-cell office:value-type="string" table:style-name="tablecell">
            <text:p text:style-name="tablealignleft">900 kg/m<text:span text:style-name="sup">3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au salée</text:p>
          </table:table-cell>
          <table:table-cell office:value-type="string" table:style-name="tablecell">
            <text:p text:style-name="tablealignleft">1025 kg/m<text:span text:style-name="sup">3</text:span>  </text:p>
          </table:table-cell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7.3554166666667cm" style:rel-width="100%" svg:height="3.6026530612245cm" style:rel-height="scale"><draw:image xlink:href="Pictures/f90c860d10464e8a2cc09e1645b80152.png" xlink:type="simple" xlink:show="embed" xlink:actuate="onLoad"/></draw:frame></text:p>
          </table:table-cell>
        </table:table-row>
      </table:table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8:44</meta:creation-date>
    <dc:creator>Generated</dc:creator>
    <dc:date>2026-09-02T05::18:44</dc:date>
    <dc:language>en-US</dc:language>
    <meta:editing-cycles>1</meta:editing-cycles>
    <meta:editing-duration>PT0S</meta:editing-duration>
    <dc:title>brevet:2020_serie_pro</dc:title>
  </office:meta>
</office:document-meta>
</file>