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970c79e894a28da22a0775cde7b7df.png"/>
  <manifest:file-entry manifest:media-type="image/png" manifest:full-path="Pictures/3403b24809438879bd2a9205519688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20_serie_pro_agricole"/><text:bookmark-start text:name="__RefHeading___serie_pro_agricole_2020_1"/><text:bookmark-start text:name="serie_pro_agricole_2020"/>Série Pro Agricole 2020<text:bookmark-end text:name="__RefHeading___serie_pro_agricole_2020_1"/><text:bookmark-end text:name="serie_pro_agricole_2020"/></text:h>
      <text:h text:style-name="Heading_20_1" text:outline-level="1"><text:bookmark-start text:name="__RefHeading___sujet_2"/><text:bookmark-start text:name="sujet"/>Sujet<text:bookmark-end text:name="__RefHeading___sujet_2"/><text:bookmark-end text:name="sujet"/></text:h>
      <text:p text:style-name="Text_20_body"><text:span text:style-name="Strong_20_Emphasis">Le photovoltaïque</text:span></text:p>
      <text:p text:style-name="Text_20_body"><draw:frame draw:style-name="media" draw:name="0" text:anchor-type="as-char" draw:z-index="0" svg:width="8.016875cm" style:rel-width="100%" svg:height="4.9741666666667cm" style:rel-height="scale"><draw:image xlink:href="Pictures/0e970c79e894a28da22a0775cde7b7df.png" xlink:type="simple" xlink:show="embed" xlink:actuate="onLoad"/></draw:frame>En Polynésie comme dans d’autres régions du monde, les habitations isolées ont recours au photovoltaïque pour assurer leur production d’énergie électrique.</text:p>
      <text:p text:style-name="Text_20_body">L’effet photovoltaïque correspond à la transformation de** la lumière en électricité. **</text:p>
      <text:p text:style-name="Text_20_body">Ce phénomène physique est propre à certains matériaux utilisés pour la fabrication des panneaux photovoltaïques.</text:p>
      <text:p text:style-name="Text_20_body">D’après : http://www.mahanaora.pf/</text:p>
      <text:list text:style-name="Numbering_20_1" text:continue-numbering="false">
        <text:list-item>
          <text:p text:style-name="Numbering_20_1_Content_First"> <text:span text:style-name="Strong_20_Emphasis">Effet photovoltaïque (5 points).</text:span></text:p>
          <text:list text:style-name="Numbering_20_1">
            <text:list-item>
              <text:p text:style-name="Numbering_20_1_Content_Last"> Dans le texte donné ci-dessus, la partie de phrase écrite <text:span text:style-name="Strong_20_Emphasis">en gras</text:span>  est incorrecte, proposer une écriture scientifiquement exacte de cette phrase en choisissant les expressions correctes parmi celles qui sont proposées ci-dessous :</text:p>
            </text:list-item>
          </text:list>
        </text:list-item>
      </text:list>
      <text:p text:style-name="Text_20_body">énergie de toiténergie thermiqueénergie lumineuse</text:p>
      <text:p text:style-name="Text_20_body">énergie électriqueénergie spatiale</text:p>
      <text:p text:style-name="Text_20_body">……………………………………………………………………………………………………………………………………………………………………………………………………………………………………………….</text:p>
      <text:p text:style-name="Text_20_body">1.2 Cocher parmi les adjectifs proposés ci-dessous celui qui caractérise l’énergie reçue par les panneaux photovoltaïques :</text:p>
      <text:p text:style-name="Text_20_body">raériennerfossilerrenouvelablerjournalière</text:p>
      <text:list text:style-name="Numbering_20_1" text:continue-numbering="false">
        <text:list-item>
          <text:p text:style-name="LastListParagraph_Numbering_20_1_Content_First"> **Installation électrique (9,5 points). **</text:p>
        </text:list-item>
      </text:list>
      <text:p text:style-name="Text_20_body">Marama envisage de construire une maison dans une zone isolée. L’électricité sera fournie grâce à des panneaux photovoltaïques. Un électricien lui propose plusieurs types d’installations, avec des surfaces de capteurs plus ou moins importantes :</text:p>
      <table:table table:style-name="Table">
        <table:table-column/>
        <table:table-column/>
        <table:table-column/>
        <table:table-column/>
        <table:table-row>
          <table:table-cell office:value-type="string" table:style-name="tablecell">
            <text:p text:style-name="tablealignleft">Type d’installation</text:p>
          </table:table-cell>
          <table:table-cell office:value-type="string" table:style-name="tablecell">
            <text:p text:style-name="tablealignleft"><text:span text:style-name="Strong_20_Emphasis">A</text:span> </text:p>
          </table:table-cell>
          <table:table-cell office:value-type="string" table:style-name="tablecell">
            <text:p text:style-name="tablealignleft"><text:span text:style-name="Strong_20_Emphasis">B</text:span> </text:p>
          </table:table-cell>
          <table:table-cell office:value-type="string" table:style-name="tablecell">
            <text:p text:style-name="tablealignleft"><text:span text:style-name="Strong_20_Emphasis">C</text:span> </text:p>
          </table:table-cell>
        </table:table-row>
        <table:table-row>
          <table:table-cell office:value-type="string" table:style-name="tablecell">
            <text:p text:style-name="tablealignleft">Puissance moyenne P délivrée (en W)</text:p>
          </table:table-cell>
          <table:table-cell office:value-type="string" table:style-name="tablecell">
            <text:p text:style-name="tablealignleft">800</text:p>
          </table:table-cell>
          <table:table-cell office:value-type="string" table:style-name="tablecell">
            <text:p text:style-name="tablealignleft">1 000</text:p>
          </table:table-cell>
          <table:table-cell office:value-type="string" table:style-name="tablecell">
            <text:p text:style-name="tablealignleft">3 000</text:p>
          </table:table-cell>
        </table:table-row>
      </table:table>
      <text:p text:style-name="Text_20_body">Chaque jour, un foyer moyen de Polynésie Française consomme une énergie électrique</text:p>
      <text:p text:style-name="Text_20_body">E = 8 500 W.h, sur une durée t = 9 h (source ISPF 2010).</text:p>
      <text:list text:style-name="Numbering_20_1" text:continue-numbering="false">
        <text:list-item>
          <text:p text:style-name="LastListParagraph_Numbering_20_1_Content_First"> En s’appuyant sur un calcul simple, montrer que Marama devra choisir l’installation B pour équiper</text:p>
        </text:list-item>
      </text:list>
      <text:p text:style-name="Text_20_body">sa future maison.</text:p>
      <text:p text:style-name="Text_20_body"><text:span text:style-name="Strong_20_Emphasis">Donnée :</text:span>  objectreplacements_object_1 où P est la puissance d’un dispositif mettant en jeu une énergie E pendant une t</text:p>
      <text:p text:style-name="Text_20_body">durée t. P est exprimée en watt (W), t en heure (h) et E en wattheure (W.h).</text:p>
      <text:p text:style-name="Text_20_body">……………………………………………………………………………………………………………………………………………………………………………………………………………………………………………….………………………………………………………………………………………………………………………</text:p>
      <text:list text:style-name="Numbering_20_1" text:continue-numbering="false">
        <text:list-item>
          <text:p text:style-name="LastListParagraph_Numbering_20_1_Content_First"> Le rendement d’un panneau photovoltaïque de bonne qualité est de l’ordre de 15 %. Compléter la chaîne énergétique suivante traduisant les transformations énergétiques au niveau du panneau en choisissant les formes d’énergie parmi la liste :</text:p>
        </text:list-item>
      </text:list>
      <text:p text:style-name="Text_20_body"><text:span text:style-name="Strong_20_Emphasis">thermiquemécaniqueélectriquelumineuse</text:span><draw:frame draw:style-name="media" draw:name="1" text:anchor-type="as-char" draw:z-index="1" svg:width="15.980833333333cm" svg:height="6.9470399449036cm"><draw:image xlink:href="Pictures/3403b24809438879bd2a92055196884a.png" xlink:type="simple" xlink:show="embed" xlink:actuate="onLoad"/></draw:frame></text:p>
      <text:list text:style-name="Numbering_20_1" text:continue-numbering="false">
        <text:list-item>
          <text:p text:style-name="LastListParagraph_Numbering_20_1_Content_First"> L’énergie électrique fournie pendant la journée par les panneaux n’est pas toute consommée, de plus la maison doit pouvoir en disposer une fois la nuit tombée. Citer un moyen de stocker l’énergie électrique.</text:p>
        </text:list-item>
      </text:list>
      <text:p text:style-name="Text_20_body">………………………………………………………………………………………………………………………</text:p>
      <text:list text:style-name="Numbering_20_1" text:continue-numbering="false">
        <text:list-item>
          <text:p text:style-name="LastListParagraph_Numbering_20_1_Content_First"> <text:span text:style-name="Strong_20_Emphasis">Stockage de l’énergie électrique (10,5 points).</text:span>  Une autre façon de stocker l’énergie électrique est d’utiliser cette énergie pour fabriquer du gaz dihydrogène H<text:span text:style-name="sub">2</text:span>  que l’on stocke dans des récipients sous pression. Ce gaz est fabriqué à partir de l’eau H<text:span text:style-name="sub">2</text:span> O.</text:p>
        </text:list-item>
      </text:list>
      <text:p text:style-name="Text_20_body">3.1. Parmi les équations proposées ci-dessous, cocher celle qui traduit la production de dihydrogène :</text:p>
      <text:p text:style-name="Text_20_body">r 2H<text:span text:style-name="sub">2</text:span>  + O<text:span text:style-name="sub">2</text:span>  → 2H<text:span text:style-name="sub">2</text:span> Or 2H<text:span text:style-name="sub">2</text:span> O → 2H<text:span text:style-name="sub">2 &lt;/sub&gt;  + O&lt;sub&gt;2</text:span></text:p>
      <text:p text:style-name="Text_20_body">r C+ O<text:span text:style-name="sub">2</text:span>  → CO2r 2H<text:span text:style-name="sub">2</text:span> O + O<text:span text:style-name="sub">2</text:span>  → 2H<text:span text:style-name="sub">2</text:span></text:p>
      <text:p text:style-name="Text_20_body">3.2 À partir de l’équation choisie, préciser : le (ou les) réactif(s) :</text:p>
      <text:p text:style-name="Text_20_body">………………………………………………………………………………………………………………………</text:p>
      <text:p text:style-name="Text_20_body">ainsi que : le (ou les) produit(s) de la réaction : …………………………………………………………………</text:p>
      <text:p text:style-name="Text_20_body">3.3 Donner le nom de la molécule de formule O2.</text:p>
      <text:p text:style-name="Text_20_body">………………………………………………………………………………………………………………………</text:p>
      <text:p text:style-name="Text_20_body">3.4 Indiquer où l’on peut trouver cette molécule en abondance.</text:p>
      <text:p text:style-name="Text_20_body">………………………………………………………………………………………………………………………</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3::02:17</meta:creation-date>
    <dc:creator>Generated</dc:creator>
    <dc:date>2026-09-02T03::02:17</dc:date>
    <dc:language>en-US</dc:language>
    <meta:editing-cycles>1</meta:editing-cycles>
    <meta:editing-duration>PT0S</meta:editing-duration>
    <dc:title>brevet:2020_serie_pro_agricole</dc:title>
  </office:meta>
</office:document-meta>
</file>