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5b8be8f4abb48590a4f596dcad92d8.png"/>
  <manifest:file-entry manifest:media-type="image/png" manifest:full-path="Pictures/60919c23020970f89d1a2058f9abafde.png"/>
  <manifest:file-entry manifest:media-type="image/png" manifest:full-path="Pictures/df740bb2ce6f4b6011909dfd69682eac.png"/>
  <manifest:file-entry manifest:media-type="image/png" manifest:full-path="Pictures/49a95b297d8d38d56f0dd8cb74635790.png"/>
  <manifest:file-entry manifest:media-type="image/png" manifest:full-path="Pictures/49b9a5bb50e203f34b5415b25c5df087.png"/>
  <manifest:file-entry manifest:media-type="image/png" manifest:full-path="Pictures/943e98e115a4c659df972f61f9fd16d9.png"/>
  <manifest:file-entry manifest:media-type="image/png" manifest:full-path="Pictures/876c8c1f103bc4fa0ea72edc7c59157b.png"/>
  <manifest:file-entry manifest:media-type="image/png" manifest:full-path="Pictures/51018dbee88becbcd07383906cc5221d.png"/>
  <manifest:file-entry manifest:media-type="image/png" manifest:full-path="Pictures/3a626f42c8f001f4bb02459088198ba8.png"/>
  <manifest:file-entry manifest:media-type="image/png" manifest:full-path="Pictures/e3b2e95396bf06e190cb39c5819103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1_centres_etrangers_triathlon"/><text:bookmark-start text:name="__RefHeading___centres_etrangers_triathlon_1"/><text:bookmark-start text:name="centres_etrangers_triathlon"/>Centres étrangers – Triathlon<text:bookmark-end text:name="__RefHeading___centres_etrangers_triathlon_1"/><text:bookmark-end text:name="centres_etrangers_triathlon"/></text:h>
      <text:p text:style-name="Text_20_body">Le triathlon est une discipline sportive réunissant trois épreuves : la natation, le cyclisme et la course à pied.</text:p>
      <text:p text:style-name="Text_20_body"><text:span text:style-name="Strong_20_Emphasis"><text:span text:style-name="underline">1. Épreuve de natation</text:span> (6 points)</text:span></text:p>
      <text:p text:style-name="Text_20_body">Les concurrents démarrent le triathlon par une épreuve de natation</text:p>
      <text:p text:style-name="Text_20_body"><draw:frame draw:style-name="media" draw:name="0" text:anchor-type="as-char" draw:z-index="0" svg:width="16.98625cm" svg:height="2.629670502092cm"><draw:image xlink:href="Pictures/015b8be8f4abb48590a4f596dcad92d8.png" xlink:type="simple" xlink:show="embed" xlink:actuate="onLoad"/></draw:frame></text:p>
      <text:p text:style-name="Text_20_body">1.1. Décrire la trajectoire de la nageuse.</text:p>
      <text:p text:style-name="Text_20_body">1.2. Décrire l'évolution de la vitesse de la nageuse au cours du temps. Justifier la réponse.</text:p>
      <text:p text:style-name="Text_20_body">1.3. Qualifier le mouvement de la nageuse en choisissant deux termes parmi les suivants : <text:span text:style-name="Emphasis">rectiligne / circulaire / ralenti / uniforme / accéléré</text:span></text:p>
      <text:p text:style-name="Text_20_body"><text:span text:style-name="Strong_20_Emphasis"><text:span text:style-name="underline">2. Épreuve de cyclisme</text:span> (6 points)</text:span></text:p>
      <text:p text:style-name="Text_20_body">À la sortie de l'eau, les concurrents récupèrent leur vélo.</text:p>
      <text:p text:style-name="Text_20_body"><draw:frame draw:style-name="media" draw:name="1" text:anchor-type="as-char" draw:z-index="1" svg:width="3.6777083333333cm" style:rel-width="100%" svg:height="3.3532046568627cm" style:rel-height="scale"><draw:image xlink:href="Pictures/60919c23020970f89d1a2058f9abafde.png" xlink:type="simple" xlink:show="embed" xlink:actuate="onLoad"/></draw:frame></text:p>
      <text:p text:style-name="Text_20_body">2.1. Une athlète souhaite utiliser le vélo le plus léger possible parmi deux modèles à sa dispositio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odèle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2.8575cm" style:rel-width="100%" svg:height="1.9760338983051cm" style:rel-height="scale"><draw:image xlink:href="Pictures/df740bb2ce6f4b6011909dfd69682eac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2.778125cm" style:rel-width="100%" svg:height="1.8734066611842cm" style:rel-height="scale"><draw:image xlink:href="Pictures/49a95b297d8d38d56f0dd8cb74635790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Matériau utilisé pour le cadre</text:p>
          </table:table-cell>
          <table:table-cell office:value-type="string" table:style-name="tablecell">
            <text:p text:style-name="tablealignleft">Fibre de carbone</text:p>
          </table:table-cell>
          <table:table-cell office:value-type="string" table:style-name="tablecell">
            <text:p text:style-name="tablealignleft">Aluminium</text:p>
          </table:table-cell>
        </table:table-row>
      </table:table>
      <text:p text:style-name="Text_20_body">Les dimensions des deux modèles sont strictement identiques. Les volumes des tubes constituant les cadres sont les mêmes. Seuls les matériaux utilisés pour les cadres diffèrent.</text:p>
      <text:p text:style-name="Text_20_body">Préciser le modèle choisi par l'athlète. Justifier.</text:p>
      <text:p text:style-name="Text_20_body"><text:span text:style-name="Strong_20_Emphasis">Données :</text:span></text:p>
      <text:p text:style-name="Text_20_body">- Masse volumique de la fibre de carbone 1,8 x 10<text:span text:style-name="sup">3</text:span>  kg/m<text:span text:style-name="sup">3</text:span></text:p>
      <text:p text:style-name="Text_20_body">- Masse volumique de l'aluminium 2,7 x 10<text:span text:style-name="sup">6</text:span>  g/m³</text:p>
      <text:p text:style-name="Text_20_body">2.2. La pression des pneus est une donnée importante pour augmenter les performances. Le graphe ci-dessous donne la pression des pneus recommandée en fonction du poids du cycliste.</text:p>
      <text:p text:style-name="Text_20_body"><draw:frame draw:style-name="media" draw:name="4" text:anchor-type="as-char" draw:z-index="4" svg:width="11.297708333333cm" svg:height="6.2635633829706cm"><draw:image xlink:href="Pictures/49b9a5bb50e203f34b5415b25c5df087.png" xlink:type="simple" xlink:show="embed" xlink:actuate="onLoad"/></draw:frame></text:p>
      <text:p text:style-name="Text_20_body">Déterminer la valeur de la pression à appliquer aux pneus du vélo d'une cycliste dont la masse est de 65 kg. Toute démarche proposée sera prise en compte.</text:p>
      <text:p text:style-name="Text_20_body">Donnée : pour l'intensité de la pesanteur sur Terre, on prendra g<text:span text:style-name="sub">T</text:span> = 10 N/kg.</text:p>
      <text:p text:style-name="Text_20_body"><text:span text:style-name="Strong_20_Emphasis"><text:span text:style-name="underline">3. Épreuve de course à pied</text:span> (13 points)</text:span></text:p>
      <text:p text:style-name="Text_20_body"><draw:frame draw:style-name="media" draw:name="5" text:anchor-type="as-char" draw:z-index="5" svg:width="3.3602083333333cm" style:rel-width="100%" svg:height="2.7553708333333cm" style:rel-height="scale"><draw:image xlink:href="Pictures/943e98e115a4c659df972f61f9fd16d9.png" xlink:type="simple" xlink:show="embed" xlink:actuate="onLoad"/></draw:frame></text:p>
      <text:p text:style-name="Text_20_body">Les concurrents terminent le triathlon par une épreuve de course à pied.</text:p>
      <text:p text:style-name="Text_20_body">Sur le parcours, des verres de boisson énergisante à base de glucose sont proposés aux points de ravitaillement.</text:p>
      <text:p text:style-name="Text_20_body">3.1. Une molécule de glucose a pour formule chimique C<text:span text:style-name="sub">6</text:span> H<text:span text:style-name="sub">12</text:span> 0<text:span text:style-name="sub">6</text:span>.</text:p>
      <text:p text:style-name="Text_20_body">Préciser le nombre et le nom de chacun des atomes composant une molécule de glucose.</text:p>
      <text:p text:style-name="Text_20_body"><text:span text:style-name="Strong_20_Emphasis">Donnée :</text:span> extrait de la classification périodique des éléments</text:p>
      <text:p text:style-name="Text_20_body"><draw:frame draw:style-name="media" draw:name="6" text:anchor-type="as-char" draw:z-index="6" svg:width="8.73125cm" style:rel-width="100%" svg:height="3.7877596618357cm" style:rel-height="scale"><draw:image xlink:href="Pictures/876c8c1f103bc4fa0ea72edc7c59157b.png" xlink:type="simple" xlink:show="embed" xlink:actuate="onLoad"/></draw:frame></text:p>
      <text:p text:style-name="Text_20_body">3.2. Au niveau des muscles a lieu une transformation chimique modélisée par la réaction entre le glucose et le dioxygène. Cette transformation s'accompagne d'un dégagement d'énergie.</text:p>
      <text:p text:style-name="Text_20_body">L'équation de réaction est :</text:p>
      <text:p text:style-name="Text_20_body">C<text:span text:style-name="sub">6</text:span> H<text:span text:style-name="sub">1</text:span> <text:span text:style-name="sub">2</text:span> 0<text:span text:style-name="sub">6</text:span> + 6 0<text:span text:style-name="sub">2</text:span> → 6 CO<text:span text:style-name="sub">2</text:span> + 6 H<text:span text:style-name="sub">2</text:span> O</text:p>
      <text:p text:style-name="Text_20_body">Justifier qu'il s'agit bien d'une transformation chimique.</text:p>
      <text:p text:style-name="Text_20_body">3.3. L'énergie chimique est convertie en énergie cinétique et en énergie thermique.</text:p>
      <text:p text:style-name="Text_20_body">Recopier et compléter le diagramme énergétique d'un muscle, représenté ci-contre.</text:p>
      <text:p text:style-name="Text_20_body"><draw:frame draw:style-name="media" draw:name="7" text:anchor-type="as-char" draw:z-index="7" svg:width="7.858125cm" style:rel-width="100%" svg:height="5.6148653846154cm" style:rel-height="scale"><draw:image xlink:href="Pictures/51018dbee88becbcd07383906cc5221d.png" xlink:type="simple" xlink:show="embed" xlink:actuate="onLoad"/></draw:frame></text:p>
      <text:p text:style-name="Text_20_body">3.4. Pour couvrir ses besoins énergétiques, l'athlète consomme une boisson énergétique.</text:p>
      <text:p text:style-name="Text_20_body">Durant une heure de course à pied, la dépense énergétique moyenne de l'athlète est d'environ 30 kJ par kg de masse corporelle.</text:p>
      <text:p text:style-name="Text_20_body">Une athlète de 65 kg court pendant 30 min.</text:p>
      <text:p text:style-name="Text_20_body">Déterminer le nombre de verres de boisson énergisante nécessaires pour couvrir la dépense énergétique sachant qu'un verre de boisson énergisante apporte une énergie d'environ 335 kJ à l'athlète.</text:p>
      <text:p text:style-name="Text_20_body">Détailler le raisonnement. Toute démarche proposée sera prise en compte.</text:p>
      <text:h text:style-name="Heading_20_3" text:outline-level="3"><text:bookmark-start text:name="__RefHeading___correction_2"/><text:bookmark-start text:name="correction"/>Correction<text:bookmark-end text:name="__RefHeading___correction_2"/><text:bookmark-end text:name="correction"/></text:h>
      <text:p text:style-name="Text_20_body">1.1. La trajectoire est une droite. La trajectoire est rectiligne.</text:p>
      <text:p text:style-name="Text_20_body">1.2. La distance entre les points augmente donc la vitesse augmente.</text:p>
      <text:p text:style-name="Text_20_body">1.3. Le mouvement est donc rectiligne accéléré.</text:p>
      <text:p text:style-name="Text_20_body">2.1. La masse d’1m<text:span text:style-name="sup">3</text:span>  de fibre de carbone est de 1,8 x 10<text:span text:style-name="sup">3</text:span>  kg.</text:p>
      <text:p text:style-name="Text_20_body">La masse d’1m<text:span text:style-name="sup">3</text:span>  d’aluminium est de 2,7 x 10<text:span text:style-name="sup">6</text:span>  g = 2,7 x 10<text:span text:style-name="sup">3</text:span>  kg (10<text:span text:style-name="sup">3</text:span>  g = 1 kg)</text:p>
      <text:p text:style-name="Text_20_body">Pour un même volume, la fibre de carbone a une masse plus faible que l’aluminium.</text:p>
      <text:p text:style-name="Text_20_body">Les volumes des vélos étant identiques, il faut prendre le vélo 1.</text:p>
      <text:p text:style-name="Text_20_body">2.2. Calculons le poids du cycliste</text:p>
      <text:p text:style-name="Text_20_body">P en newton (N)</text:p>
      <text:p text:style-name="Text_20_body">m en kilogramme (kg) ; m = 65kg</text:p>
      <text:p text:style-name="Text_20_body">g en newton par kilogramme (N/kg) ; g<text:span text:style-name="sub">T</text:span> = 10N/kg</text:p>
      <text:p text:style-name="Text_20_body"> N</text:p>
      <text:p text:style-name="Text_20_body">On regarde sur le graphique la pression conseillée :</text:p>
      <text:p text:style-name="Text_20_body"><draw:frame draw:style-name="media" draw:name="8" text:anchor-type="as-char" draw:z-index="8" svg:width="9.4191666666667cm" style:rel-width="100%" svg:height="4.9271160508083cm" style:rel-height="scale"><draw:image xlink:href="Pictures/3a626f42c8f001f4bb02459088198ba8.png" xlink:type="simple" xlink:show="embed" xlink:actuate="onLoad"/></draw:frame></text:p>
      <text:p text:style-name="Text_20_body">La pression est de 6,5 bar.</text:p>
      <text:p text:style-name="Text_20_body">3.1. La molécule de glucose contient :</text:p>
      <text:p text:style-name="Text_20_body">- 6 atomes de carbone</text:p>
      <text:p text:style-name="Text_20_body">- 12 atomes d’hydrogène</text:p>
      <text:p text:style-name="Text_20_body">- 6 atomes d’oxygène</text:p>
      <text:p text:style-name="Text_20_body">3.2. Les réactifs C<text:span text:style-name="sub">6</text:span> H<text:span text:style-name="sub">1</text:span> <text:span text:style-name="sub">2</text:span> 0<text:span text:style-name="sub">6</text:span> et 0<text:span text:style-name="sub">2</text:span> sont consommés.</text:p>
      <text:p text:style-name="Text_20_body">Les produits CO<text:span text:style-name="sub">2</text:span> et H<text:span text:style-name="sub">2</text:span> O se forment.</text:p>
      <text:p text:style-name="Text_20_body">Il s’agit bien d’une réaction chimique.</text:p>
      <text:p text:style-name="Text_20_body">3.3.</text:p>
      <text:p text:style-name="Text_20_body"><draw:frame draw:style-name="media" draw:name="9" text:anchor-type="as-char" draw:z-index="9" svg:width="4.365625cm" style:rel-width="100%" svg:height="3.095625cm" style:rel-height="scale"><draw:image xlink:href="Pictures/e3b2e95396bf06e190cb39c581910345.png" xlink:type="simple" xlink:show="embed" xlink:actuate="onLoad"/></draw:frame></text:p>
      <text:p text:style-name="Text_20_body">3.4. Pour trouver le nombre de verres de boisson énergisante, il faut connaître la dépense énergétique.</text:p>
      <text:p text:style-name="Text_20_body">Calculons la dépense énergétique de cet athlète de 65kg pendant 1h sachant que la dépense énergétique moyenne est de 30 kJ pour 1k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épense énergétique en kJ</text:p>
          </table:table-cell>
          <table:table-cell office:value-type="string" table:style-name="tablecell">
            <text:p text:style-name="tablealignleft">Masse en kg</text:p>
          </table:table-cell>
        </table:table-row>
        <table:table-row>
          <table:table-cell office:value-type="string" table:style-name="tablecell">
            <text:p text:style-name="tablealignleft">30 kJ</text:p>
          </table:table-cell>
          <table:table-cell office:value-type="string" table:style-name="tablecell">
            <text:p text:style-name="tablealignleft">1 kg</text:p>
          </table:table-cell>
        </table:table-row>
        <table:table-row>
          <table:table-cell office:value-type="string" table:style-name="tablecell">
            <text:p text:style-name="tablealignleft">? kJ</text:p>
          </table:table-cell>
          <table:table-cell office:value-type="string" table:style-name="tablecell">
            <text:p text:style-name="tablealignleft">65 kg</text:p>
          </table:table-cell>
        </table:table-row>
      </table:table>
      <text:p text:style-name="Text_20_body"> kJ</text:p>
      <text:p text:style-name="Text_20_body">Cet athlète ne court que pendant 30 min = 1/2 heure donc il va dépenser moitié moins d’énergie.</text:p>
      <text:p text:style-name="Text_20_body"> kJ</text:p>
      <text:p text:style-name="Text_20_body">Calculons le nombre de verres sachant qu’un verre de boisson apporte 335 kJ d’énergi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Énergie apportée en kJ</text:p>
          </table:table-cell>
          <table:table-cell office:value-type="string" table:style-name="tablecell">
            <text:p text:style-name="tablealignleft">Nombre de verres</text:p>
          </table:table-cell>
        </table:table-row>
        <table:table-row>
          <table:table-cell office:value-type="string" table:style-name="tablecell">
            <text:p text:style-name="tablealignleft">335 kJ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975 kJ</text:p>
          </table:table-cell>
          <table:table-cell office:value-type="string" table:style-name="tablecell">
            <text:p text:style-name="tablealignleft">?</text:p>
          </table:table-cell>
        </table:table-row>
      </table:table>
      <text:p text:style-name="Text_20_body"> environ. Il devra boire 3 verres pour couvrir la dépense énergét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55:53</meta:creation-date>
    <dc:creator>Generated</dc:creator>
    <dc:date>2026-09-02T11::55:53</dc:date>
    <dc:language>en-US</dc:language>
    <meta:editing-cycles>1</meta:editing-cycles>
    <meta:editing-duration>PT0S</meta:editing-duration>
    <dc:title>brevet:2021_centres_etrangers_triathlon</dc:title>
  </office:meta>
</office:document-meta>
</file>