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brevet:2024:amerique_du_nord_smartphone"/><text:bookmark-start text:name="__RefHeading___amerique_du_nord_1"/><text:bookmark-start text:name="amerique_du_nord"/>Amerique du nord<text:bookmark-end text:name="__RefHeading___amerique_du_nord_1"/><text:bookmark-end text:name="amerique_du_nord"/></text:h>
      <text:p text:style-name="Text_20_body">&lt;sub&gt;Version originale &lt;/sub&gt;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1cm" fo:margin-right="1cm" fo:margin-top="1cm" fo:margin-bottom="1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2T06::28:39</meta:creation-date>
    <dc:creator>Generated</dc:creator>
    <dc:date>2026-09-02T06::28:39</dc:date>
    <dc:language>en-US</dc:language>
    <meta:editing-cycles>1</meta:editing-cycles>
    <meta:editing-duration>PT0S</meta:editing-duration>
    <dc:title>brevet:2024:amerique_du_nord_smartphone</dc:title>
  </office:meta>
</office:document-meta>
</file>