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40179131f348f957f4d4c2b90030f7.png"/>
  <manifest:file-entry manifest:media-type="image/png" manifest:full-path="Pictures/6cf3775834a3a8e98334b7b344c32a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brevet_blanc_brassens_2017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Centrales nucléaires</text:p>
      <text:p text:style-name="Text_20_body">2. Uranium.</text:p>
      <text:p text:style-name="Text_20_body">Ce n'est pas une énergie renouvelable car l'uranium ne se reconstitue pas en moins de 100 ans (il s'est formé avant la formation de la Terre lors de l'explosion d'une supernova)</text:p>
      <text:p text:style-name="Text_20_body">3.</text:p>
      <text:p text:style-name="Text_20_body"><draw:frame draw:style-name="media" draw:name="0" text:anchor-type="as-char" draw:z-index="0" svg:width="12.832291666667cm" svg:height="7.5935416666667cm"><draw:image xlink:href="Pictures/f240179131f348f957f4d4c2b90030f7.png" xlink:type="simple" xlink:show="embed" xlink:actuate="onLoad"/></draw:frame></text:p>
      <text:p text:style-name="Text_20_body">4. La puissance. Symbole de la puissance : P.</text:p>
      <text:p text:style-name="Text_20_body">Son unité : Watt (symbole de l'unité : W)</text:p>
      <text:p text:style-name="Text_20_body">5.</text:p>
      <text:p text:style-name="Text_20_body">230V : tension nominale du chauffage</text:p>
      <text:p text:style-name="Text_20_body">1000W : puissance nominale</text:p>
      <text:p text:style-name="Text_20_body">6. La courbe est une droite qui passe par l'origine donc il y a proportionnalité entre E et t.</text:p>
      <text:p text:style-name="Text_20_body">7. E = P x t</text:p>
      <text:p text:style-name="Text_20_body">8. P en W</text:p>
      <text:p text:style-name="Text_20_body">t en s</text:p>
      <text:p text:style-name="Text_20_body">9. </text:p>
      <text:p text:style-name="Text_20_body"><draw:frame draw:style-name="media" draw:name="1" text:anchor-type="as-char" draw:z-index="1" svg:width="17.885833333333cm" style:rel-width="100%" svg:height="10.609791666667cm" style:rel-height="scale"><draw:image xlink:href="Pictures/6cf3775834a3a8e98334b7b344c32aaf.png" xlink:type="simple" xlink:show="embed" xlink:actuate="onLoad"/></draw:frame></text:p>
      <text:p text:style-name="Text_20_body">Pour 600s, on trouve 600 000J comme le calcul que l'on vient d'effectuer.</text:p>
      <text:p text:style-name="Text_20_body">10.</text:p>
      <text:p text:style-name="Text_20_body">Pour la même énergie (600 000J), on cherche la valeur de t pour la droite du bas.<text:line-break/>
On utilise le point 2. On trouve environ t=666s (une valeur moins précise est acceptée).<text:line-break/>
C'est bon signe car il la tension est plus faible, il va falloir chauffer plus longtemps pour chauffer de la même façon. 666s &gt; 600s</text:p>
      <text:p text:style-name="Text_20_body"><text:line-break/>
On a donc :<text:line-break/>
E = 600 000J<text:line-break/>
t = 666s<text:line-break/>
et on cherche la puissance P<text:line-break/>
Utiliser la formule qui contient E, P et t et calculer P.<text:line-break/>
On trouve P = 900W environ.<text:line-break/>
C'est bon signe aussi de trouver une puissance plus faible que la puissance nominale (900W &lt; 1000W) car on ne fournit pas la tension nominale de 230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17:36</meta:creation-date>
    <dc:creator>Generated</dc:creator>
    <dc:date>2026-09-02T00::17:36</dc:date>
    <dc:language>en-US</dc:language>
    <meta:editing-cycles>1</meta:editing-cycles>
    <meta:editing-duration>PT0S</meta:editing-duration>
    <dc:title>brevet:brevet_blanc_brassens_2017:correction</dc:title>
  </office:meta>
</office:document-meta>
</file>