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ed427397458742deeb6bec86bc811c.png"/>
  <manifest:file-entry manifest:media-type="image/png" manifest:full-path="Pictures/3d35aaf9b874d1e7c0d77103a9cb874c.png"/>
  <manifest:file-entry manifest:media-type="image/png" manifest:full-path="Pictures/b29e8515bf07170da141a3caac402b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brevet_blanc_brassens_2017"/><text:bookmark-start text:name="__RefHeading___brevet_blanc_brassens_2017_1"/><text:bookmark-start text:name="brevet_blanc_brassens_2017"/>Brevet blanc Brassens 2017<text:bookmark-end text:name="__RefHeading___brevet_blanc_brassens_2017_1"/><text:bookmark-end text:name="brevet_blanc_brassens_2017"/></text:h>
      <text:p text:style-name="Text_20_body"><text:span text:style-name="Strong_20_Emphasis">Document n°1 : Production d’électricité par filière en France pour la journée du Mardi 17 janvier 2017 (http://www.rte-france.com/fr/eco2mix/eco2mix-consommation)</text:span></text:p>
      <text:p text:style-name="Text_20_body"><draw:frame draw:style-name="media" draw:name="0" text:anchor-type="as-char" draw:z-index="0" svg:width="21.166666666667cm" style:rel-width="100%" svg:height="17.62125cm" style:rel-height="scale"><draw:image xlink:href="Pictures/d2ed427397458742deeb6bec86bc811c.png" xlink:type="simple" xlink:show="embed" xlink:actuate="onLoad"/></draw:frame></text:p>
      <text:p text:style-name="Text_20_body">Les valeurs indiquées en bas de l'image correspondent à la production à 19h00.</text:p>
      <text:p text:style-name="Text_20_body"><text:line-break/>
<text:span text:style-name="Strong_20_Emphasis">Document n°2 : Comment EDF va éviter le black-out électrique ? (Challenges.fr)</text:span></text:p>
      <text:p text:style-name="Text_20_body"><text:span text:style-name="Emphasis">L‘heure de vérité pour EDF aura lieu demain. Mercredi, s’annonce comme la journée la plus froide de la semaine. Les températures devraient être inférieures de plus de six degrés aux normales saisonnières. RTE, le gestionnaire du réseau de transport d’électricité, prévoit une consommation comprise entre 93 000 et 95 000 MW alors que la production tournera seulement autour de 89 000 MW.[…]</text:span></text:p>
      <text:p text:style-name="Text_20_body"><text:span text:style-name="Emphasis">RTE peut aussi baisser la tension du réseau de 5% sans que cela interrompe l’alimentation électrique des foyers. Une mesure qui lui permet de récupérer 4 000 MW. En cas d’extrême urgence, le gestionnaire peut aussi […] interrompre la consommation de 21 sites industriels, ce qui lui fait gagner 1 500 MW. Ce nouvel outil a été mis en place il y a quatre ans après le pic de consommation du 8 février 2012 (102 100 MW).</text:span></text:p>
      <text:p text:style-name="Text_20_body"><text:span text:style-name="Strong_20_Emphasis">Document n°3 :</text:span> <text:line-break/>
<text:span text:style-name="Emphasis">1 kW = 1000W<text:line-break/>
1MW = 1 000 000 W<text:line-break/>
1 GW = 10<text:span text:style-name="sup">9</text:span>  W</text:span></text:p>
      <text:p text:style-name="Text_20_body"><text:span text:style-name="Strong_20_Emphasis">Document n°4 : Evolution de l'énergie consommée par un chauffage électrique en fonction de la durée d'utilisation</text:span> <text:line-break/>
<text:span text:style-name="Emphasis">La courbe en tirets représente la consommation lorsque le chauffage est utilisé normalement.<text:line-break/>
La courbe en point-point-tiret représente la consommation lorsque le chauffage est utilisé en sous-tension.</text:span></text:p>
      <text:p text:style-name="Text_20_body"><draw:frame draw:style-name="media" draw:name="1" text:anchor-type="as-char" draw:z-index="1" svg:width="17.885833333333cm" style:rel-width="100%" svg:height="10.609791666667cm" style:rel-height="scale"><draw:image xlink:href="Pictures/3d35aaf9b874d1e7c0d77103a9cb874c.png" xlink:type="simple" xlink:show="embed" xlink:actuate="onLoad"/></draw:frame></text:p>
      <text:p text:style-name="Text_20_body"><text:span text:style-name="Strong_20_Emphasis">Question 1</text:span></text:p>
      <text:p text:style-name="Text_20_body">De quel type de centrale provient majoritairement l'électricité en France ? Justifier.</text:p>
      <text:p text:style-name="Text_20_body"><text:span text:style-name="Strong_20_Emphasis">Question 2</text:span> <text:line-break/>
Quelle source d'énergie utilise-t-elle ? Est-ce une énergie renouvelable ? Justifier.</text:p>
      <text:p text:style-name="Text_20_body"><text:span text:style-name="Strong_20_Emphasis">Question 3 Compléter</text:span> <text:line-break/>
<text:span text:style-name="Strong_20_Emphasis">Diagramme énergétique de l'alternateur d'une centrale électrique</text:span></text:p>
      <text:p text:style-name="Text_20_body"><draw:frame draw:style-name="media" draw:name="2" text:anchor-type="as-char" draw:z-index="2" svg:width="12.832291666667cm" svg:height="7.5935416666667cm"><draw:image xlink:href="Pictures/b29e8515bf07170da141a3caac402b62.png" xlink:type="simple" xlink:show="embed" xlink:actuate="onLoad"/></draw:frame></text:p>
      <text:p text:style-name="Text_20_body"><text:line-break/>
<text:span text:style-name="Strong_20_Emphasis">Question 4</text:span></text:p>
      <text:p text:style-name="Text_20_body">Quelle est le nom de la grandeur physique mesurée en MW dans le document 2 ? Donner son symbole et le nom de son unité dans le système international (SI).</text:p>
      <text:p text:style-name="Text_20_body"><text:span text:style-name="Strong_20_Emphasis">Question 5</text:span></text:p>
      <text:p text:style-name="Text_20_body">On étudie un chauffage électrique composé seulement d'un résistance électrique. On peut lire les valeurs suivantes sur la plaque signalétique : 230V 1000W.<text:line-break/>
Que représentent ces valeurs 230V et 1000W ?<text:line-break/>
<text:span text:style-name="Strong_20_Emphasis">Question 6</text:span></text:p>
      <text:p text:style-name="Text_20_body">D’après le graphique du document 4, l'énergie électrique consommée est-elle proportionnelle à la durée d'utilisation ? Justifier.<text:line-break/>
<text:span text:style-name="Strong_20_Emphasis">Question 7</text:span></text:p>
      <text:p text:style-name="Text_20_body">Écrire la relation (ou formule) qui lie l'énergie E consommée par un appareil électrique en fonction de la puissance P et de la durée d'utilisation t.</text:p>
      <text:p text:style-name="Text_20_body"><text:span text:style-name="Strong_20_Emphasis">Question 8</text:span></text:p>
      <text:p text:style-name="Text_20_body">Quelles unités faut-il utiliser pour P et t pour obtenir une énergie en **Joule **?</text:p>
      <text:p text:style-name="Text_20_body"><text:span text:style-name="Strong_20_Emphasis">Question 9</text:span></text:p>
      <text:p text:style-name="Text_20_body">Calculer l'énergie en Joule consommée par ce chauffage pendant 10min lorsqu'il fonctionne normalement.<text:line-break/>
Retrouver cette valeur sur le graphique du document 4 (Indiquer sur le graphique où la valeur est lue).</text:p>
      <text:p text:style-name="Text_20_body"><text:span text:style-name="Strong_20_Emphasis">Question 10</text:span></text:p>
      <text:p text:style-name="Text_20_body">Lorsque la tension du réseau sera diminuée de 5 %, combien de temps faudra-t-il pour obtenir la même énergie que précédemment ? Indiquer sur le graphique où la valeur est lue.<text:line-break/>
Calculer la puissance du radiateur quand on l'utilise avec une tension réduite.</text:p>
      <text:p text:style-name="Text_20_body"><text:a xlink:type="simple" xlink:href="#brevet:brevet_blanc_brassens_2017" text:style-name="Local_20_link" text:visited-style-name="Visited_20_Local_20_Link">Correc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2::38:31</meta:creation-date>
    <dc:creator>Generated</dc:creator>
    <dc:date>2026-09-02T02::38:31</dc:date>
    <dc:language>en-US</dc:language>
    <meta:editing-cycles>1</meta:editing-cycles>
    <meta:editing-duration>PT0S</meta:editing-duration>
    <dc:title>brevet:brevet_blanc_brassens_2017</dc:title>
  </office:meta>
</office:document-meta>
</file>