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83e5b72de2c4b9f578b15dd3bbe43f4.png"/>
  <manifest:file-entry manifest:media-type="image/png" manifest:full-path="Pictures/a147648ad35c71c063bc5eaaf0b0915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centres_etrangers_huile_d_olive:corrige"/><text:bookmark-start text:name="__RefHeading___centres_etrangers_-_huile_d_olive_-_corrige_1"/><text:bookmark-start text:name="centres_etrangers_-_huile_d_olive_-_corrige"/>Centres étrangers - Huile d'olive - Corrigé<text:bookmark-end text:name="__RefHeading___centres_etrangers_-_huile_d_olive_-_corrige_1"/><text:bookmark-end text:name="centres_etrangers_-_huile_d_olive_-_corrige"/></text:h>
      <text:p text:style-name="Text_20_body">1.1.1.</text:p>
      <text:p text:style-name="Text_20_body">C<text:span text:style-name="sub">18</text:span> H<text:span text:style-name="sub">33</text:span> O<text:span text:style-name="sub">2</text:span> <text:span text:style-name="sup">-</text:span>  est un ion car il est chargé.</text:p>
      <text:p text:style-name="Text_20_body">C<text:span text:style-name="sub">3</text:span> H<text:span text:style-name="sub">8</text:span> O<text:span text:style-name="sub">3</text:span> est une molécule car elle est neutre et composée de plusieurs atomes.</text:p>
      <text:p text:style-name="Text_20_body">1.1.2. Il y a :</text:p>
      <text:p text:style-name="Text_20_body">- 57 atomes de carbone</text:p>
      <text:p text:style-name="Text_20_body">- 104 atomes d'hydrogène</text:p>
      <text:p text:style-name="Text_20_body">- 6 atomes d'oxygène</text:p>
      <text:p text:style-name="Text_20_body">1.2.1. pH &gt; 7 car elle est basique</text:p>
      <text:p text:style-name="Text_20_body">1.2.2. Ion hydroxyde HO<text:span text:style-name="sup">-</text:span></text:p>
      <text:p text:style-name="Text_20_body">1.2.3. lunettes de protection, gants et blouse</text:p>
      <text:p text:style-name="Text_20_body">2.1. circulaire : la trajectoire est un cercle</text:p>
      <text:p text:style-name="Text_20_body">uniforme : la vitesse est constante</text:p>
      <text:p text:style-name="Text_20_body">2.2.</text:p>
      <text:p text:style-name="Text_20_body"><draw:frame draw:style-name="media" draw:name="0" text:anchor-type="as-char" draw:z-index="0" svg:width="9.4985416666667cm" style:rel-width="100%" svg:height="10.689166666667cm" style:rel-height="scale"><draw:image xlink:href="Pictures/e83e5b72de2c4b9f578b15dd3bbe43f4.png" xlink:type="simple" xlink:show="embed" xlink:actuate="onLoad"/></draw:frame></text:p>
      <text:p text:style-name="Text_20_body">2.3. Le moteur fait 6 tours par minute, soit 6 tours en 60s.</text:p>
      <text:p text:style-name="Text_20_body">On compare avec le nombre de tours effectués par l'âne en 60s :</text:p>
      <text:p text:style-name="Text_20_body"><draw:frame draw:style-name="media" draw:name="1" text:anchor-type="as-char" draw:z-index="1" svg:width="12.197291666667cm" svg:height="6.82625cm"><draw:image xlink:href="Pictures/a147648ad35c71c063bc5eaaf0b09158.png" xlink:type="simple" xlink:show="embed" xlink:actuate="onLoad"/></draw:frame></text:p>
      <text:p text:style-name="Text_20_body">On trouve 4 tours par minute.</text:p>
      <text:p text:style-name="Text_20_body">Le moteur permet donc d'écraser les olives plus rapidement.</text:p>
      <text:p text:style-name="Text_20_body">3. Masse d'huile dans l'éprouvette :</text:p>
      <text:p text:style-name="Text_20_body">m = 26,7 - 15,3 = 11,4 g</text:p>
      <text:p text:style-name="Text_20_body">Volume d'huile dans l'éprouvette :</text:p>
      <text:p text:style-name="Text_20_body">V = 12,5mL</text:p>
      <text:p text:style-name="Text_20_body">Masse volumique (pour obtenir des g/mL, il faut une masse en g et un volume en mL)</text:p>
      <text:p text:style-name="Text_20_body">On ne peut donc pas conclure sur la nature de l'huile puisque cette valeur correspond à l'huile d'olive et l'huile de colz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02:32</meta:creation-date>
    <dc:creator>Generated</dc:creator>
    <dc:date>2026-09-02T00::02:32</dc:date>
    <dc:language>en-US</dc:language>
    <meta:editing-cycles>1</meta:editing-cycles>
    <meta:editing-duration>PT0S</meta:editing-duration>
    <dc:title>brevet:centres_etrangers_huile_d_olive:corrige</dc:title>
  </office:meta>
</office:document-meta>
</file>