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2c547264b04c9c56f00929003703d6.png"/>
  <manifest:file-entry manifest:media-type="image/png" manifest:full-path="Pictures/a51d136b92f69a05357c3d8281e148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chauffe_eau_solaire_de_jastre"/><text:bookmark-start text:name="__RefHeading___le_chauffe_eau_solaire_de_jastre_1"/><text:bookmark-start text:name="le_chauffe_eau_solaire_de_jastre"/>Le chauffe eau solaire de Jastre<text:bookmark-end text:name="__RefHeading___le_chauffe_eau_solaire_de_jastre_1"/><text:bookmark-end text:name="le_chauffe_eau_solaire_de_jastre"/></text:h>
      <text:p text:style-name="Text_20_body"><text:span text:style-name="Strong_20_Emphasis">Document :Le chauffe-eau solaire.</text:span></text:p>
      <text:p text:style-name="Text_20_body"><draw:frame draw:style-name="media" draw:name="0" text:anchor-type="as-char" draw:z-index="0" svg:width="18.626666666667cm" style:rel-width="100%" svg:height="11.244791666667cm" style:rel-height="scale"><draw:image xlink:href="Pictures/9b2c547264b04c9c56f00929003703d6.png" xlink:type="simple" xlink:show="embed" xlink:actuate="onLoad"/></draw:frame></text:p>
      <text:p text:style-name="Text_20_body">Le chauffe-eau solaire est un dispositif qui permet de remplacer le chauffe-eau électrique.</text:p>
      <text:p text:style-name="Text_20_body">1. Pourquoi le chauffe-eau solaire permet-il de faire des économies pour les usagers ?</text:p>
      <text:p text:style-name="Text_20_body">2. Complétez le document en indiquant les deux types d’énergie en jeu dans ce dispositif.</text:p>
      <text:p text:style-name="Text_20_body">3. La relation mathématique liant l’énergie E solaire captée par les panneaux et transférée au circuit primaire, la puissance P des panneaux et la durée t de leur fonctionnement est : E= Px t . Donnez les unités du système international (SI) de chaque grandeur.</text:p>
      <text:p text:style-name="Text_20_body">4. D’après les questions 2 et 3, calculez l’énergie E solaire en joule transférée en un jour au circuit primaire dans une habitation à Lille, sachant que la puissance des panneaux solaires de cette habitation est de 19000 W et que le Soleil éclaire en totalité les panneaux en moyenne 5 heures par jour .( on rappelle qu’une heure = 3600 s) Justifiez votre réponse.</text:p>
      <text:p text:style-name="Text_20_body">5. Calculer cette énergie en kWh.</text:p>
      <text:p text:style-name="Text_20_body">6. En déduire l’énergie solaire transférée en un an au circuit primaire en kilowattheure. ( on prendra 1 an = 365,25 jours).</text:p>
      <text:p text:style-name="Text_20_body">7. La famille Leclercq doit changer son chauffe-eau électrique. Elle souhaite équiper sa maison d’un chauffe-eau solaire. L’étude technique menée par une entreprise spécialisée a montréque la consommation annuelle de la famille en eau chaude oblige à capter un minimum d’énergie de 18 000 kWh au niveau des panneaux solaires. La famille Leclercq pourrait-elle s’équiper d’un chauffe-eau solaire ?</text:p>
      <text:p text:style-name="Text_20_body">8. Avant d’équiper sa maison d’un chauffe-eau solaire, la famille Leclercq veut savoir s’il n’est pas plus économique de remplacer son vieux chauffe-eau électrique actuel par un modèle électrique plus récent dont la consommation d’énergie électrique est de 3 000 kWh par an. Mais l’acquisition et l’installation de ces équipements ont des coûts différents, donnés dans le tableau ci-dessous.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Chauffe-eau électrique récent</text:p>
          </table:table-cell>
          <table:table-cell office:value-type="string" table:style-name="tableheader">
            <text:p text:style-name="Table_20_Heading">Chauffe-eau solaire</text:p>
          </table:table-cell>
        </table:table-row>
        <table:table-row>
          <table:table-cell office:value-type="string" table:style-name="tableheader">
            <text:p text:style-name="Table_20_Heading">Acquisition et installation</text:p>
          </table:table-cell>
          <table:table-cell office:value-type="string" table:style-name="tablecell">
            <text:p text:style-name="tablealignleft">800 €</text:p>
          </table:table-cell>
          <table:table-cell office:value-type="string" table:style-name="tablecell">
            <text:p text:style-name="tablealignleft">1 200 €</text:p>
          </table:table-cell>
        </table:table-row>
      </table:table>
      <text:p text:style-name="Text_20_body">a. Sachant que la distribution d’électricité de 1 kWh est facturée par leur opérateur 0,15€,calculez le coût de l’énergie consommée pendant deux ans.</text:p>
      <text:p text:style-name="Text_20_body">b. En vous aidant du document sur le coût de l’équipement, la famille Leclercq peut-elle espérer faire des économies au bout de deux ans avec un chauffe-eau solaire par rapport au chauffe-eau électrique récent ? Justifiez votre réponse en détaillant clairement tous vos calculs.</text:p>
      <text:p text:style-name="Text_20_body">9. Voici la facture d’électricité de la famille Leclercq pour deux mois.</text:p>
      <text:p text:style-name="Text_20_body"><draw:frame draw:style-name="media" draw:name="1" text:anchor-type="as-char" draw:z-index="1" svg:width="50.138541666667cm" style:rel-width="100%" svg:height="26.908125cm" style:rel-height="scale"><draw:image xlink:href="Pictures/a51d136b92f69a05357c3d8281e14827.png" xlink:type="simple" xlink:show="embed" xlink:actuate="onLoad"/></draw:frame><text:line-break/>
a. Quelle est la consommation totale en énergie électrique pour cette période ?</text:p>
      <text:p text:style-name="Text_20_body">b. Si l’économie d’énergie par an est de 3600 kWh entre le chauffe-eau solaire et leur chauffe-eau électrique actuel, quelle sera en moyenne l’économie d’énergie électrique sur une période de deux mois que ferait la famille Leclercq ? Justifiez votre réponse.</text:p>
      <text:p text:style-name="Text_20_body">c. Quelle serait alors la consommation totale d’énergie sur cette facture si cette économie avait été réalisée. Justifiez votre réponse.</text:p>
      <text:p text:style-name="Text_20_body">Correction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07:00</meta:creation-date>
    <dc:creator>Generated</dc:creator>
    <dc:date>2026-09-02T14::07:00</dc:date>
    <dc:language>en-US</dc:language>
    <meta:editing-cycles>1</meta:editing-cycles>
    <meta:editing-duration>PT0S</meta:editing-duration>
    <dc:title>brevet:chauffe_eau_solaire_de_jastre</dc:title>
  </office:meta>
</office:document-meta>
</file>