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5586ea031d68005d26c3a99347988e.png"/>
  <manifest:file-entry manifest:media-type="image/png" manifest:full-path="Pictures/9f0307e796981b0ea0c0c8ade878f64b.png"/>
  <manifest:file-entry manifest:media-type="image/png" manifest:full-path="Pictures/f62d3777d55a4e50d4cae30d82e47402.png"/>
  <manifest:file-entry manifest:media-type="image/png" manifest:full-path="Pictures/c6f2e6791502af4e37e7f62030b689f7.png"/>
  <manifest:file-entry manifest:media-type="image/png" manifest:full-path="Pictures/89053bc09b0f101f28e601c65ac0cd3b.png"/>
  <manifest:file-entry manifest:media-type="image/png" manifest:full-path="Pictures/014eea51143f3efd4d75bf927884391e.png"/>
  <manifest:file-entry manifest:media-type="image/png" manifest:full-path="Pictures/a6b1e7cd35d80b71060d9ad964e8d3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orrection_pondichery_2017"/><text:bookmark-start text:name="__RefHeading___pondichery_-_correction_1"/><text:bookmark-start text:name="pondichery_-_correction"/>Pondichéry - Correction<text:bookmark-end text:name="__RefHeading___pondichery_-_correction_1"/><text:bookmark-end text:name="pondichery_-_correction"/></text:h>
      <text:p text:style-name="Text_20_body">Q1</text:p>
      <text:p text:style-name="Text_20_body">Énergie biomasse : Énergie provenant d'être vivants : végétaux, biogaz…</text:p>
      <text:p text:style-name="Text_20_body">Énergie hydraulique : Énergie provenant du déplacement de l'eau</text:p>
      <text:p text:style-name="Text_20_body">Énergie éolienne : Énergie provenant du vent (déplacement de l'air)</text:p>
      <text:p text:style-name="Text_20_body">Énergie solaire : Énergie lumineuse provenant du Soleil</text:p>
      <text:p text:style-name="Text_20_body">Énergie géothermique : Énergie provenant de la chaleur de la Terre</text:p>
      <text:p text:style-name="Text_20_body">Q2</text:p>
      <text:p text:style-name="Text_20_body"><draw:frame draw:style-name="media" draw:name="0" text:anchor-type="as-char" draw:z-index="0" svg:width="15.875cm" svg:height="4.3127083333333cm"><draw:image xlink:href="Pictures/6c5586ea031d68005d26c3a99347988e.png" xlink:type="simple" xlink:show="embed" xlink:actuate="onLoad"/></draw:frame></text:p>
      <text:p text:style-name="Text_20_body">Q3</text:p>
      <text:p text:style-name="Text_20_body"><draw:frame draw:style-name="media" draw:name="1" text:anchor-type="as-char" draw:z-index="1" svg:width="2.6458333333333cm" style:rel-width="100%" svg:height="1.0054166666667cm" style:rel-height="scale"><draw:image xlink:href="Pictures/9f0307e796981b0ea0c0c8ade878f64b.png" xlink:type="simple" xlink:show="embed" xlink:actuate="onLoad"/></draw:frame></text:p>
      <text:p text:style-name="Text_20_body">Ec en J</text:p>
      <text:p text:style-name="Text_20_body">m en kg</text:p>
      <text:p text:style-name="Text_20_body">v en m/s</text:p>
      <text:p text:style-name="Text_20_body">à 3m/s :</text:p>
      <text:p text:style-name="Text_20_body"><draw:frame draw:style-name="media" draw:name="2" text:anchor-type="as-char" draw:z-index="2" svg:width="3.7041666666667cm" style:rel-width="100%" svg:height="1.0054166666667cm" style:rel-height="scale"><draw:image xlink:href="Pictures/f62d3777d55a4e50d4cae30d82e47402.png" xlink:type="simple" xlink:show="embed" xlink:actuate="onLoad"/></draw:frame></text:p>
      <text:p text:style-name="Text_20_body">à 3m/s :</text:p>
      <text:p text:style-name="Text_20_body"><draw:frame draw:style-name="media" draw:name="3" text:anchor-type="as-char" draw:z-index="3" svg:width="3.9422916666667cm" style:rel-width="100%" svg:height="1.0054166666667cm" style:rel-height="scale"><draw:image xlink:href="Pictures/c6f2e6791502af4e37e7f62030b689f7.png" xlink:type="simple" xlink:show="embed" xlink:actuate="onLoad"/></draw:frame></text:p>
      <text:p text:style-name="Text_20_body"><draw:frame draw:style-name="media" draw:name="4" text:anchor-type="as-char" draw:z-index="4" svg:width="1.6139583333333cm" svg:height="1.0054166666667cm"><draw:image xlink:href="Pictures/89053bc09b0f101f28e601c65ac0cd3b.png" xlink:type="simple" xlink:show="embed" xlink:actuate="onLoad"/></draw:frame>proposition c.</text:p>
      <text:p text:style-name="Text_20_body">Q4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 <text:line-break/>Énergie récupérée (Emécanique produite)</text:p>
          </table:table-cell>
          <table:table-cell office:value-type="string" table:style-name="tablecell">
            <text:p text:style-name="tablealignright">   <text:line-break/>10510</text:p>
          </table:table-cell>
          <table:table-cell office:value-type="string" table:style-name="tablecell">
            <text:p text:style-name="tablealignright">   <text:line-break/>?</text:p>
          </table:table-cell>
        </table:table-row>
        <table:table-row>
          <table:table-cell office:value-type="string" table:style-name="tablecell">
            <text:p text:style-name="tablealignright">   <text:line-break/>Énergie fournie (par le vent)</text:p>
          </table:table-cell>
          <table:table-cell office:value-type="string" table:style-name="tablecell">
            <text:p text:style-name="tablealignright">   <text:line-break/>17530</text:p>
          </table:table-cell>
          <table:table-cell office:value-type="string" table:style-name="tablecell">
            <text:p text:style-name="tablealignright">   <text:line-break/>100</text:p>
          </table:table-cell>
        </table:table-row>
      </table:table>
      <text:p text:style-name="Text_20_body"><draw:frame draw:style-name="media" draw:name="5" text:anchor-type="as-char" draw:z-index="5" svg:width="3.5189583333333cm" style:rel-width="100%" svg:height="1.0054166666667cm" style:rel-height="scale"><draw:image xlink:href="Pictures/014eea51143f3efd4d75bf927884391e.png" xlink:type="simple" xlink:show="embed" xlink:actuate="onLoad"/></draw:frame></text:p>
      <text:p text:style-name="Text_20_body">Il a raison</text:p>
      <text:p text:style-name="Text_20_body">Q4a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 <text:line-break/>Energie produite par éolienne en MWh</text:p>
          </table:table-cell>
          <table:table-cell office:value-type="string" table:style-name="tablecell">
            <text:p text:style-name="tablealignright">   <text:line-break/>4030MWh</text:p>
          </table:table-cell>
          <table:table-cell office:value-type="string" table:style-name="tablecell">
            <text:p text:style-name="tablealignright">   <text:line-break/>478 200 000 MWh</text:p>
          </table:table-cell>
        </table:table-row>
        <table:table-row>
          <table:table-cell office:value-type="string" table:style-name="tablecell">
            <text:p text:style-name="tablealignright">   <text:line-break/>Surface en hectares</text:p>
          </table:table-cell>
          <table:table-cell office:value-type="string" table:style-name="tablecell">
            <text:p text:style-name="tablealignright">   <text:line-break/>24 hectares</text:p>
          </table:table-cell>
          <table:table-cell office:value-type="string" table:style-name="tablecell">
            <text:p text:style-name="tablealignright">   <text:line-break/>?</text:p>
          </table:table-cell>
        </table:table-row>
      </table:table>
      <text:p text:style-name="Text_20_body"><draw:frame draw:style-name="media" draw:name="6" text:anchor-type="as-char" draw:z-index="6" svg:width="6.50875cm" style:rel-width="100%" svg:height="1.0054166666667cm" style:rel-height="scale"><draw:image xlink:href="Pictures/a6b1e7cd35d80b71060d9ad964e8d385.png" xlink:type="simple" xlink:show="embed" xlink:actuate="onLoad"/></draw:frame></text:p>
      <text:p text:style-name="Text_20_body">Q4b</text:p>
      <text:p text:style-name="Text_20_body">Il faudrait recouvrir un département d'éolienne pour subvenir aux besoins énergétiques de la France.</text:p>
      <text:p text:style-name="Text_20_body">L'énergie éolienne n'est disponible que quand il y a du vent et encore quand il n'y en a pas trop !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2:21</meta:creation-date>
    <dc:creator>Generated</dc:creator>
    <dc:date>2026-09-02T02::12:21</dc:date>
    <dc:language>en-US</dc:language>
    <meta:editing-cycles>1</meta:editing-cycles>
    <meta:editing-duration>PT0S</meta:editing-duration>
    <dc:title>brevet:correction_pondichery_2017</dc:title>
  </office:meta>
</office:document-meta>
</file>