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ae1da40812c3639c56a3e39a053fa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l_eau_de_la_piscine:correction"/><text:bookmark-start text:name="__RefHeading___l_eau_de_la_piscine_p_59_1"/><text:bookmark-start text:name="l_eau_de_la_piscine_p_59"/>L eau de la piscine p 59<text:bookmark-end text:name="__RefHeading___l_eau_de_la_piscine_p_59_1"/><text:bookmark-end text:name="l_eau_de_la_piscine_p_59"/></text:h>
      <text:p text:style-name="Text_20_body">&lt;sub&gt;Version originale &lt;/sub&gt;</text:p>
      <text:h text:style-name="Heading_20_2" text:outline-level="2"><text:bookmark-start text:name="__RefHeading___l_eau_de_la_piscine_p_59_2"/><text:bookmark-start text:name="l_eau_de_la_piscine_p_591"/>L’eau de la piscine p 59<text:bookmark-end text:name="__RefHeading___l_eau_de_la_piscine_p_59_2"/><text:bookmark-end text:name="l_eau_de_la_piscine_p_591"/></text:h>
      <text:p text:style-name="Text_20_body"><draw:frame draw:style-name="media" draw:name="0" text:anchor-type="as-char" draw:z-index="0" svg:width="4.445cm" style:rel-width="100%" svg:height="6.654349112426cm" style:rel-height="scale"><draw:image xlink:href="Pictures/edae1da40812c3639c56a3e39a053fa3.png" xlink:type="simple" xlink:show="embed" xlink:actuate="onLoad"/></draw:frame></text:p>
      <text:p text:style-name="Text_20_body">1. a. L’eau de la piscine est légèrement acide car son pH est inférieur à 7.</text:p>
      <text:p text:style-name="Text_20_body">b. Comme l’eau est acide, il y a plus d’ions hydrogène que d’ions hydroxyde. LA bonne représentation est la B</text:p>
      <text:p text:style-name="Text_20_body">2. Elle doit augmenter le pH donc elle doit rajouter une solution basique. Elle va donc rajouter de l’hydroxyde de sodium (pH+).</text:p>
      <text:p text:style-name="Text_20_body">3. D’après le pictogramme, ce produit est corrosif donc il doit être manipulé avec des gants, des lunettes de sécurité et une blouse.</text:p>
      <text:p text:style-name="Text_20_body">4. Le fer est consommé, c’est donc un réactif.</text:p>
      <text:p text:style-name="Text_20_body">Il se forme du dihydrogène, c’est un produit.</text:p>
      <text:p text:style-name="Text_20_body">Il y a donc transformation chimique.</text:p>
      <text:p text:style-name="Text_20_body">5. D’après la question 4, il ne faut pas mettre en contact le fer ou l’acier avec une solution acide donc on ne peut pas utilise ces matériaux pour fabriquer des accessoires pour piscine. De plus le fer rouille en présence d’eau et de dioxygène.</text:p>
      <text:p text:style-name="Text_20_body">6.Juliette doit augmenter le pH de 7 – 6,5 = 0,5</text:p>
      <text:p text:style-name="Text_20_body">Pour augmenter le pH de 0,1, il faut mettre 50mL de solution pH+ pour 10m³ d’eau.</text:p>
      <text:p text:style-name="Text_20_body">Pour augmenter de 0,5 , il faut donc  de solution pH+ pour 10m³ d’eau.</text:p>
      <text:p text:style-name="Text_20_body">Calculons le volume d’eau dans la piscine.</text:p>
      <text:p text:style-name="Text_20_body">L en m</text:p>
      <text:p text:style-name="Text_20_body">l en m</text:p>
      <text:p text:style-name="Text_20_body">h en m</text:p>
      <text:p text:style-name="Text_20_body">donc  en m³</text:p>
      <text:p text:style-name="Text_20_body">Il faut 250mL de pH+ pour 10m³ d’eau, quel volume pour 36m³ ?</text:p>
      <table:table table:style-name="Table">
        <table:table-column/>
        <table:table-column/>
        <table:table-row>
          <table:table-cell office:value-type="string" table:style-name="tablecell">
            <text:p text:style-name="tablealignleft">Volume en mL de pH+</text:p>
          </table:table-cell>
          <table:table-cell office:value-type="string" table:style-name="tablecell">
            <text:p text:style-name="tablealignleft">Volume en m<text:span text:style-name="sup">3</text:span>  d’eau de la piscine</text:p>
          </table:table-cell>
        </table:table-row>
        <table:table-row>
          <table:table-cell office:value-type="string" table:style-name="tablecell">
            <text:p text:style-name="tablealignleft">250mL</text:p>
          </table:table-cell>
          <table:table-cell office:value-type="string" table:style-name="tablecell">
            <text:p text:style-name="tablealignleft">10m<text:span text:style-name="sup">3</text:span>  </text:p>
          </table:table-cell>
        </table:table-row>
        <table:table-row>
          <table:table-cell office:value-type="string" table:style-name="tablecell">
            <text:p text:style-name="tablealignleft">? mL</text:p>
          </table:table-cell>
          <table:table-cell office:value-type="string" table:style-name="tablecell">
            <text:p text:style-name="tablealignleft">36m<text:span text:style-name="sup">3</text:span>  </text:p>
          </table:table-cell>
        </table:table-row>
      </table:table>
      <text:p text:style-name="Text_20_body">Il faut donc 900mL de p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51:16</meta:creation-date>
    <dc:creator>Generated</dc:creator>
    <dc:date>2026-09-01T19::51:16</dc:date>
    <dc:language>en-US</dc:language>
    <meta:editing-cycles>1</meta:editing-cycles>
    <meta:editing-duration>PT0S</meta:editing-duration>
    <dc:title>brevet:l_eau_de_la_piscine:correction</dc:title>
  </office:meta>
</office:document-meta>
</file>