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77bf3a43daf1e8f62cda961d8608ea6.png"/>
  <manifest:file-entry manifest:media-type="image/png" manifest:full-path="Pictures/2c7c9d8844c54488c98ac705c3616fe3.png"/>
  <manifest:file-entry manifest:media-type="image/png" manifest:full-path="Pictures/6c430cd22e0c0e5a1992b3f97a3cb84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evet:le_recuperateur_d_eau_de_pluie"/><text:bookmark-start text:name="__RefHeading___le_recuperateur_d_eau_de_pluie_1"/><text:bookmark-start text:name="le_recuperateur_d_eau_de_pluie"/>Le récupérateur d'eau de pluie<text:bookmark-end text:name="__RefHeading___le_recuperateur_d_eau_de_pluie_1"/><text:bookmark-end text:name="le_recuperateur_d_eau_de_pluie"/></text:h>
      <text:h text:style-name="Heading_20_2" text:outline-level="2"><text:bookmark-start text:name="__RefHeading___sujet_2"/><text:bookmark-start text:name="sujet"/>Sujet<text:bookmark-end text:name="__RefHeading___sujet_2"/><text:bookmark-end text:name="sujet"/></text:h>
      <text:p text:style-name="Text_20_body">**Récupération de l’eau de pluie ** <text:line-break/>
La récupération de l’eau de pluie s’inscrit dans le cadre du développement durable.</text:p>
      <text:p text:style-name="Text_20_body"><text:line-break/>
**Analyse d’une eau de pluie contenue dans une citerne de récupération ** <text:line-break/>
En France, un texte de loi publié en 2008 limite l’utilisation de l’eau de pluie :<text:line-break/>
- aux usages extérieurs (arrosage, lavage des véhicules, etc.) ;<text:line-break/>
- à l’alimentation des chasses d’eau de WC et au lavage des sols et du linge.</text:p>
      <text:p text:style-name="Text_20_body"><draw:frame draw:style-name="media" draw:name="0" text:anchor-type="as-char" draw:z-index="0" svg:width="4.4714583333333cm" style:rel-width="100%" svg:height="6.82625cm" style:rel-height="scale"><draw:image xlink:href="Pictures/d77bf3a43daf1e8f62cda961d8608ea6.png" xlink:type="simple" xlink:show="embed" xlink:actuate="onLoad"/></draw:frame></text:p>
      <text:p text:style-name="Text_20_body">**Document 1 : **Caractéristiques d’une eau de pluie et celles d’une eau potable.</text:p>
      <table:table table:style-name="Table">
        <table:table-column/>
        <table:table-column/>
        <table:table-column/>
        <table:table-column/>
        <table:table-column/>
        <table:table-column/>
        <table:table-column/>
        <table:table-row>
          <table:table-cell office:value-type="string" table:style-name="tablecell"/>
          <table:table-cell office:value-type="string" table:style-name="tablecell">
            <text:p text:style-name="tablealignleft">pH</text:p>
          </table:table-cell>
          <table:table-cell office:value-type="string" table:style-name="tablecell">
            <text:p text:style-name="tablealignleft">Quantité d’ions sodium Na<text:span text:style-name="sup">+</text:span>  dans 1L  </text:p>
          </table:table-cell>
          <table:table-cell office:value-type="string" table:style-name="tablecell">
            <text:p text:style-name="tablealignleft">Quantité d’ions sulfate SO<text:span text:style-name="sub">4</text:span> <text:span text:style-name="sup">2-</text:span>  dans 1L  </text:p>
          </table:table-cell>
          <table:table-cell office:value-type="string" table:style-name="tablecell">
            <text:p text:style-name="tablealignleft">Quantité d’ions chlorure Cl<text:span text:style-name="sup">-</text:span>  dans 1L  </text:p>
          </table:table-cell>
          <table:table-cell office:value-type="string" table:style-name="tablecell">
            <text:p text:style-name="tablealignleft">Quantité d’ions nitrate NO<text:span text:style-name="sub">3</text:span> <text:span text:style-name="sup">-</text:span>  dans 1L  </text:p>
          </table:table-cell>
          <table:table-cell office:value-type="string" table:style-name="tablecell">
            <text:p text:style-name="tablealignleft">Bactéries pathogènes *</text:p>
          </table:table-cell>
        </table:table-row>
        <table:table-row>
          <table:table-cell office:value-type="string" table:style-name="tablecell">
            <text:p text:style-name="tablealignleft">Eau de pluie non traitée : valeurs déterminées expérimentalement</text:p>
          </table:table-cell>
          <table:table-cell office:value-type="string" table:style-name="tablecell">
            <text:p text:style-name="tablealignleft">5,5</text:p>
          </table:table-cell>
          <table:table-cell office:value-type="string" table:style-name="tablecell">
            <text:p text:style-name="tablealignleft">2mg</text:p>
          </table:table-cell>
          <table:table-cell office:value-type="string" table:style-name="tablecell">
            <text:p text:style-name="tablealignleft">10mg</text:p>
          </table:table-cell>
          <table:table-cell office:value-type="string" table:style-name="tablecell">
            <text:p text:style-name="tablealignleft">9mg</text:p>
          </table:table-cell>
          <table:table-cell office:value-type="string" table:style-name="tablecell">
            <text:p text:style-name="tablealignleft">2mg</text:p>
          </table:table-cell>
          <table:table-cell office:value-type="string" table:style-name="tablecell">
            <text:p text:style-name="tablealignleft">Présence en <text:line-break/>faible <text:line-break/>quantité</text:p>
          </table:table-cell>
        </table:table-row>
        <table:table-row>
          <table:table-cell office:value-type="string" table:style-name="tablecell">
            <text:p text:style-name="tablealignleft">Eau potable : valeurs autorisées en Europe</text:p>
          </table:table-cell>
          <table:table-cell office:value-type="string" table:style-name="tablecell">
            <text:p text:style-name="tablealignleft">6,5 à 9,5</text:p>
          </table:table-cell>
          <table:table-cell office:value-type="string" table:style-name="tablecell">
            <text:p text:style-name="tablealignleft">200mg au maximum</text:p>
          </table:table-cell>
          <table:table-cell office:value-type="string" table:style-name="tablecell">
            <text:p text:style-name="tablealignleft">250mg au maximum</text:p>
          </table:table-cell>
          <table:table-cell office:value-type="string" table:style-name="tablecell">
            <text:p text:style-name="tablealignleft">250mg au maximum</text:p>
          </table:table-cell>
          <table:table-cell office:value-type="string" table:style-name="tablecell"/>
          <table:table-cell office:value-type="string" table:style-name="tablecell"/>
        </table:table-row>
      </table:table>
      <text:p text:style-name="Text_20_body">//* pathogène : qualifie ce qui provoque une maladie, en particulier un germe capable de provoquer une infection. //</text:p>
      <text:p text:style-name="Text_20_body"><text:span text:style-name="Strong_20_Emphasis">Document 2: Quelques tests de reconnaissance des ions</text:span></text:p>
      <text:p text:style-name="Text_20_body"><draw:frame draw:style-name="media" draw:name="1" text:anchor-type="as-char" draw:z-index="1" svg:width="16.562916666667cm" svg:height="4.8154166666667cm"><draw:image xlink:href="Pictures/2c7c9d8844c54488c98ac705c3616fe3.png" xlink:type="simple" xlink:show="embed" xlink:actuate="onLoad"/></draw:frame></text:p>
      <text:p text:style-name="Text_20_body">1. <text:span text:style-name="Emphasis">Il est interdit d’utiliser l’eau de pluie non traitée comme boisson</text:span> <text:span text:style-name="Emphasis">.</text:span> <text:line-break/>
Justifier cette interdiction à l’aide des indications données dans le tableau 1.</text:p>
      <text:p text:style-name="Text_20_body"><text:line-break/>
2. <text:span text:style-name="Emphasis">Caractéristique chimique de l'eau de pluie non traitée</text:span> <text:line-break/>
2.1. L'eau de pluie est-elle acide, basique ou neutre ?</text:p>
      <text:p text:style-name="Text_20_body">2.2. Proposer une méthode expérimentale de votre choix de mesure de la valeur du pH de l’eau de pluie. Réaliser un ou plusieurs schémas illustrant la mise en œuvre de la méthode expérimentale proposée.</text:p>
      <text:p text:style-name="Text_20_body">3. <text:span text:style-name="Emphasis">Dans une citerne en béton, riche en calcaire CaCO&lt;font 8pt/inherit;;inherit;;inherit&gt;3&lt;/font&gt;</text:span>  <text:span text:style-name="Emphasis">, la valeur du pH de l’eau est plus élevée que celle du pH de l’eau de pluie non traitée.</text:span> <text:line-break/>
Parmi les trois équations de réaction ci-dessous, recopier la proposition qui traduit une augmentation de pH. Justifier votre choix.<text:line-break/>
Proposition 1 : CaCO<text:span text:style-name="sub">3</text:span> + H<text:span text:style-name="sub">2</text:span> O → Ca<text:span text:style-name="sup">2+</text:span>  + HCO<text:span text:style-name="sub">3</text:span> <text:span text:style-name="sup">-</text:span>  + HO<text:span text:style-name="sup">-</text:span></text:p>
      <text:p text:style-name="Text_20_body">Proposition 2 : CaCO<text:span text:style-name="sub">3</text:span> &lt;sub&gt; &lt;/sub&gt; + 2 HO<text:span text:style-name="sup">-</text:span>  → Ca(OH)<text:span text:style-name="sub">2</text:span> + CO<text:span text:style-name="sub">3</text:span> <text:span text:style-name="sup">2-</text:span></text:p>
      <text:p text:style-name="Text_20_body">Proposition 3 : H<text:span text:style-name="sub">3</text:span> O<text:span text:style-name="sup">+</text:span>  + HO<text:span text:style-name="sup">-</text:span>  → 2 H<text:span text:style-name="sub">2</text:span> O</text:p>
      <text:p text:style-name="Text_20_body">4.</text:p>
      <text:p text:style-name="Text_20_body">//Pour arroser son jardin Léon utilise un arrosoir en fer qu'il remplit avec l'eau de<text:line-break/>
pluie non traitée, il s'aperçoit qu'avec le temps celui-ci est percé sur le fond.<text:line-break/>
Pour comprendre pourquoi il est percé il se rend dans un laboratoire de chimie.<text:line-break/>
En laboratoire, on peut réaliser la réaction entre l'acide chlorhydrique et le fer. //</text:p>
      <text:p text:style-name="Text_20_body">Dans un tube à essai, on introduit de la poudre de fer et on ajoute quelques millilitres d'acide chlorhydrique.<text:line-break/>
Le bilan de cette transformation chimique (ou réaction chimique) est :<text:line-break/>
<text:span text:style-name="Strong_20_Emphasis">Fer + acide chlorhydrique –&gt; dihydrogène + solution de chlorure de fer II</text:span></text:p>
      <text:p text:style-name="Text_20_body">4.1. D’après le texte en italique une transformation a-t-elle eu lieu ? Justifie ta réponse.</text:p>
      <text:p text:style-name="Text_20_body">4.2. Écrire l'équation de la réaction chimique complète</text:p>
      <text:p text:style-name="Text_20_body">4.3. Schématiser le test à réaliser pour mettre en évidence la présence des ions fer II (document 2)</text:p>
      <text:p text:style-name="Text_20_body">5. L'eau de pluie non traitée</text:p>
      <text:p text:style-name="Text_20_body">5.1. Quel est le nom de l'expérience qui permet d'identifier les ions chlorure dans l'eau de pluie non traitée ?</text:p>
      <text:p text:style-name="Text_20_body">5.2. Quel est le nom du réactif utilisé ?</text:p>
      <text:p text:style-name="Text_20_body">5.3. Qu'observes-tu lors de l'expérience du 5.1 ?</text:p>
      <text:p text:style-name="Text_20_body">6. <text:span text:style-name="Emphasis">L'arrosoir utilisé pour arroser le jardin est en fer et l'atome de fer est constitué d'un noyau et de particules chargées négativement en mouvement.</text:span> <text:line-break/>
6.1. Donne le nom de ces particules chargées négativement.<text:line-break/>
6.2 Sur l'échelle des dimensions, on a positionné le noyau de l'atome.</text:p>
      <text:p text:style-name="Text_20_body"><draw:frame draw:style-name="media" draw:name="2" text:anchor-type="as-char" draw:z-index="2" svg:width="15.319375cm" svg:height="3.095625cm"><draw:image xlink:href="Pictures/6c430cd22e0c0e5a1992b3f97a3cb842.png" xlink:type="simple" xlink:show="embed" xlink:actuate="onLoad"/></draw:frame></text:p>
      <text:p text:style-name="Text_20_body">Le noyau de l'atome est-il :</text:p>
      <text:p text:style-name="Text_20_body">- 5 fois plus petit que l'atome ?</text:p>
      <text:p text:style-name="Text_20_body">- 100 000 fois plus grand que l'atome ?</text:p>
      <text:p text:style-name="Text_20_body">- 100 000 fois plus petit que l'atome ?</text:p>
      <text:p text:style-name="Text_20_body">6.3. Expliquer pourquoi on qualifie la structure de la matière de structure lacunaire.</text:p>
      <text:p text:style-name="Text_20_body">correction</text:p>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14::55:31</meta:creation-date>
    <dc:creator>Generated</dc:creator>
    <dc:date>2026-09-02T14::55:31</dc:date>
    <dc:language>en-US</dc:language>
    <meta:editing-cycles>1</meta:editing-cycles>
    <meta:editing-duration>PT0S</meta:editing-duration>
    <dc:title>brevet:le_recuperateur_d_eau_de_pluie</dc:title>
  </office:meta>
</office:document-meta>
</file>