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060677d65ae204bbd32e7251cab0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revet:piscine_de_rio:correction"/>1.</text:p>
      <text:p text:style-name="Text_20_body">a. Ions :</text:p>
      <text:p text:style-name="Text_20_body">- ions hypochlorites ClO<text:span text:style-name="sup">-</text:span>  (c'est un “L” minuscule comme dans Lapin et pas un “I” comme dans Idiot !!!)</text:p>
      <text:p text:style-name="Text_20_body">- ions chlorures Cl<text:span text:style-name="sup">-</text:span>  (c'est un “L” minuscule comme dans Lapin et pas un “I” comme dans Idiot !!!)</text:p>
      <text:p text:style-name="Text_20_body">- ions hydroxydes HO<text:span text:style-name="sup">-</text:span></text:p>
      <text:p text:style-name="Text_20_body">Molécules :</text:p>
      <text:p text:style-name="Text_20_body">- eau H<text:span text:style-name="sub">2</text:span> O</text:p>
      <text:p text:style-name="Text_20_body">- acide hypochloreux HClO</text:p>
      <text:p text:style-name="Text_20_body">b. Un ion est un atome ou un molécule qui a gagné ou perdu un ou plusieurs électrons.</text:p>
      <text:p text:style-name="Text_20_body">c. Une molécule est un assemblage d'atomes.</text:p>
      <text:p text:style-name="Text_20_body">2. On met du sel dans la piscine.</text:p>
      <text:p text:style-name="Text_20_body">Le solvant est l'eau. C'est le liquide qui dissout le sel.</text:p>
      <text:p text:style-name="Text_20_body">Le sel est le soluté : c'est le solide qui est dissous par le solvant.</text:p>
      <text:p text:style-name="Text_20_body">3. On met la solution à tester dans un tube à essai. On ajoute quelques gouttes de nitrate d'argent.</text:p>
      <text:p text:style-name="Text_20_body">Si on obtient un précipité blanc, l'ion chlorure est présent.</text:p>
      <text:p text:style-name="Text_20_body"><draw:frame draw:style-name="media" draw:name="0" text:anchor-type="as-char" draw:z-index="0" svg:width="12.22375cm" svg:height="5.6620833333333cm"><draw:image xlink:href="Pictures/df060677d65ae204bbd32e7251cab087.png" xlink:type="simple" xlink:show="embed" xlink:actuate="onLoad"/></draw:frame></text:p>
      <text:p text:style-name="Text_20_body">Il faut porter des gants, une blouse et des lunettes de sécurité. Le nitrate d'argent est une substance corrosive.</text:p>
      <text:p text:style-name="Text_20_body">On jette le contenu du tube dans une poubelle spéciale pour pouvoir retraiter ces déchets et pas dans l'évier.</text:p>
      <text:p text:style-name="Text_20_body">4. <text:span text:style-name="Emphasis">Les réactifs sont à gauche de la flèche, ce sont les substances qui vont réagir.</text:span></text:p>
      <text:p text:style-name="Text_20_body"><text:span text:style-name="Emphasis">Les produits sont à droite de la flèche, ce sont les substances qui se forment.</text:span></text:p>
      <text:p text:style-name="Text_20_body">Les réactifs :</text:p>
      <text:p text:style-name="Text_20_body">- l'eau</text:p>
      <text:p text:style-name="Text_20_body">- l'ion hypochlorite</text:p>
      <text:p text:style-name="Text_20_body">Les produits :</text:p>
      <text:p text:style-name="Text_20_body">- l'acide hypochloreux</text:p>
      <text:p text:style-name="Text_20_body">- l'ion hydoxyde</text:p>
      <text:p text:style-name="Text_20_body">5.</text:p>
      <text:p text:style-name="Text_20_body">a. Les ions hydroxydes sont responsable de la basicité d'une solution. On voit qu'il s'en forme (c'est un produit). La solution va être de plus en plus basique. Le pH va donc augmenter.</text:p>
      <text:p text:style-name="Text_20_body">b. La solution est bas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9::20:46</meta:creation-date>
    <dc:creator>Generated</dc:creator>
    <dc:date>2026-09-01T19::20:46</dc:date>
    <dc:language>en-US</dc:language>
    <meta:editing-cycles>1</meta:editing-cycles>
    <meta:editing-duration>PT0S</meta:editing-duration>
    <dc:title>brevet:piscine_de_rio:correction</dc:title>
  </office:meta>
</office:document-meta>
</file>