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3ff60cf55be7c2564551a9dcf7d5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polynesie_septembr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Le mouvement est rectiligne sur AB car la trajectoire est une droite.</text:p>
      <text:p text:style-name="Text_20_body">1.2.1 La vitesse est nulle au départ donc l'énergie cinétique  est nulle aussi.</text:p>
      <text:p text:style-name="Text_20_body">1.2.2. L'altitude diminue de 1 à C donc l'énergie potentielle diminue de A à C.</text:p>
      <text:p text:style-name="Text_20_body">1.3. D'après le graphique, 25 m/s = 90 km/h</text:p>
      <text:p text:style-name="Text_20_body"><draw:frame draw:style-name="media" draw:name="0" text:anchor-type="as-char" draw:z-index="0" svg:width="15.875cm" svg:height="12.276666666667cm"><draw:image xlink:href="Pictures/213ff60cf55be7c2564551a9dcf7d59a.png" xlink:type="simple" xlink:show="embed" xlink:actuate="onLoad"/></draw:frame></text:p>
      <text:p text:style-name="Text_20_body">Par le calcul : (non demandé)</text:p>
      <text:p text:style-name="Text_20_body"> et </text:p>
      <text:p text:style-name="Text_20_body">donc </text:p>
      <text:p text:style-name="Text_20_body">Le skieur va aussi vite qu'une voiture.</text:p>
      <text:p text:style-name="Text_20_body">2.</text:p>
      <text:p text:style-name="Text_20_body">La transformation est chimique car la molécule de sucre commercial est consommée (c'est un réactif) et la molécule de glucose se forme (c'est produit).</text:p>
      <text:p text:style-name="Text_20_body">Si la transformation était physique, la molécule n'aurait pas été transformée en un autre.</text:p>
      <text:p text:style-name="Text_20_body">3.</text:p>
      <text:p text:style-name="Text_20_body">Le skieur qui a une taille de 180cm a un poids de : </text:p>
      <text:p text:style-name="Text_20_body">(P en N, m en kg et g en N/kg)</text:p>
      <text:p text:style-name="Text_20_body">Le skieur qui a une taille de 170cm a un poids de : </text:p>
      <text:p text:style-name="Text_20_body">C'est le skieur de 170cm qui a été pénalis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6:56</meta:creation-date>
    <dc:creator>Generated</dc:creator>
    <dc:date>2026-09-02T03::46:56</dc:date>
    <dc:language>en-US</dc:language>
    <meta:editing-cycles>1</meta:editing-cycles>
    <meta:editing-duration>PT0S</meta:editing-duration>
    <dc:title>brevet:polynesie_septembre:correction</dc:title>
  </office:meta>
</office:document-meta>
</file>