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af8e667e535ee661ab7b1803c6e077.png"/>
  <manifest:file-entry manifest:media-type="image/png" manifest:full-path="Pictures/ad804247f99f0ee0c8d3c06d2b3d05c6.png"/>
  <manifest:file-entry manifest:media-type="image/png" manifest:full-path="Pictures/974c800ad27b67173056374aad494c20.png"/>
  <manifest:file-entry manifest:media-type="image/png" manifest:full-path="Pictures/6d11cc9e0471b2f0e499dda514246abd.png"/>
  <manifest:file-entry manifest:media-type="image/png" manifest:full-path="Pictures/4405a70bd17040036f0c7b49df71c2aa.png"/>
  <manifest:file-entry manifest:media-type="image/png" manifest:full-path="Pictures/80143a15ec20f61c52c5153a19bc15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polynesie_septembre"/><text:bookmark-start text:name="__RefHeading___polynesie_septembre_1"/><text:bookmark-start text:name="polynesie_septembre"/>Polynésie Septembre<text:bookmark-end text:name="__RefHeading___polynesie_septembre_1"/><text:bookmark-end text:name="polynesie_septembre"/></text:h>
      <text:p text:style-name="Text_20_body">**
SAUT À SKI **</text:p>
      <text:p text:style-name="Text_20_body"><draw:frame draw:style-name="media" draw:name="0" text:anchor-type="as-char" draw:z-index="0" svg:width="5.7414583333333cm" style:rel-width="100%" svg:height="5.953125cm" style:rel-height="scale"><draw:image xlink:href="Pictures/ddaf8e667e535ee661ab7b1803c6e077.png" xlink:type="simple" xlink:show="embed" xlink:actuate="onLoad"/></draw:frame></text:p>
      <text:p text:style-name="Text_20_body">L’épreuve du saut à ski consiste à se laisser glisser le long d’un tremplin puis à progresser dans l’air. Atterrir le plus loin possible dépend de nombreux paramètres : énergie, vitesse, poids… sans oublier la règlementation !</text:p>
      <text:p text:style-name="Text_20_body">1. Mouvement et énergie (12,5 points)</text:p>
      <text:p text:style-name="Text_20_body"><draw:frame draw:style-name="media" draw:name="1" text:anchor-type="as-char" draw:z-index="1" svg:width="19.764375cm" style:rel-width="100%" svg:height="13.0175cm" style:rel-height="scale"><draw:image xlink:href="Pictures/ad804247f99f0ee0c8d3c06d2b3d05c6.png" xlink:type="simple" xlink:show="embed" xlink:actuate="onLoad"/></draw:frame></text:p>
      <text:p text:style-name="Text_20_body">1.1 En utilisant les repères A, B, C, D et E, indiquer la portion de trajectoire sur laquelle le mouvement est rectiligne.</text:p>
      <text:p text:style-name="Text_20_body">1.2. Au départ, le sauteur est immobile. Entre les points A et C, sa vitesse augmente.</text:p>
      <text:p text:style-name="Text_20_body">1.2.1. Justifier que l’énergie cinétique du skieur est nulle au départ.</text:p>
      <text:p text:style-name="Text_20_body">1.2.2. Expliquer sans calcul l’évolution de l’énergie potentielle du skieur entre le point A et le point C.</text:p>
      <text:p text:style-name="Text_20_body">1.3. La valeur de la vitesse en bas du tremplin, au point C, est une donnée importante. Elle peut atteindre la valeur de 25 m/s.</text:p>
      <text:p text:style-name="Text_20_body"><draw:frame draw:style-name="media" draw:name="2" text:anchor-type="as-char" draw:z-index="2" svg:width="26.035cm" style:rel-width="100%" svg:height="20.187708333333cm" style:rel-height="scale"><draw:image xlink:href="Pictures/974c800ad27b67173056374aad494c20.png" xlink:type="simple" xlink:show="embed" xlink:actuate="onLoad"/></draw:frame></text:p>
      <text:p text:style-name="Text_20_body"><draw:frame draw:style-name="media" draw:name="3" text:anchor-type="as-char" draw:z-index="3" svg:width="12.7cm" svg:height="12.170833333333cm"><draw:image xlink:href="Pictures/6d11cc9e0471b2f0e499dda514246abd.png" xlink:type="simple" xlink:show="embed" xlink:actuate="onLoad"/></draw:frame></text:p>
      <text:p text:style-name="Text_20_body">En utilisant les <text:span text:style-name="Strong_20_Emphasis">documents 1 et 2</text:span>, indiquer à quel autre mode de déplacement correspond cette valeur de la vitesse. Expliquer la démarche en quelques phrases.</text:p>
      <text:p text:style-name="Text_20_body"><text:span text:style-name="Strong_20_Emphasis">2. Être prêt pour le jour J (3 points)</text:span> <text:line-break/>
Après des mois d’entraînement, Arthur et Louis, deux jeunes espoirs du saut à ski français, sont prêts à concourir pour la future Coupe du Monde.</text:p>
      <text:p text:style-name="Text_20_body">L’absorption de sucres est importante lors de la préparation des sportifs. Le sucre commercial a pour formule C<text:span text:style-name="sub">12</text:span> H<text:span text:style-name="sub">22</text:span> O<text:span text:style-name="sub">11</text:span>. L’organisme le transforme en glucose de formule C<text:span text:style-name="sub">6</text:span> H<text:span text:style-name="sub">12</text:span> O<text:span text:style-name="sub">6</text:span>.</text:p>
      <text:p text:style-name="Text_20_body">Indiquer, en apportant un argument, si la transformation dans l’organisme est de nature chimique ou physique.</text:p>
      <text:p text:style-name="Text_20_body"><text:span text:style-name="Strong_20_Emphasis">3. La réglementation sur le poids minimal (7 points)</text:span> <text:line-break/>
Afin de préserver la santé des sauteurs, tentés d’être toujours plus légers, la Fédération Internationale de ski (FIS) a introduit en septembre 2004 une nouvelle règlementation dont un extrait figure sur le document 3.</text:p>
      <text:p text:style-name="Text_20_body">En application de cette règlementation, les juges ont interdit à l’un des deux jeunes espoirs français de participer à la première épreuve.</text:p>
      <text:p text:style-name="Text_20_body">À l’aide des documents 3 et 4, identifier le sauteur pénalisé. Préciser la démarche.</text:p>
      <text:p text:style-name="Text_20_body">Pour mémoire, un objet de masse 1 kg a un poids de 9,8 N.</text:p>
      <text:p text:style-name="Text_20_body"><draw:frame draw:style-name="media" draw:name="4" text:anchor-type="as-char" draw:z-index="4" svg:width="17.171458333333cm" style:rel-width="100%" svg:height="5.3975cm" style:rel-height="scale"><draw:image xlink:href="Pictures/4405a70bd17040036f0c7b49df71c2aa.png" xlink:type="simple" xlink:show="embed" xlink:actuate="onLoad"/></draw:frame></text:p>
      <text:p text:style-name="Text_20_body"><draw:frame draw:style-name="media" draw:name="5" text:anchor-type="as-char" draw:z-index="5" svg:width="17.171458333333cm" style:rel-width="100%" svg:height="3.9158333333333cm" style:rel-height="scale"><draw:image xlink:href="Pictures/80143a15ec20f61c52c5153a19bc15e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9:20</meta:creation-date>
    <dc:creator>Generated</dc:creator>
    <dc:date>2026-09-02T08::09:20</dc:date>
    <dc:language>en-US</dc:language>
    <meta:editing-cycles>1</meta:editing-cycles>
    <meta:editing-duration>PT0S</meta:editing-duration>
    <dc:title>brevet:polynesie_septembre</dc:title>
  </office:meta>
</office:document-meta>
</file>