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f8374117bfb6e138638241a7f091a1.png"/>
  <manifest:file-entry manifest:media-type="image/png" manifest:full-path="Pictures/b080f6daa7090fbc1c7b79c850869c5a.png"/>
  <manifest:file-entry manifest:media-type="image/png" manifest:full-path="Pictures/a2f599c917f8188d1c7b8de7e38128e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serie_professionnelle_agricole_-_thomas_pesquet"/><text:bookmark-start text:name="__RefHeading___serie_professionnelle_agricole_-_thomas_pesquet_1"/><text:bookmark-start text:name="serie_professionnelle_agricole_-_thomas_pesquet"/>Série professionnelle agricole - Thomas Pesquet<text:bookmark-end text:name="__RefHeading___serie_professionnelle_agricole_-_thomas_pesquet_1"/><text:bookmark-end text:name="serie_professionnelle_agricole_-_thomas_pesquet"/></text:h>
      <text:p text:style-name="Text_20_body">En juin 2017, le spationaute Thomas Pesquet est revenu sur Terre après six mois passés dans l’espace à bord de la station spatiale internationale</text:p>
      <text:p text:style-name="Text_20_body"><draw:frame draw:style-name="media" draw:name="0" text:anchor-type="as-char" draw:z-index="0" svg:width="6.3235416666667cm" style:rel-width="100%" svg:height="6.2970833333333cm" style:rel-height="scale"><draw:image xlink:href="Pictures/8bf8374117bfb6e138638241a7f091a1.png" xlink:type="simple" xlink:show="embed" xlink:actuate="onLoad"/></draw:frame></text:p>
      <text:p text:style-name="Text_20_body"><text:span text:style-name="Strong_20_Emphasis">Les espèces chimiques de l’atmosphère et celles utilisées dans les moteurs de la fusée.</text:span></text:p>
      <text:p text:style-name="Text_20_body">1. Nommer les deux principaux gaz présents dans l’air en précisant leur pourcentage dans l’atmosphère proche de la Terre.</text:p>
      <text:p text:style-name="Text_20_body">gaz 1 : ……………………. ………………….. pourcentage : ………………………</text:p>
      <text:p text:style-name="Text_20_body">gaz 2 : ……………………. ………………….. pourcentage : ………………………</text:p>
      <text:p text:style-name="Text_20_body">2. Dans les moteurs de la fusée, le dihydrogène réagit directement avec le dioxygène pour produire de la vapeur d’eau. Parmi les quatre propositions d’équations de réaction suivantes, indiquer (en cochant) celle qui traduit la réaction chimique qui se produit dans les moteurs.</text:p>
      <table:table table:style-name="Table">
        <table:table-column/>
        <table:table-column/>
        <table:table-row>
          <table:table-cell office:value-type="string" table:style-name="tablecell">
            <text:p text:style-name="tablealignleft"> 2N<text:span text:style-name="sub">2</text:span> + O<text:span text:style-name="sub">2</text:span> → 2H<text:span text:style-name="sub">2</text:span> O</text:p>
          </table:table-cell>
          <table:table-cell office:value-type="string" table:style-name="tablecell">
            <text:p text:style-name="tablealignleft"> 2H<text:span text:style-name="sub">2</text:span> O → 2H<text:span text:style-name="sub">2</text:span> + O<text:span text:style-name="sub">2</text:span> </text:p>
          </table:table-cell>
        </table:table-row>
        <table:table-row>
          <table:table-cell office:value-type="string" table:style-name="tablecell">
            <text:p text:style-name="tablealignleft"> 2H<text:span text:style-name="sub">2</text:span> + O<text:span text:style-name="sub">2</text:span> → 2H<text:span text:style-name="sub">2</text:span> O</text:p>
          </table:table-cell>
          <table:table-cell office:value-type="string" table:style-name="tablecell">
            <text:p text:style-name="tablealignleft"> H<text:span text:style-name="sup">+</text:span>  + OH<text:span text:style-name="sup">-</text:span>  → H<text:span text:style-name="sub">2</text:span> O</text:p>
          </table:table-cell>
        </table:table-row>
      </table:table>
      <text:p text:style-name="Text_20_body"><text:span text:style-name="Strong_20_Emphasis">Un moment de détente pour Thomas Pesquet.</text:span></text:p>
      <text:p text:style-name="Text_20_body">Un des loisirs préférés des spationautes est l’observation des étoiles. Thomas Pesquet observe une étoile distante d’environ 4,5 années lumière de la Terre. Il se dit que cette étoile a peut-être déjà disparu et que personne ne le sait à ce jour.</text:p>
      <text:p text:style-name="Text_20_body">3. Expliquer pourquoi il se fait cette réflexion.</text:p>
      <text:p text:style-name="Text_20_body"><text:span text:style-name="Strong_20_Emphasis">L’atterrissage du module Soyouz</text:span></text:p>
      <text:p text:style-name="Text_20_body">Pour leur descente les spationautes ont utilisé un module Soyouz qui a atterri dans les steppes russes.</text:p>
      <table:table table:style-name="Table">
        <table:table-column/>
        <table:table-column/>
        <table:table-row>
          <table:table-cell office:value-type="string" table:style-name="tablecell">
            <text:p text:style-name="tablealignleft">Document 1 : <text:line-break/>D’après un article de Sylvie Rouat dans « Sciences et Avenir » du 01/06/2017 <text:line-break/>Thomas Pesquet et son collègue Oleg Novotski se sont installés dans le module Soyouz de descente dont la masse totale est égale à : <text:span text:style-name="Strong_20_Emphasis">2 tonnes</text:span>. <text:line-break/>À 8,5 km du sol, le parachute principal s'ouvre et à 70 centimètres du sol, l’action des rétrofusées réduit la vitesse d’impact au sol à <text:span text:style-name="Strong_20_Emphasis">1,4</text:span>** **<text:span text:style-name="Strong_20_Emphasis">m/s</text:span>. <text:line-break/>Mais cet atterrissage dit “ en douceur ”, est tout de même très brutal. En effet, le spationaute italien Paolo Nespoli compare cette expérience à une collision entre une petite voiture roulant à faible vitesse et un mur… »</text:p>
          </table:table-cell>
          <table:table-cell office:value-type="string" table:style-name="tablecell">
            <text:p text:style-name="tablealignleft"><draw:frame draw:style-name="media" draw:name="1" text:anchor-type="as-char" draw:z-index="1" svg:width="4.7889583333333cm" style:rel-width="100%" svg:height="6.9218557422969cm" style:rel-height="scale"><draw:image xlink:href="Pictures/b080f6daa7090fbc1c7b79c850869c5a.png" xlink:type="simple" xlink:show="embed" xlink:actuate="onLoad"/></draw:frame> <text:line-break/>Le module Soyouz</text:p>
          </table:table-cell>
        </table:table-row>
      </table:table>
      <text:p text:style-name="Text_20_body">4. En orbite, le module Soyouz a stocké de l’énergie qui s’est ensuite transformée en énergie cinétique. Préciser le nom de cette énergie stockée.</text:p>
      <text:p text:style-name="Text_20_body">5. Nommer la force responsable de la chute du module sur la Terre.</text:p>
      <text:p text:style-name="Text_20_body">6. En exploitant les données du document 1, montrer que la valeur de l’énergie cinétique Ec du module lors de son impact au sol a une valeur proche de : 2000 J.</text:p>
      <text:p text:style-name="Text_20_body"><text:span text:style-name="Strong_20_Emphasis">On rappelle :</text:span></text:p>
      <text:list text:style-name="List_20_1" text:continue-numbering="false">
        <text:list-item>
          <text:p text:style-name="List_20_1_Content_First"> l’expression de l’énergie cinétique d’un corps :  où m est la masse du corps en kg et v sa vitesse en m/s.</text:p>
        </text:list-item>
        <text:list-item>
          <text:p text:style-name="List_20_1_Content_Last"> 1 tonne correspond à 1 000 kg.</text:p>
        </text:list-item>
      </text:list>
      <text:p text:style-name="Text_20_body">7. Impact du module au sol. L’énergie cinétique d’une voiture Citroën® C2 (petite voiture de masse égale à 950 kg) en fonction de sa vitesse est donnée ci-dessous :</text:p>
      <text:p text:style-name="Text_20_body"><draw:frame draw:style-name="media" draw:name="2" text:anchor-type="as-char" draw:z-index="2" svg:width="16.98625cm" svg:height="12.455034199726cm"><draw:image xlink:href="Pictures/a2f599c917f8188d1c7b8de7e38128ec.png" xlink:type="simple" xlink:show="embed" xlink:actuate="onLoad"/></draw:frame></text:p>
      <text:p text:style-name="Text_20_body">En s’appuyant sur ce graphique, donner l’ordre de grandeur de la vitesse d’une Citroën C2 pour avoir une énergie cinétique de l’ordre de 2 000 J.</text:p>
      <text:p text:style-name="Text_20_body">8. Indiquer, en le justifiant, si la comparaison du spationaute Paolo Nespoli évoquée dans le <text:span text:style-name="Strong_20_Emphasis">document 1</text:span>  est pertinente ou non.</text:p>
      <text:h text:style-name="Heading_20_3" text:outline-level="3"><text:bookmark-start text:name="__RefHeading___correction_2"/><text:bookmark-start text:name="correction"/>Correction<text:bookmark-end text:name="__RefHeading___correction_2"/><text:bookmark-end text:name="correction"/></text:h>
      <text:p text:style-name="Text_20_body">1.</text:p>
      <text:p text:style-name="Text_20_body">gaz 1 : dioxygène pourcentage : 20 % (21%)</text:p>
      <text:p text:style-name="Text_20_body">gaz 2 : diazote pourcentage : 80 % (78%)</text:p>
      <text:p text:style-name="Text_20_body">2.</text:p>
      <text:p text:style-name="Text_20_body">“le dihydrogène réagit directement avec le dioxygène pour produire de la vapeur d’eau” signifie que :</text:p>
      <text:p text:style-name="Text_20_body">- le dihydrogène H<text:span text:style-name="sub">2</text:span> et le dioxygène O<text:span text:style-name="sub">2</text:span>  sont des réactifs</text:p>
      <text:p text:style-name="Text_20_body">- l’eau H<text:span text:style-name="sub">2</text:span> O est un produit</text:p>
      <table:table table:style-name="Table">
        <table:table-column/>
        <table:table-column/>
        <table:table-row>
          <table:table-cell office:value-type="string" table:style-name="tablecell">
            <text:p text:style-name="tablealignleft"> 2N<text:span text:style-name="sub">2</text:span> + O<text:span text:style-name="sub">2</text:span> → 2H<text:span text:style-name="sub">2</text:span> O</text:p>
          </table:table-cell>
          <table:table-cell office:value-type="string" table:style-name="tablecell">
            <text:p text:style-name="tablealignleft"> 2H<text:span text:style-name="sub">2</text:span> O → 2H<text:span text:style-name="sub">2</text:span> + O<text:span text:style-name="sub">2</text:span> </text:p>
          </table:table-cell>
        </table:table-row>
        <table:table-row>
          <table:table-cell office:value-type="string" table:style-name="tablecell">
            <text:p text:style-name="tablealignleft">X 2H<text:span text:style-name="sub">2</text:span> + O<text:span text:style-name="sub">2</text:span> → 2H<text:span text:style-name="sub">2</text:span> O</text:p>
          </table:table-cell>
          <table:table-cell office:value-type="string" table:style-name="tablecell">
            <text:p text:style-name="tablealignleft"> H<text:span text:style-name="sup">+</text:span>  + OH<text:span text:style-name="sup">-</text:span>  → H<text:span text:style-name="sub">2</text:span> O</text:p>
          </table:table-cell>
        </table:table-row>
      </table:table>
      <text:p text:style-name="Text_20_body">3. L’étoile se situe à 4,5 années lumière de la Terre. Cela signifie que la lumière met 4 ,5 ans pour parcourir cette distance. On voit cette étoile telle qu’elle était il y a 4,5 ans donc on ne sait pas ce qui lui est arrivé depuis.</text:p>
      <text:p text:style-name="Text_20_body">4. C’est énergie stockée est de l’énergie potentielle. Elle dépend de l’altitude. En descendant, l’énergie potentielle va diminuer et l’énergie cinétique va augmenter.</text:p>
      <text:p text:style-name="Text_20_body">5. La force de gravitation est responsable.</text:p>
      <text:p text:style-name="Text_20_body">6. </text:p>
      <text:p text:style-name="Text_20_body">Ec en J</text:p>
      <text:p text:style-name="Text_20_body">m en hg</text:p>
      <text:p text:style-name="Text_20_body">v en m/s</text:p>
      <text:p text:style-name="Text_20_body"> J</text:p>
      <text:p text:style-name="Text_20_body">La valeur de l’énergie cinétique Ec est don c proche de 2000J</text:p>
      <text:p text:style-name="Text_20_body">7.</text:p>
      <text:p text:style-name="Text_20_body"><draw:frame draw:style-name="media" draw:name="3" text:anchor-type="as-char" draw:z-index="3" svg:width="16.98625cm" svg:height="12.455034199726cm"><draw:image xlink:href="Pictures/a2f599c917f8188d1c7b8de7e38128ec.png" xlink:type="simple" xlink:show="embed" xlink:actuate="onLoad"/></draw:frame></text:p>
      <text:p text:style-name="Text_20_body">La vitesse est de l’ordre de 8km/h.</text:p>
      <text:p text:style-name="Text_20_body">8. L’énergie cinétique du module Soyouz est de l’ordre de 2000J. C’est équivalent à l’énergie cinétique d’une petite voiture qui roule à 8km/h, une faible vitesse pour une voiture.</text:p>
      <text:p text:style-name="Text_20_body">La comparaison du spationaute est donc pertinen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9::28:52</meta:creation-date>
    <dc:creator>Generated</dc:creator>
    <dc:date>2026-09-01T19::28:52</dc:date>
    <dc:language>en-US</dc:language>
    <meta:editing-cycles>1</meta:editing-cycles>
    <meta:editing-duration>PT0S</meta:editing-duration>
    <dc:title>brevet:serie_professionnelle_agricole_-_thomas_pesquet</dc:title>
  </office:meta>
</office:document-meta>
</file>