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7efde4e79a4e057734e440b5fed9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aquariophili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 La tension est de U = 12V</text:p>
      <text:p text:style-name="Text_20_body">2. Le voltmètre doit être branché en dérivation.</text:p>
      <text:p text:style-name="Text_20_body">L’ampèremètre doit être branché en série.</text:p>
      <text:p text:style-name="Text_20_body">Le montage 1 est correct.</text:p>
      <text:p text:style-name="Text_20_body">3. </text:p>
      <text:p text:style-name="Text_20_body">P en W</text:p>
      <text:p text:style-name="Text_20_body">U en V ; U = 12V</text:p>
      <text:p text:style-name="Text_20_body">I en A ; I = 0,15V</text:p>
      <text:p text:style-name="Text_20_body"> W</text:p>
      <text:p text:style-name="Text_20_body">4. Pour un aquarium de 300L, il faudrait une pompe de 4W. La pompe utilisée n’est donc pas adaptée à un si grand aquarium.</text:p>
      <text:p text:style-name="Text_20_body">5. Papier pH ou pHmètre</text:p>
      <text:p text:style-name="Text_20_body">6.</text:p>
      <text:p text:style-name="Text_20_body"><draw:frame draw:style-name="media" draw:name="0" text:anchor-type="as-char" draw:z-index="0" svg:width="14.340416666667cm" svg:height="8.2814583333333cm"><draw:image xlink:href="Pictures/277efde4e79a4e057734e440b5fed9b7.png" xlink:type="simple" xlink:show="embed" xlink:actuate="onLoad"/></draw:frame></text:p>
      <text:p text:style-name="Text_20_body">On prélève l’eau de l’aquarium à l'aide d'un agitateur.</text:p>
      <text:p text:style-name="Text_20_body">On dépose une goutte sur du papier pH puis on compare la couleur obtenue avec l'échelle de teinte pour mesurer le pH.</text:p>
      <text:p text:style-name="Text_20_body">On peut aussi utiliser un pH-mètre qui affiche directement le pH.</text:p>
      <text:p text:style-name="Text_20_body">7. L’eau de l’aquarium est légèrement basique car son pH est supérieur à 7.</text:p>
      <text:p text:style-name="Text_20_body">8. On pourrait mettre des Molly et des Platys car 7 &lt; 7,8 &lt; 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18</meta:creation-date>
    <dc:creator>Generated</dc:creator>
    <dc:date>2026-09-02T00::35:18</dc:date>
    <dc:language>en-US</dc:language>
    <meta:editing-cycles>1</meta:editing-cycles>
    <meta:editing-duration>PT0S</meta:editing-duration>
    <dc:title>brevet:serie_professionnelle_aquariophilie:correction</dc:title>
  </office:meta>
</office:document-meta>
</file>