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899ccd63838097a47db4b84f4bf7224b.png"/>
  <manifest:file-entry manifest:media-type="image/png" manifest:full-path="Pictures/4ca7a0d113f6396d56c0e941b79bd9af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serie_professionnelle_identifier_la_pastille"/><text:bookmark-start text:name="__RefHeading___pro_antilles_-_identifier_la_pastille_1"/><text:bookmark-start text:name="pro_antilles_-_identifier_la_pastille"/>2021 Pro antilles - identifier la pastille<text:bookmark-end text:name="__RefHeading___pro_antilles_-_identifier_la_pastille_1"/><text:bookmark-end text:name="pro_antilles_-_identifier_la_pastille"/></text:h>
      <text:p text:style-name="Text_20_body"><text:span text:style-name="sub">Version originale</text:span></text:p>
      <text:h text:style-name="Heading_20_2" text:outline-level="2"><text:bookmark-start text:name="__RefHeading___serie_professionnelle_identifier_la_pastille_2"/><text:bookmark-start text:name="serie_professionnelle_identifier_la_pastille"/>Série professionnelle – identifier la pastille<text:bookmark-end text:name="__RefHeading___serie_professionnelle_identifier_la_pastille_2"/><text:bookmark-end text:name="serie_professionnelle_identifier_la_pastille"/></text:h>
      <text:p text:style-name="Text_20_body">serie_professionnelle_identifier_la_pastille_image_0.emf</text:p>
      <text:p text:style-name="Text_20_body">Laurine a trouvé une pastille sur le sol de sa cuisine. Elle se demande ce qu’elle peut bien être.</text:p>
      <text:p text:style-name="Text_20_body">Pour identifier cette pastille, elle utilise la boîte de sciences qu’elle a eue pour son anniversaire afin de rechercher des caractéristiques de cette pastille. Elle a de plus rassemblé dans le tableau donné ci-dessous, des informations concernant des produits domestiques courants.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 Produit</text:p>
          </table:table-cell>
          <table:table-cell office:value-type="string" table:style-name="tablecell">
            <text:p text:style-name="tablealignleft">Pastille de détartrant</text:p>
          </table:table-cell>
          <table:table-cell office:value-type="string" table:style-name="tablecell">
            <text:p text:style-name="tablealignleft">Pastille de sel</text:p>
          </table:table-cell>
          <table:table-cell office:value-type="string" table:style-name="tablecell">
            <text:p text:style-name="tablealignleft">Comprimé d’un médicament</text:p>
          </table:table-cell>
          <table:table-cell office:value-type="string" table:style-name="tablecell">
            <text:p text:style-name="tablealignleft">Pastille de produit javellisant</text:p>
          </table:table-cell>
        </table:table-row>
        <table:table-row>
          <table:table-cell office:value-type="string" table:style-name="tablecell">
            <text:p text:style-name="tablealignleft">Masse en g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20</text:p>
          </table:table-cell>
          <table:table-cell office:value-type="string" table:style-name="tablecell">
            <text:p text:style-name="tablealignleft">6</text:p>
          </table:table-cell>
          <table:table-cell office:value-type="string" table:style-name="tablecell">
            <text:p text:style-name="tablealignleft">20</text:p>
          </table:table-cell>
        </table:table-row>
        <table:table-row>
          <table:table-cell office:value-type="string" table:style-name="tablecell">
            <text:p text:style-name="tablealignleft"> Présence d’ions chlorure Cl<text:span text:style-name="sup">-</text:span></text:p>
          </table:table-cell>
          <table:table-cell office:value-type="string" table:style-name="tablecell">
            <text:p text:style-name="tablealignleft">non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oui</text:p>
          </table:table-cell>
          <table:table-cell office:value-type="string" table:style-name="tablecell">
            <text:p text:style-name="tablealignleft">oui</text:p>
          </table:table-cell>
        </table:table-row>
        <table:table-row>
          <table:table-cell office:value-type="string" table:style-name="tablecell">
            <text:p text:style-name="tablealignleft">pH d’une solution<text:line-break/>de ce produit</text:p>
          </table:table-cell>
          <table:table-cell office:value-type="string" table:style-name="tablecell">
            <text:p text:style-name="tablealignleft">acide</text:p>
          </table:table-cell>
          <table:table-cell office:value-type="string" table:style-name="tablecell">
            <text:p text:style-name="tablealignleft">neutre</text:p>
          </table:table-cell>
          <table:table-cell office:value-type="string" table:style-name="tablecell">
            <text:p text:style-name="tablealignleft">légèrement acide</text:p>
          </table:table-cell>
          <table:table-cell office:value-type="string" table:style-name="tablecell">
            <text:p text:style-name="tablealignleft">basique</text:p>
          </table:table-cell>
        </table:table-row>
      </table:table>
      <text:p text:style-name="Text_20_body"><text:span text:style-name="Strong_20_Emphasis">1. Première expérience (10,5 points)</text:span></text:p>
      <text:p text:style-name="Text_20_body">Laurine dispose d’un petit dynamomètre dans sa boite de sciences.</text:p>
      <text:p text:style-name="Text_20_body">1.1. Indiquer le nom de la grandeur qu’elle va pouvoir mesurer grâce à cet appareil.</text:p>
      <text:p text:style-name="Text_20_body">1.2. Le dynamomètre indique 0,2 N. Calculer la valeur de la masse m de la pastille, donner le résultat en gramme.</text:p>
      <text:p text:style-name="Text_20_body"><text:span text:style-name="Strong_20_Emphasis">Données :</text:span> P = m × g qui peut aussi s’écrire : m = P ÷ g où P est le poids et g l’intensité de la pesanteur de valeur : g = 10 N/kg. 1 kg correspond à 1000 g.</text:p>
      <text:p text:style-name="Text_20_body">1.3. Indiquer, en justifiant, quel produit du tableau Laurine va pouvoir éliminer de sa recherche.</text:p>
      <text:p text:style-name="Text_20_body"><text:span text:style-name="Strong_20_Emphasis">2. Deuxième expérience (2 points)</text:span></text:p>
      <text:p text:style-name="Text_20_body">Laurine place à présent la pastille dans un verre d’eau et agite le tout. Elle observe une solution incolore, la pastille « a disparu ». Pour qualifier la solution obtenue cocher l’expression exacte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▢ C’est une solution hétérogène </text:p>
          </table:table-cell>
          <table:table-cell office:value-type="string" table:style-name="tablecell">
            <text:p text:style-name="tablealignleft">▢ C’est une solution endogène</text:p>
          </table:table-cell>
        </table:table-row>
        <table:table-row>
          <table:table-cell office:value-type="string" table:style-name="tablecell">
            <text:p text:style-name="tablealignleft">▢ C’est une solution homogène</text:p>
          </table:table-cell>
          <table:table-cell office:value-type="string" table:style-name="tablecell">
            <text:p text:style-name="tablealignleft">▢ C’est une solution exogène</text:p>
          </table:table-cell>
        </table:table-row>
      </table:table>
      <text:p text:style-name="Text_20_body"><text:span text:style-name="Strong_20_Emphasis">3. Troisième expérience (8,5 points)</text:span></text:p>
      <text:p text:style-name="Text_20_body">Laurine fait un test de reconnaissance d’ions sur cette solution. </text:p>
      <text:p text:style-name="Text_20_body">Elle utilise une solution de soude et une solution de nitrate d’argent, présentes dans des flacons de sa boite.</text:p>
      <text:p text:style-name="Text_20_body">Les pictogrammes donnés ci-dessous figurent sur ces flacons.</text:p>
      <text:p text:style-name="Text_20_body"><text:span text:style-name="Strong_20_Emphasis"><draw:frame draw:style-name="media" draw:name="0" text:anchor-type="as-char" draw:z-index="0" svg:width="2.69875cm" style:rel-width="100%" svg:height="2.7444915254237cm" style:rel-height="scale"><draw:image xlink:href="Pictures/899ccd63838097a47db4b84f4bf7224b.png" xlink:type="simple" xlink:show="embed" xlink:actuate="onLoad"/></draw:frame><draw:frame draw:style-name="media" draw:name="1" text:anchor-type="as-char" draw:z-index="1" svg:width="2.8045833333333cm" style:rel-width="100%" svg:height="2.7350482093664cm" style:rel-height="scale"><draw:image xlink:href="Pictures/4ca7a0d113f6396d56c0e941b79bd9af.png" xlink:type="simple" xlink:show="embed" xlink:actuate="onLoad"/></draw:frame></text:span></text:p>
      <text:p text:style-name="Text_20_body">3.1. Indiquer, en justifiant, les précautions que doit prendre Laurine lors de l’utilisation de ces produits.</text:p>
      <text:p text:style-name="Text_20_body">À l’aide des éléments de verrerie présents dans sa boîte, Laurine effectue des tests sur la solution obtenue placée dans deux tubes à essais en versant dans chacun d’eux quelques gouttes de ces réactifs.</text:p>
      <text:p text:style-name="Text_20_body">Elle obtient les résultats suivants :</text:p>
      <table:table table:style-name="Table">
        <table:table-column/>
        <table:table-column/>
        <table:table-row>
          <table:table-cell office:value-type="string" table:style-name="tablecell">
            <text:p text:style-name="tablealignleft">soude :</text:p>
          </table:table-cell>
          <table:table-cell office:value-type="string" table:style-name="tablecell">
            <text:p text:style-name="tablealignleft">pas de précipité formé</text:p>
          </table:table-cell>
        </table:table-row>
        <table:table-row>
          <table:table-cell office:value-type="string" table:style-name="tablecell">
            <text:p text:style-name="tablealignleft">nitrate d’argent :</text:p>
          </table:table-cell>
          <table:table-cell office:value-type="string" table:style-name="tablecell">
            <text:p text:style-name="tablealignleft">formation d’un précipité blanc</text:p>
          </table:table-cell>
        </table:table-row>
      </table:table>
      <text:p text:style-name="Text_20_body"><text:span text:style-name="Strong_20_Emphasis">Donnée :</text:span> Tests caractéristiques de quelques ions en solution</text:p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Ion mis en évidence</text:p>
          </table:table-cell>
          <table:table-cell office:value-type="string" table:style-name="tablecell">
            <text:p text:style-name="tablealignleft">Zn<text:span text:style-name="sup">2+</text:span></text:p>
          </table:table-cell>
          <table:table-cell office:value-type="string" table:style-name="tablecell">
            <text:p text:style-name="tablealignleft">Cl <text:span text:style-name="sup">-</text:span></text:p>
          </table:table-cell>
          <table:table-cell office:value-type="string" table:style-name="tablecell">
            <text:p text:style-name="tablealignleft">Cu<text:span text:style-name="sup">2+</text:span></text:p>
          </table:table-cell>
          <table:table-cell office:value-type="string" table:style-name="tablecell">
            <text:p text:style-name="tablealignleft">Fe<text:span text:style-name="sup">3+</text:span></text:p>
          </table:table-cell>
        </table:table-row>
        <table:table-row>
          <table:table-cell office:value-type="string" table:style-name="tablecell">
            <text:p text:style-name="tablealignleft">Réactif</text:p>
          </table:table-cell>
          <table:table-cell office:value-type="string" table:style-name="tablecell">
            <text:p text:style-name="tablealignleft">soude</text:p>
          </table:table-cell>
          <table:table-cell office:value-type="string" table:style-name="tablecell">
            <text:p text:style-name="tablealignleft">nitrate d’argent</text:p>
          </table:table-cell>
          <table:table-cell office:value-type="string" table:style-name="tablecell">
            <text:p text:style-name="tablealignleft">soude</text:p>
          </table:table-cell>
          <table:table-cell office:value-type="string" table:style-name="tablecell">
            <text:p text:style-name="tablealignleft">soude</text:p>
          </table:table-cell>
        </table:table-row>
        <table:table-row>
          <table:table-cell office:value-type="string" table:style-name="tablecell">
            <text:p text:style-name="tablealignleft">Couleur précipité</text:p>
          </table:table-cell>
          <table:table-cell office:value-type="string" table:style-name="tablecell">
            <text:p text:style-name="tablealignleft">blanc</text:p>
          </table:table-cell>
          <table:table-cell office:value-type="string" table:style-name="tablecell">
            <text:p text:style-name="tablealignleft">blanc</text:p>
          </table:table-cell>
          <table:table-cell office:value-type="string" table:style-name="tablecell">
            <text:p text:style-name="tablealignleft">bleu</text:p>
          </table:table-cell>
          <table:table-cell office:value-type="string" table:style-name="tablecell">
            <text:p text:style-name="tablealignleft">marron</text:p>
          </table:table-cell>
        </table:table-row>
      </table:table>
      <text:p text:style-name="Text_20_body">3.2. Indiquer ce que peut conclure Laurine sur la composition de la solution qu’elle a obtenue.</text:p>
      <text:p text:style-name="Text_20_body">3.3. Préciser, en justifiant, quel autre produit du tableau Laurine peut éliminer de ses recherches.</text:p>
      <text:p text:style-name="Text_20_body">4.<text:span text:style-name="Strong_20_Emphasis">Quatrième expérience et conclusion (4 points)</text:span></text:p>
      <text:p text:style-name="Text_20_body">Laurine dépose à présent une goutte de la solution sur du papier pH dont elle dispose dans sa boite. Elle observe que celui-ci devient vert très foncé.</text:p>
      <text:p text:style-name="Text_20_body">**Données **concernant le papier pH</text:p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cell">
            <text:p text:style-name="tablealignleft">Couleur</text:p>
          </table:table-cell>
          <table:table-cell office:value-type="string" table:style-name="tablecell">
            <text:p text:style-name="tablealignleft">rouge</text:p>
          </table:table-cell>
          <table:table-cell office:value-type="string" table:style-name="tablecell">
            <text:p text:style-name="tablealignleft">orange<text:line-break/>foncé</text:p>
          </table:table-cell>
          <table:table-cell office:value-type="string" table:style-name="tablecell">
            <text:p text:style-name="tablealignleft">orange </text:p>
          </table:table-cell>
          <table:table-cell office:value-type="string" table:style-name="tablecell">
            <text:p text:style-name="tablealignleft">jaune</text:p>
          </table:table-cell>
          <table:table-cell office:value-type="string" table:style-name="tablecell">
            <text:p text:style-name="tablealignleft">vert clair</text:p>
          </table:table-cell>
          <table:table-cell office:value-type="string" table:style-name="tablecell">
            <text:p text:style-name="tablealignleft">vert<text:line-break/>foncé</text:p>
          </table:table-cell>
          <table:table-cell office:value-type="string" table:style-name="tablecell">
            <text:p text:style-name="tablealignleft">vert très<text:line-break/>foncé</text:p>
          </table:table-cell>
          <table:table-cell office:value-type="string" table:style-name="tablecell">
            <text:p text:style-name="tablealignleft">violet<text:line-break/></text:p>
          </table:table-cell>
        </table:table-row>
        <table:table-row>
          <table:table-cell office:value-type="string" table:style-name="tablecell">
            <text:p text:style-name="tablealignleft">pH</text:p>
          </table:table-cell>
          <table:table-cell office:value-type="string" table:style-name="tablecell">
            <text:p text:style-name="tablealignleft">1</text:p>
          </table:table-cell>
          <table:table-cell office:value-type="string" table:style-name="tablecell">
            <text:p text:style-name="tablealignleft">2 à 3</text:p>
          </table:table-cell>
          <table:table-cell office:value-type="string" table:style-name="tablecell">
            <text:p text:style-name="tablealignleft">4</text:p>
          </table:table-cell>
          <table:table-cell office:value-type="string" table:style-name="tablecell">
            <text:p text:style-name="tablealignleft">5 à 6</text:p>
          </table:table-cell>
          <table:table-cell office:value-type="string" table:style-name="tablecell">
            <text:p text:style-name="tablealignleft">7</text:p>
          </table:table-cell>
          <table:table-cell office:value-type="string" table:style-name="tablecell">
            <text:p text:style-name="tablealignleft">8 à 9</text:p>
          </table:table-cell>
          <table:table-cell office:value-type="string" table:style-name="tablecell">
            <text:p text:style-name="tablealignleft">10 à 11</text:p>
          </table:table-cell>
          <table:table-cell office:value-type="string" table:style-name="tablecell">
            <text:p text:style-name="tablealignleft">12 à 13</text:p>
          </table:table-cell>
        </table:table-row>
      </table:table>
      <text:p text:style-name="Text_20_body">À la suite de cette dernière expérience et en prenant en compte les autres, indiquer ce que Laurine peut en déduire sur l’identité de la pastille qu’elle a trouvée dans sa cuisine.</text:p>
      <text:h text:style-name="Heading_20_3" text:outline-level="3"><text:bookmark-start text:name="__RefHeading___correction_3"/><text:bookmark-start text:name="correction"/>Correction<text:bookmark-end text:name="__RefHeading___correction_3"/><text:bookmark-end text:name="correction"/></text:h>
      <text:p text:style-name="Text_20_body">1.1. Elle mesure la valeur d’une force</text:p>
      <text:p text:style-name="Text_20_body">1.2.TexMaths12§display§m = \frac P g§svg§600§FALSE§</text:p>
      <text:p text:style-name="Text_20_body">m en kg</text:p>
      <text:p text:style-name="Text_20_body">P en N ; P = 0,2N</text:p>
      <text:p text:style-name="Text_20_body">g en N/kg ; g = 10 N/kg</text:p>
      <text:p text:style-name="Text_20_body">TexMaths12§display§m = \frac {0,2} {10} = 0,02 kg = 20 g§svg§600§FALSE§</text:p>
      <text:p text:style-name="Text_20_body">1.3. Elle peut supprimer le comprimé de médicament</text:p>
      <text:p text:style-name="Text_20_body">2. Un mélange dont on ne voit pas les constituants à l’œil nu est un mélange homogène.</text:p>
      <text:p text:style-name="Text_20_body">Une solution est un mélange homogène d’un soluté et d’un solvant.</text:p>
      <table:table table:style-name="Table">
        <table:table-column/>
        <table:table-column/>
        <table:table-row>
          <table:table-cell office:value-type="string" table:style-name="tablecell">
            <text:p text:style-name="tablealignleft">▢ C’est une solution hétérogène </text:p>
          </table:table-cell>
          <table:table-cell office:value-type="string" table:style-name="tablecell">
            <text:p text:style-name="tablealignleft">▢ C’est une solution endogène</text:p>
          </table:table-cell>
        </table:table-row>
        <table:table-row>
          <table:table-cell office:value-type="string" table:style-name="tablecell">
            <text:p text:style-name="tablealignleft">X C’est une solution homogène</text:p>
          </table:table-cell>
          <table:table-cell office:value-type="string" table:style-name="tablecell">
            <text:p text:style-name="tablealignleft">▢ C’est une solution exogène</text:p>
          </table:table-cell>
        </table:table-row>
      </table:table>
      <text:p text:style-name="Text_20_body">3.1. Cette substance est corrosive donc Laurine doit utiliser :</text:p>
      <text:p text:style-name="Text_20_body">- des gants</text:p>
      <text:p text:style-name="Text_20_body">- des lunettes de protection</text:p>
      <text:p text:style-name="Text_20_body">- une blouse</text:p>
      <text:p text:style-name="Text_20_body">Cette substance provoque des effets néfastes sur l’environnement donc elle ne soit pas la jeter dans la nature directement.</text:p>
      <text:p text:style-name="Text_20_body">3.2. Cette solution ne contient pas d’ion zinc sinon on aurait obtenu un précipité blanc avec la soude.</text:p>
      <text:p text:style-name="Text_20_body">Cette solution ne contient pas d’ion cuivre II sinon on aurait obtenu un précipité bleu avec la soude.</text:p>
      <text:p text:style-name="Text_20_body">Cette solution ne contient pas d’ion fer III sinon on aurait obtenu un précipité marron avec la soude.</text:p>
      <text:p text:style-name="Text_20_body">Cette solution contient des ions chlorure car un obtient un précipité blanc avec le nitrate d’argent.</text:p>
      <text:p text:style-name="Text_20_body">3.3. On peut éliminer la pastille de détartrant car elle ne contient pas d’ions chlorure.</text:p>
      <text:p text:style-name="Text_20_body">4. Le pH est compris entre 8 et 9 donc cette solution est basique. C’est donc une pastille de produit javellisant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538.58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7::15:10</meta:creation-date>
    <dc:creator>Generated</dc:creator>
    <dc:date>2026-09-02T07::15:10</dc:date>
    <dc:language>en-US</dc:language>
    <meta:editing-cycles>1</meta:editing-cycles>
    <meta:editing-duration>PT0S</meta:editing-duration>
    <dc:title>brevet:serie_professionnelle_identifier_la_pastille</dc:title>
  </office:meta>
</office:document-meta>
</file>