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b2712281d3eced48a96525098c270dc.png"/>
  <manifest:file-entry manifest:media-type="image/png" manifest:full-path="Pictures/b3132fbe9db7abe5bc8b09388b574a51.png"/>
  <manifest:file-entry manifest:media-type="image/gif" manifest:full-path="Pictures/a0d6e866e1af1f30d6ba2b29de3d3937.gif"/>
  <manifest:file-entry manifest:media-type="image/png" manifest:full-path="Pictures/de942024f47b4f9c0531cf84e7e016fc.png"/>
  <manifest:file-entry manifest:media-type="image/png" manifest:full-path="Pictures/55b0e2b25c108385aaedc504adc301b3.png"/>
  <manifest:file-entry manifest:media-type="image/png" manifest:full-path="Pictures/4ddaeb1605ade4e83c4174b211f6d5d0.png"/>
  <manifest:file-entry manifest:media-type="image/png" manifest:full-path="Pictures/36dd3c0d3c3a823ecae478762b650110.png"/>
  <manifest:file-entry manifest:media-type="image/gif" manifest:full-path="Pictures/bc1d9c50748c40dd61554207672f0aab.gif"/>
  <manifest:file-entry manifest:media-type="image/png" manifest:full-path="Pictures/cd81207e647a4830159d86b33cc9204c.png"/>
  <manifest:file-entry manifest:media-type="image/png" manifest:full-path="Pictures/758ba7c60971a30c654a46c427ad46b0.png"/>
  <manifest:file-entry manifest:media-type="image/png" manifest:full-path="Pictures/1fa998711925f618234049906c8875c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p_x_comparaisons_de_vitesse_-_scratch"/><text:bookmark-start text:name="__RefHeading___comparer_des_vitesses_en_scratch_1"/><text:bookmark-start text:name="comparer_des_vitesses_en_scratch"/>Comparer des vitesses en scratch<text:bookmark-end text:name="__RefHeading___comparer_des_vitesses_en_scratch_1"/><text:bookmark-end text:name="comparer_des_vitesses_en_scratch"/></text:h>
      <text:h text:style-name="Heading_20_2" text:outline-level="2"><text:bookmark-start text:name="__RefHeading___l_ecran_2"/><text:bookmark-start text:name="l_ecran"/>L'écran<text:bookmark-end text:name="__RefHeading___l_ecran_2"/><text:bookmark-end text:name="l_ecran"/></text:h>
      <text:p text:style-name="Text_20_body">On positionne un lutin grâce à ses coordonnées :</text:p>
      <text:p text:style-name="Text_20_body"><draw:frame draw:style-name="media" draw:name="0" text:anchor-type="as-char" draw:z-index="0" svg:width="7.0379166666667cm" style:rel-width="100%" svg:height="5.1064583333333cm" style:rel-height="scale"><draw:image xlink:href="Pictures/0b2712281d3eced48a96525098c270dc.png" xlink:type="simple" xlink:show="embed" xlink:actuate="onLoad"/></draw:frame></text:p>
      <text:p text:style-name="Text_20_body">Le -203 et le 123 dépendent de l'endroit où est mis le lutin.</text:p>
      <text:h text:style-name="Heading_20_2" text:outline-level="2"><text:bookmark-start text:name="__RefHeading___deplacer_l_objet_3"/><text:bookmark-start text:name="deplacer_l_objet"/>Déplacer l'objet<text:bookmark-end text:name="__RefHeading___deplacer_l_objet_3"/><text:bookmark-end text:name="deplacer_l_objet"/></text:h>
      <text:p text:style-name="Text_20_body">On déplace l'objet là où on veut le mettre et on rajoute la commande “Glisser”</text:p>
      <text:p text:style-name="Text_20_body"><draw:frame draw:style-name="media" draw:name="1" text:anchor-type="as-char" draw:z-index="1" svg:width="9.04875cm" style:rel-width="100%" svg:height="3.33375cm" style:rel-height="scale"><draw:image xlink:href="Pictures/b3132fbe9db7abe5bc8b09388b574a51.png" xlink:type="simple" xlink:show="embed" xlink:actuate="onLoad"/></draw:frame></text:p>
      <text:p text:style-name="Text_20_body">En cliquant sur le drapeau vert, on obtient :</text:p>
      <text:p text:style-name="Text_20_body"><draw:frame draw:style-name="media" draw:name="2" text:anchor-type="as-char" draw:z-index="2" svg:width="16.615833333333cm" svg:height="4.4979166666667cm"><draw:image xlink:href="Pictures/a0d6e866e1af1f30d6ba2b29de3d3937.gif" xlink:type="simple" xlink:show="embed" xlink:actuate="onLoad"/></draw:frame></text:p>
      <text:h text:style-name="Heading_20_2" text:outline-level="2"><text:bookmark-start text:name="__RefHeading___tracer_un_trait_sous_le_chat_4"/><text:bookmark-start text:name="tracer_un_trait_sous_le_chat"/>Tracer un trait sous le chat<text:bookmark-end text:name="__RefHeading___tracer_un_trait_sous_le_chat_4"/><text:bookmark-end text:name="tracer_un_trait_sous_le_chat"/></text:h>
      <text:p text:style-name="Text_20_body">Pour effacer tous les traits : <draw:frame draw:style-name="media" draw:name="3" text:anchor-type="as-char" draw:z-index="3" svg:width="3.2808333333333cm" style:rel-width="100%" svg:height="1.1641666666667cm" style:rel-height="scale"><draw:image xlink:href="Pictures/de942024f47b4f9c0531cf84e7e016fc.png" xlink:type="simple" xlink:show="embed" xlink:actuate="onLoad"/></draw:frame></text:p>
      <text:p text:style-name="Text_20_body">Pour écrire : <draw:frame draw:style-name="media" draw:name="4" text:anchor-type="as-char" draw:z-index="4" svg:width="6.4029166666667cm" style:rel-width="100%" svg:height="1.11125cm" style:rel-height="scale"><draw:image xlink:href="Pictures/55b0e2b25c108385aaedc504adc301b3.png" xlink:type="simple" xlink:show="embed" xlink:actuate="onLoad"/></draw:frame></text:p>
      <text:p text:style-name="Text_20_body">Pour ne plus écrire : <draw:frame draw:style-name="media" draw:name="5" text:anchor-type="as-char" draw:z-index="5" svg:width="3.81cm" style:rel-width="100%" svg:height="1.0847916666667cm" style:rel-height="scale"><draw:image xlink:href="Pictures/4ddaeb1605ade4e83c4174b211f6d5d0.png" xlink:type="simple" xlink:show="embed" xlink:actuate="onLoad"/></draw:frame></text:p>
      <text:p text:style-name="Text_20_body">Ce qui donne :</text:p>
      <text:p text:style-name="Text_20_body"><draw:frame draw:style-name="media" draw:name="6" text:anchor-type="as-char" draw:z-index="6" svg:width="9.1016666666667cm" style:rel-width="100%" svg:height="5.6091666666667cm" style:rel-height="scale"><draw:image xlink:href="Pictures/36dd3c0d3c3a823ecae478762b650110.png" xlink:type="simple" xlink:show="embed" xlink:actuate="onLoad"/></draw:frame></text:p>
      <text:p text:style-name="Text_20_body"><draw:frame draw:style-name="media" draw:name="7" text:anchor-type="as-char" draw:z-index="7" svg:width="16.615833333333cm" svg:height="3.2279166666667cm"><draw:image xlink:href="Pictures/bc1d9c50748c40dd61554207672f0aab.gif" xlink:type="simple" xlink:show="embed" xlink:actuate="onLoad"/></draw:frame></text:p>
      <text:p text:style-name="Text_20_body">Si on veut qu'il répète cela :</text:p>
      <text:p text:style-name="Text_20_body"><draw:frame draw:style-name="media" draw:name="8" text:anchor-type="as-char" draw:z-index="8" svg:width="9.6572916666667cm" style:rel-width="100%" svg:height="6.9585416666667cm" style:rel-height="scale"><draw:image xlink:href="Pictures/cd81207e647a4830159d86b33cc9204c.png" xlink:type="simple" xlink:show="embed" xlink:actuate="onLoad"/></draw:frame></text:p>
      <text:h text:style-name="Heading_20_2" text:outline-level="2"><text:bookmark-start text:name="__RefHeading___poser_une_question_5"/><text:bookmark-start text:name="poser_une_question"/>Poser une question<text:bookmark-end text:name="__RefHeading___poser_une_question_5"/><text:bookmark-end text:name="poser_une_question"/></text:h>
      <text:p text:style-name="Text_20_body"><draw:frame draw:style-name="media" draw:name="9" text:anchor-type="as-char" draw:z-index="9" svg:width="9.763125cm" style:rel-width="100%" svg:height="2.619375cm" style:rel-height="scale"><draw:image xlink:href="Pictures/758ba7c60971a30c654a46c427ad46b0.png" xlink:type="simple" xlink:show="embed" xlink:actuate="onLoad"/></draw:frame></text:p>
      <text:h text:style-name="Heading_20_2" text:outline-level="2"><text:bookmark-start text:name="__RefHeading___utiliser_une_reponse_6"/><text:bookmark-start text:name="utiliser_une_reponse"/>Utiliser une réponse...<text:bookmark-end text:name="__RefHeading___utiliser_une_reponse_6"/><text:bookmark-end text:name="utiliser_une_reponse"/></text:h>
      <text:p text:style-name="Text_20_body">…pour calculer le temps mis par le lutin pour faire 100m.</text:p>
      <text:p text:style-name="Text_20_body">Pour trouver la durée du trajet de 100m, on doit diviser 360 par la vitesse en km/h.</text:p>
      <text:p text:style-name="Text_20_body"><draw:frame draw:style-name="media" draw:name="10" text:anchor-type="as-char" draw:z-index="10" svg:width="15.531041666667cm" svg:height="9.1016666666667cm"><draw:image xlink:href="Pictures/1fa998711925f618234049906c8875c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7::43:33</meta:creation-date>
    <dc:creator>Generated</dc:creator>
    <dc:date>2026-09-01T17::43:33</dc:date>
    <dc:language>en-US</dc:language>
    <meta:editing-cycles>1</meta:editing-cycles>
    <meta:editing-duration>PT0S</meta:editing-duration>
    <dc:title>chp_x_comparaisons_de_vitesse_-_scratch</dc:title>
  </office:meta>
</office:document-meta>
</file>