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b6ab17197451a8472017fad448596ca.png"/>
  <manifest:file-entry manifest:media-type="image/png" manifest:full-path="Pictures/91ca55eec607bf200157b4a0249af0e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3:semaine_du_17_mai_2021"/><text:bookmark-start text:name="__RefHeading___semaine_du_17_mai_2021_1"/><text:bookmark-start text:name="semaine_du_17_mai_2021"/>Semaine du 17 mai 2021<text:bookmark-end text:name="__RefHeading___semaine_du_17_mai_2021_1"/><text:bookmark-end text:name="semaine_du_17_mai_2021"/></text:h>
      <text:h text:style-name="Heading_20_2" text:outline-level="2"><text:bookmark-start text:name="__RefHeading___corriger_les_exercices_qui_etaient_a_faire_pour_aujourd_hui_2"/><text:bookmark-start text:name="corriger_les_exercices_qui_etaient_a_faire_pour_aujourd_hui"/>1. Corriger les exercices qui étaient à faire pour aujourd'hui<text:bookmark-end text:name="__RefHeading___corriger_les_exercices_qui_etaient_a_faire_pour_aujourd_hui_2"/><text:bookmark-end text:name="corriger_les_exercices_qui_etaient_a_faire_pour_aujourd_hui"/></text:h>
      <text:p text:style-name="Text_20_body">On corrige en vert. On marque juste quand c'est juste sinon on prend la correction.</text:p>
      <text:p text:style-name="Text_20_body">&lt;hidden&gt;</text:p>
      <text:p text:style-name="Text_20_body"><text:span text:style-name="Strong_20_Emphasis">Ex 8 p 110</text:span></text:p>
      <text:p text:style-name="Text_20_body"><draw:frame draw:style-name="media" draw:name="0" text:anchor-type="as-char" draw:z-index="0" svg:width="18.970625cm" style:rel-width="100%" svg:height="20.6375cm" style:rel-height="scale"><draw:image xlink:href="Pictures/2b6ab17197451a8472017fad448596ca.png" xlink:type="simple" xlink:show="embed" xlink:actuate="onLoad"/></draw:frame></text:p>
      <text:p text:style-name="Text_20_body"><text:span text:style-name="Strong_20_Emphasis">Ex 10 p 110</text:span></text:p>
      <text:p text:style-name="Text_20_body"><draw:frame draw:style-name="media" draw:name="1" text:anchor-type="as-char" draw:z-index="1" svg:width="18.018125cm" style:rel-width="100%" svg:height="23.65375cm" style:rel-height="scale"><draw:image xlink:href="Pictures/91ca55eec607bf200157b4a0249af0e2.png" xlink:type="simple" xlink:show="embed" xlink:actuate="onLoad"/></draw:frame></text:p>
      <text:p text:style-name="Text_20_body">&lt;/hidden&gt;</text:p>
      <text:h text:style-name="Heading_20_2" text:outline-level="2"><text:bookmark-start text:name="__RefHeading___faire_l_activite_3_p_102_3"/><text:bookmark-start text:name="faire_l_activite_3_p_102"/>2. Faire l'activité 3 p 102<text:bookmark-end text:name="__RefHeading___faire_l_activite_3_p_102_3"/><text:bookmark-end text:name="faire_l_activite_3_p_102"/></text:h>
      <text:p text:style-name="Text_20_body">Sans regarder la correction puis se corriger en regardant la correction ci-dessous :</text:p>
      <text:p text:style-name="Text_20_body">&lt;hidden&gt;</text:p>
      <text:p text:style-name="Text_20_body">&lt;/hidden&gt;</text:p>
      <text:h text:style-name="Heading_20_2" text:outline-level="2"><text:bookmark-start text:name="__RefHeading___faire_l_activite_5_p_104_105_4"/><text:bookmark-start text:name="faire_l_activite_5_p_104_105"/>3. Faire l'activité 5 p 104 105<text:bookmark-end text:name="__RefHeading___faire_l_activite_5_p_104_105_4"/><text:bookmark-end text:name="faire_l_activite_5_p_104_105"/></text:h>
      <text:p text:style-name="Text_20_body">Sans regarder la correction puis se corriger en regardant la correction ci-dessous :</text:p>
      <text:p text:style-name="Text_20_body">&lt;hidden&gt;</text:p>
      <text:p text:style-name="Text_20_body">&lt;/hidden&gt;</text:p>
      <text:p text:style-name="Text_20_body">&lt;font 36px/inherit;;#c0392b;;inherit&gt;<text:span text:style-name="Strong_20_Emphasis">La suite, c'est pour ceux qui préparent le brevet</text:span>&lt;/font&gt;</text:p>
      <text:h text:style-name="Heading_20_2" text:outline-level="2"><text:bookmark-start text:name="__RefHeading___NoTitle_5"/><text:bookmark-start text:name="section"/><text:bookmark-end text:name="__RefHeading___NoTitle_5"/><text:bookmark-end text:name="section"/></text:h>
      <text:h text:style-name="Heading_20_2" text:outline-level="2"><text:bookmark-start text:name="__RefHeading___faire_le_dnb_blanc_p_113_6"/><text:bookmark-start text:name="faire_le_dnb_blanc_p_113"/>4. Faire le DNB Blanc p 113<text:bookmark-end text:name="__RefHeading___faire_le_dnb_blanc_p_113_6"/><text:bookmark-end text:name="faire_le_dnb_blanc_p_113"/></text:h>
      <text:p text:style-name="Text_20_body">Correction</text:p>
      <text:p text:style-name="Text_20_body">&lt;hidden&gt;</text:p>
      <text:p text:style-name="Text_20_body">https://www.physix.fr/dokuwiki/doku.php?id=brevet:2018_brevet_blanc_rollers:correction</text:p>
      <text:p text:style-name="Text_20_body">&lt;/hidden&gt;</text:p>
      <text:p text:style-name="Text_20_body">.</text:p>
      <text:h text:style-name="Heading_20_2" text:outline-level="2"><text:bookmark-start text:name="__RefHeading___faire_le_brevet_centre_etrangers_2018_7"/><text:bookmark-start text:name="faire_le_brevet_centre_etrangers_2018"/>5. Faire le brevet centre étrangers 2018<text:bookmark-end text:name="__RefHeading___faire_le_brevet_centre_etrangers_2018_7"/><text:bookmark-end text:name="faire_le_brevet_centre_etrangers_2018"/></text:h>
      <text:p text:style-name="Text_20_body">Correction</text:p>
      <text:p text:style-name="Text_20_body">&lt;hidden&gt;</text:p>
      <text:p text:style-name="Text_20_body">https://www.physix.fr/dokuwiki/doku.php?id=brevet:2018_centres_etrangers</text:p>
      <text:p text:style-name="Text_20_body">La correction est aussi dans le PDF p 88</text:p>
      <text:p text:style-name="Text_20_body">&lt;/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07:44</meta:creation-date>
    <dc:creator>Generated</dc:creator>
    <dc:date>2026-09-02T04::07:44</dc:date>
    <dc:language>en-US</dc:language>
    <meta:editing-cycles>1</meta:editing-cycles>
    <meta:editing-duration>PT0S</meta:editing-duration>
    <dc:title>conf3:semaine_du_17_mai_2021</dc:title>
  </office:meta>
</office:document-meta>
</file>