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1294fc59f4c05b9f2cb35f03c6ffa8.png"/>
  <manifest:file-entry manifest:media-type="image/png" manifest:full-path="Pictures/9666bfbc32dc1eed277f4e0b21373b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3:semaine_du_17_mai_2021_3e_3a_3c"/><text:bookmark-start text:name="__RefHeading___semaine_du_17_mai_2021_-_3e_3a_3c_1"/><text:bookmark-start text:name="semaine_du_17_mai_2021_-_3e_3a_3c"/>Semaine du 17 mai 2021 - 3E 3A 3C<text:bookmark-end text:name="__RefHeading___semaine_du_17_mai_2021_-_3e_3a_3c_1"/><text:bookmark-end text:name="semaine_du_17_mai_2021_-_3e_3a_3c"/></text:h>
      <text:h text:style-name="Heading_20_2" text:outline-level="2"><text:bookmark-start text:name="__RefHeading___corriger_l_activite_p_100_2"/><text:bookmark-start text:name="corriger_l_activite_p_100"/>1. Corriger l'activité p 100<text:bookmark-end text:name="__RefHeading___corriger_l_activite_p_100_2"/><text:bookmark-end text:name="corriger_l_activite_p_100"/></text:h>
      <text:p text:style-name="Text_20_body">qui était à faire pour aujourd'hui.</text:p>
      <text:p text:style-name="Text_20_body">&lt;hidden&gt;</text:p>
      <text:p text:style-name="Text_20_body">1. t = 110ms</text:p>
      <text:p text:style-name="Text_20_body">2. On voit que la distance augmente.</text:p>
      <text:p text:style-name="Text_20_body">3. La boule qui déforme le plus l'argile est la boule B.</text:p>
      <text:p text:style-name="Text_20_body">4. Comme les positions des boules sont de plus en plus espacées, la vitesse augmente.</text:p>
      <text:p text:style-name="Text_20_body">Juste avant l'impact, la distance parcourue par la boule B en 110ms est plus grande donc elle va plus vite que la boule A.</text:p>
      <text:p text:style-name="Text_20_body">5. L'<text:span text:style-name="Strong_20_Emphasis">énergie cinétique Ec</text:span> est nulle pour les 2 boules au début car leur vitesse est nulle au début.</text:p>
      <text:p text:style-name="Text_20_body">Elle possède toute les 2 une <text:span text:style-name="Strong_20_Emphasis">énergie potentielle de position Ep</text:span>. L'energie potentielle dépend de la hauteur (altitude). Comme la hauteur diminue, l'énergie potentielle diminue aussi.</text:p>
      <text:p text:style-name="Text_20_body">6. La déformation est plus importante pour la boule B donc donc énergie cinétique est plus grande.</text:p>
      <text:p text:style-name="Text_20_body">7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Forme d'énergie</text:p>
          </table:table-cell>
          <table:table-cell office:value-type="string" table:style-name="tableheader">
            <text:p text:style-name="Table_20_Heading">Avant le lâcher</text:p>
          </table:table-cell>
          <table:table-cell office:value-type="string" table:style-name="tableheader">
            <text:p text:style-name="Table_20_Heading">Pendant la chute</text:p>
          </table:table-cell>
          <table:table-cell office:value-type="string" table:style-name="tableheader">
            <text:p text:style-name="Table_20_Heading">A l'impact sur l'argile</text:p>
          </table:table-cell>
        </table:table-row>
        <table:table-row>
          <table:table-cell office:value-type="string" table:style-name="tablecell">
            <text:p text:style-name="tablealignleft">Ep</text:p>
          </table:table-cell>
          <table:table-cell office:value-type="string" table:style-name="tablecell">
            <text:p text:style-name="tablealignleft">maximale (hauteur maximale)</text:p>
          </table:table-cell>
          <table:table-cell office:value-type="string" table:style-name="tablecell">
            <text:p text:style-name="tablealignleft">diminue (car la hauteur diminue)</text:p>
          </table:table-cell>
          <table:table-cell office:value-type="string" table:style-name="tablecell">
            <text:p text:style-name="tablealignleft">nulle (hauteur nulle)</text:p>
          </table:table-cell>
        </table:table-row>
        <table:table-row>
          <table:table-cell office:value-type="string" table:style-name="tablecell">
            <text:p text:style-name="tablealignleft">Ec</text:p>
          </table:table-cell>
          <table:table-cell office:value-type="string" table:style-name="tablecell">
            <text:p text:style-name="tablealignleft">nulle (vitesse nulle)</text:p>
          </table:table-cell>
          <table:table-cell office:value-type="string" table:style-name="tablecell">
            <text:p text:style-name="tablealignleft">augmente (car la vitesse augmente)</text:p>
          </table:table-cell>
          <table:table-cell office:value-type="string" table:style-name="tablecell">
            <text:p text:style-name="tablealignleft">maximale (avant l'impact)</text:p>
          </table:table-cell>
        </table:table-row>
      </table:table>
      <text:p text:style-name="Text_20_body">On corrige en vert. On marque juste quand c'est juste sinon on prend la correction.</text:p>
      <text:p text:style-name="Text_20_body">&lt;/hidden&gt;</text:p>
      <text:h text:style-name="Heading_20_2" text:outline-level="2"><text:bookmark-start text:name="__RefHeading___ecrire_la_lecon_3"/><text:bookmark-start text:name="ecrire_la_lecon"/>2. Écrire la leçon<text:bookmark-end text:name="__RefHeading___ecrire_la_lecon_3"/><text:bookmark-end text:name="ecrire_la_lecon"/></text:h>
      <text:p text:style-name="Text_20_body">Côté leçon, marquer le titre <text:span text:style-name="underline"><text:span text:style-name="Strong_20_Emphasis">Chp 6 Étude de l'énergie au cours d'un mouvement.</text:span></text:span></text:p>
      <text:p text:style-name="Text_20_body">Recopier le 1er paragraphe p 106 <text:span text:style-name="underline"><text:span text:style-name="Strong_20_Emphasis">1. Énergie potentielle de position et énergie cinétique</text:span></text:span></text:p>
      <text:h text:style-name="Heading_20_2" text:outline-level="2"><text:bookmark-start text:name="__RefHeading___faire_les_exercices_suivants_et_les_corriger_4"/><text:bookmark-start text:name="faire_les_exercices_suivants_et_les_corriger"/>3. Faire les exercices suivants et les corriger<text:bookmark-end text:name="__RefHeading___faire_les_exercices_suivants_et_les_corriger_4"/><text:bookmark-end text:name="faire_les_exercices_suivants_et_les_corriger"/></text:h>
      <text:p text:style-name="Text_20_body">&lt;font inherit/inherit;;#c0392b;;inherit&gt;/!\ quand on calcule l'énergie cinétique, la vitesse doit être en m/s&lt;/font&gt;</text:p>
      <text:p text:style-name="Text_20_body">Ex 8 p 110</text:p>
      <text:p text:style-name="Text_20_body">Ex 10 p 110</text:p>
      <text:p text:style-name="Text_20_body">&lt;hidden&gt;</text:p>
      <text:p text:style-name="Text_20_body"><text:span text:style-name="Strong_20_Emphasis">Ex 8 p 110</text:span></text:p>
      <text:p text:style-name="Text_20_body"><draw:frame draw:style-name="media" draw:name="0" text:anchor-type="as-char" draw:z-index="0" svg:width="18.970625cm" style:rel-width="100%" svg:height="20.6375cm" style:rel-height="scale"><draw:image xlink:href="Pictures/ac1294fc59f4c05b9f2cb35f03c6ffa8.png" xlink:type="simple" xlink:show="embed" xlink:actuate="onLoad"/></draw:frame></text:p>
      <text:p text:style-name="Text_20_body"><text:span text:style-name="Strong_20_Emphasis">Ex 10 p 110</text:span></text:p>
      <text:p text:style-name="Text_20_body"><draw:frame draw:style-name="media" draw:name="1" text:anchor-type="as-char" draw:z-index="1" svg:width="18.018125cm" style:rel-width="100%" svg:height="23.65375cm" style:rel-height="scale"><draw:image xlink:href="Pictures/9666bfbc32dc1eed277f4e0b21373b12.png" xlink:type="simple" xlink:show="embed" xlink:actuate="onLoad"/></draw:frame></text:p>
      <text:p text:style-name="Text_20_body">&lt;/hidden&gt;</text:p>
      <text:h text:style-name="Heading_20_2" text:outline-level="2"><text:bookmark-start text:name="__RefHeading___regarder_les_2_videos_5"/><text:bookmark-start text:name="regarder_les_2_videos"/>4. Regarder les 2 vidéos<text:bookmark-end text:name="__RefHeading___regarder_les_2_videos_5"/><text:bookmark-end text:name="regarder_les_2_videos"/></text:h>
      <text:p text:style-name="Text_20_body">La première commence à la 580ème seconde et fini à la 738ème seconde</text:p>
      <text:h text:style-name="Heading_20_2" text:outline-level="2"><text:bookmark-start text:name="__RefHeading___faire_le_dnb_blanc_p_113_6"/><text:bookmark-start text:name="faire_le_dnb_blanc_p_113"/>5. Faire le DNB Blanc p 113<text:bookmark-end text:name="__RefHeading___faire_le_dnb_blanc_p_113_6"/><text:bookmark-end text:name="faire_le_dnb_blanc_p_113"/></text:h>
      <text:p text:style-name="Text_20_body">&lt;font inherit/inherit;;#c0392b;;inherit&gt;Pour ceux qui préparent le brevet !&lt;/font&gt;</text:p>
      <text:p text:style-name="Text_20_body">Correction :</text:p>
      <text:p text:style-name="Text_20_body">&lt;hidden&gt;</text:p>
      <text:p text:style-name="Text_20_body">https://www.physix.fr/dokuwiki/doku.php?id=brevet:2018_brevet_blanc_rollers:correction|</text:p>
      <text:p text:style-name="Text_20_body">La correction est aussi dans le PDF p 253 (lien du PDF donné dans Pronote)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01:37</meta:creation-date>
    <dc:creator>Generated</dc:creator>
    <dc:date>2026-09-01T20::01:37</dc:date>
    <dc:language>en-US</dc:language>
    <meta:editing-cycles>1</meta:editing-cycles>
    <meta:editing-duration>PT0S</meta:editing-duration>
    <dc:title>conf3:semaine_du_17_mai_2021_3e_3a_3c</dc:title>
  </office:meta>
</office:document-meta>
</file>