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c47f4a7bd48d783967c54aae213a67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nf3:semaine_du_26_avril_2021_3e_3a_3c"/><text:bookmark-start text:name="__RefHeading___semaine_du_26_avril_2021_3e_3a_3c_1"/><text:bookmark-start text:name="semaine_du_26_avril_2021_3e_3a_3c"/>Semaine du 26 avril 2021 3E 3A 3C<text:bookmark-end text:name="__RefHeading___semaine_du_26_avril_2021_3e_3a_3c_1"/><text:bookmark-end text:name="semaine_du_26_avril_2021_3e_3a_3c"/></text:h>
      <text:p text:style-name="Text_20_body">CE TRAVAIL EST A FAIRE LE 29 avril pour les 3E et le 30 avril pour les 3A et 3C ET A ME RENDRE LE JOUR MÊME (30 avril 2021 pour les 3E et le 3 mai pour les 3A et 3C sur Pronote).</text:p>
      <text:h text:style-name="Heading_20_2" text:outline-level="2"><text:bookmark-start text:name="__RefHeading___brevets_blancs_2"/><text:bookmark-start text:name="brevets_blancs"/>0. Brevets blancs...<text:bookmark-end text:name="__RefHeading___brevets_blancs_2"/><text:bookmark-end text:name="brevets_blancs"/></text:h>
      <text:p text:style-name="Text_20_body">… que vous aviez à faire pendant les vacances. Si vous avez des questions, posez-les dans les discussions dans Pronote :</text:p>
      <text:p text:style-name="Text_20_body">- le 29 avril de 14h à 15h30 pour les 3E</text:p>
      <text:p text:style-name="Text_20_body">- le 30 avril de 14h00 à 15h30 pour les 3A</text:p>
      <text:p text:style-name="Text_20_body">- le 30 avril de 15h30 à 17h00 pour les 3C</text:p>
      <text:p text:style-name="Text_20_body">Idem pour les élèves qui ont rendu le DM facultatif. La correction est fournie là où votre note apparaît.</text:p>
      <text:h text:style-name="Heading_20_2" text:outline-level="2"><text:bookmark-start text:name="__RefHeading___exercices_3"/><text:bookmark-start text:name="exercices"/>1. Exercices<text:bookmark-end text:name="__RefHeading___exercices_3"/><text:bookmark-end text:name="exercices"/></text:h>
      <text:p text:style-name="Text_20_body">Faire les exercices suivants :</text:p>
      <text:p text:style-name="Text_20_body">Ex 8 p 90</text:p>
      <text:p text:style-name="Text_20_body">Ex 11 p 91</text:p>
      <text:p text:style-name="Text_20_body">Ex 13 p 91</text:p>
      <text:p text:style-name="Text_20_body">Ex 17 p 92</text:p>
      <text:h text:style-name="Heading_20_2" text:outline-level="2"><text:bookmark-start text:name="__RefHeading___corrections_4"/><text:bookmark-start text:name="corrections"/>2. Corrections<text:bookmark-end text:name="__RefHeading___corrections_4"/><text:bookmark-end text:name="corrections"/></text:h>
      <text:p text:style-name="Text_20_body">Corriger &lt;font inherit/inherit;;#27ae60;;inherit&gt;<text:span text:style-name="Strong_20_Emphasis">en vert</text:span>&lt;/font&gt; les exercices précédents</text:p>
      <text:p text:style-name="Text_20_body">(quand une question est juste, on marque “juste” ou on met un trait vert)</text:p>
      <text:h text:style-name="Heading_20_3" text:outline-level="3"><text:bookmark-start text:name="__RefHeading___ex_8_p_90_5"/><text:bookmark-start text:name="ex_8_p_90"/>Ex 8 p 90<text:bookmark-end text:name="__RefHeading___ex_8_p_90_5"/><text:bookmark-end text:name="ex_8_p_90"/></text:h>
      <text:p text:style-name="Text_20_body">&lt;hidden&gt; <draw:frame draw:style-name="media" draw:name="0" text:anchor-type="as-char" draw:z-index="0" svg:width="36.142083333333cm" style:rel-width="100%" svg:height="33.152291666667cm" style:rel-height="scale"><draw:image xlink:href="Pictures/6c47f4a7bd48d783967c54aae213a671.png" xlink:type="simple" xlink:show="embed" xlink:actuate="onLoad"/></draw:frame></text:p>
      <text:p text:style-name="Text_20_body">&lt;/hidden&gt;</text:p>
      <text:h text:style-name="Heading_20_3" text:outline-level="3"><text:bookmark-start text:name="__RefHeading___ex_11_p_91_6"/><text:bookmark-start text:name="ex_11_p_91"/>Ex 11 p 91<text:bookmark-end text:name="__RefHeading___ex_11_p_91_6"/><text:bookmark-end text:name="ex_11_p_91"/></text:h>
      <text:p text:style-name="Text_20_body">&lt;hidden&gt; a. P = 3,2N</text:p>
      <text:p text:style-name="Text_20_body">b. </text:p>
      <text:p text:style-name="Text_20_body"><text:span text:style-name="Emphasis">P en N</text:span></text:p>
      <text:p text:style-name="Text_20_body"><text:span text:style-name="Emphasis">g en N/kg</text:span></text:p>
      <text:p text:style-name="Text_20_body"><text:span text:style-name="Emphasis">m en kg</text:span></text:p>
      <text:p text:style-name="Text_20_body"> &lt;/hidden&gt;</text:p>
      <text:h text:style-name="Heading_20_3" text:outline-level="3"><text:bookmark-start text:name="__RefHeading___ex_13_p_91_7"/><text:bookmark-start text:name="ex_13_p_91"/>Ex 13 p 91<text:bookmark-end text:name="__RefHeading___ex_13_p_91_7"/><text:bookmark-end text:name="ex_13_p_91"/></text:h>
      <text:p text:style-name="Text_20_body">&lt;hidden&gt; </text:p>
      <text:p text:style-name="Text_20_body"><text:span text:style-name="Emphasis">P en N</text:span></text:p>
      <text:p text:style-name="Text_20_body"><text:span text:style-name="Emphasis">m en kg</text:span></text:p>
      <text:p text:style-name="Text_20_body"><text:span text:style-name="Emphasis">g en N/kg</text:span></text:p>
      <text:p text:style-name="Text_20_body"> &lt;/hidden&gt;</text:p>
      <text:h text:style-name="Heading_20_3" text:outline-level="3"><text:bookmark-start text:name="__RefHeading___ex_17_p_92_8"/><text:bookmark-start text:name="ex_17_p_92"/>Ex 17 p 92<text:bookmark-end text:name="__RefHeading___ex_17_p_92_8"/><text:bookmark-end text:name="ex_17_p_92"/></text:h>
      <text:p text:style-name="Text_20_body">&lt;hidden&gt; a. 9,81N/kg</text:p>
      <text:p text:style-name="Text_20_body">b. Oh ! Cette valeur est égale à g !</text:p>
      <text:p text:style-name="Text_20_body">c. Le poids est égale à la force exercée par la Terre sur un objet.</text:p>
      <text:p text:style-name="Text_20_body">On simplifie par m de chaque coté et on obtient :</text:p>
      <text:p text:style-name="Text_20_body">CQFD &lt;/hidden&gt;</text:p>
      <text:h text:style-name="Heading_20_2" text:outline-level="2"><text:bookmark-start text:name="__RefHeading___preuve_de_votre_travail_9"/><text:bookmark-start text:name="preuve_de_votre_travail"/>3. Preuve de votre travail<text:bookmark-end text:name="__RefHeading___preuve_de_votre_travail_9"/><text:bookmark-end text:name="preuve_de_votre_travail"/></text:h>
      <text:p text:style-name="Text_20_body">Prendre en photo vos 4 exercices  &lt;font inherit/inherit;;#c0392b;;inherit&gt;AVEC LA CORRECTION&lt;/font&gt;</text:p>
      <text:p text:style-name="Text_20_body">Et envoyez ça sur Pronote &lt;font inherit/inherit;;#c0392b;;inherit&gt;LE JOUR MÊME&lt;/font&gt;.</text:p>
      <text:p text:style-name="Text_20_body"><text:span text:style-name="Emphasis">&lt;font inherit/inherit;;#2980b9;;inherit&gt;Une note qui sera coefficient 0 est mise pour vous permettre de savoir si ce que vous avez envoyé est correct :&lt;/font&gt;</text:span></text:p>
      <text:p text:style-name="Text_20_body"><text:span text:style-name="Emphasis">&lt;font inherit/inherit;;#2980b9;;inherit&gt;- “Non Rendu” → vous n'avez pas envoyé le travail&lt;/font&gt;</text:span></text:p>
      <text:p text:style-name="Text_20_body"><text:span text:style-name="Emphasis">&lt;font inherit/inherit;;#2980b9;;inherit&gt;- 1/20 → vous n'avez pas envoyé le travail demandé&lt;/font&gt;</text:span></text:p>
      <text:p text:style-name="Text_20_body"><text:span text:style-name="Emphasis">&lt;font inherit/inherit;;#2980b9;;inherit&gt;- “Non Noté” → J'ai bien reçu le travail demandé&lt;/font&gt;</text:span></text:p>
      <text:p text:style-name="Text_20_body"><text:span text:style-name="Emphasis">&lt;font inherit/inherit;;#2980b9;;inherit&gt;Je n'accepte pas le travail par un autre moyen que Pronote.&lt;/font&gt;</text:span></text:p>
      <text:h text:style-name="Heading_20_2" text:outline-level="2"><text:bookmark-start text:name="__RefHeading___pour_la_prochaine_fois_le_6_ou_7_mai_10"/><text:bookmark-start text:name="pour_la_prochaine_fois_le_6_ou_7_mai"/>4. Pour la prochaine fois, le 6 ou 7 mai<text:bookmark-end text:name="__RefHeading___pour_la_prochaine_fois_le_6_ou_7_mai_10"/><text:bookmark-end text:name="pour_la_prochaine_fois_le_6_ou_7_mai"/></text:h>
      <text:p text:style-name="Text_20_body">DNB blanc p 93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0::58:17</meta:creation-date>
    <dc:creator>Generated</dc:creator>
    <dc:date>2026-09-01T20::58:17</dc:date>
    <dc:language>en-US</dc:language>
    <meta:editing-cycles>1</meta:editing-cycles>
    <meta:editing-duration>PT0S</meta:editing-duration>
    <dc:title>conf3:semaine_du_26_avril_2021_3e_3a_3c</dc:title>
  </office:meta>
</office:document-meta>
</file>