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d32ab53b3e11129f0ab21f29c088d8.png"/>
  <manifest:file-entry manifest:media-type="image/png" manifest:full-path="Pictures/cf8adee7ecb73e6fa4df5809a9abb4f8.png"/>
  <manifest:file-entry manifest:media-type="image/png" manifest:full-path="Pictures/0f637f58d9a8d8249c17cfaeebafcb96.png"/>
  <manifest:file-entry manifest:media-type="image/png" manifest:full-path="Pictures/7809253bb20e21d745c0ebb3924349be.png"/>
  <manifest:file-entry manifest:media-type="image/png" manifest:full-path="Pictures/49db93599f800997ba1f70a116d94248.png"/>
  <manifest:file-entry manifest:media-type="image/png" manifest:full-path="Pictures/73d25195a530375b67bf10800ab5a5b1.png"/>
  <manifest:file-entry manifest:media-type="image/png" manifest:full-path="Pictures/a540a9aa74c1bae142f978f0930ddd9b.png"/>
  <manifest:file-entry manifest:media-type="image/png" manifest:full-path="Pictures/9b8c4704005af8c3683632f5066fae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4:semaine_du_17_mai_2021"/><text:bookmark-start text:name="__RefHeading___semaine_du_17_mai_2021_1"/><text:bookmark-start text:name="semaine_du_17_mai_2021"/>Semaine du 17 mai 2021<text:bookmark-end text:name="__RefHeading___semaine_du_17_mai_2021_1"/><text:bookmark-end text:name="semaine_du_17_mai_2021"/></text:h>
      <text:h text:style-name="Heading_20_2" text:outline-level="2"><text:bookmark-start text:name="__RefHeading___corriger_l_activite_p_96_97_2"/><text:bookmark-start text:name="corriger_l_activite_p_96_97"/>1. Corriger l'activité p 96 97<text:bookmark-end text:name="__RefHeading___corriger_l_activite_p_96_97_2"/><text:bookmark-end text:name="corriger_l_activite_p_96_97"/></text:h>
      <text:p text:style-name="Text_20_body">qui était à faire pour aujourd'hui.</text:p>
      <text:p text:style-name="Text_20_body">&lt;hidden&gt;</text:p>
      <text:p text:style-name="Text_20_body"><draw:frame draw:style-name="media" draw:name="0" text:anchor-type="as-char" draw:z-index="0" svg:width="22.225cm" style:rel-width="100%" svg:height="19.473333333333cm" style:rel-height="scale"><draw:image xlink:href="Pictures/3dd32ab53b3e11129f0ab21f29c088d8.png" xlink:type="simple" xlink:show="embed" xlink:actuate="onLoad"/></draw:frame></text:p>
      <text:p text:style-name="Text_20_body"><draw:frame draw:style-name="media" draw:name="1" text:anchor-type="as-char" draw:z-index="1" svg:width="24.500416666667cm" style:rel-width="100%" svg:height="17.065625cm" style:rel-height="scale"><draw:image xlink:href="Pictures/cf8adee7ecb73e6fa4df5809a9abb4f8.png" xlink:type="simple" xlink:show="embed" xlink:actuate="onLoad"/></draw:frame></text:p>
      <text:p text:style-name="Text_20_body"><draw:frame draw:style-name="media" draw:name="2" text:anchor-type="as-char" draw:z-index="2" svg:width="26.140833333333cm" style:rel-width="100%" svg:height="11.932708333333cm" style:rel-height="scale"><draw:image xlink:href="Pictures/0f637f58d9a8d8249c17cfaeebafcb96.png" xlink:type="simple" xlink:show="embed" xlink:actuate="onLoad"/></draw:frame></text:p>
      <text:p text:style-name="Text_20_body"><draw:frame draw:style-name="media" draw:name="3" text:anchor-type="as-char" draw:z-index="3" svg:width="24.103541666667cm" style:rel-width="100%" svg:height="13.308541666667cm" style:rel-height="scale"><draw:image xlink:href="Pictures/7809253bb20e21d745c0ebb3924349be.png" xlink:type="simple" xlink:show="embed" xlink:actuate="onLoad"/></draw:frame></text:p>
      <text:p text:style-name="Text_20_body"><draw:frame draw:style-name="media" draw:name="4" text:anchor-type="as-char" draw:z-index="4" svg:width="24.4475cm" style:rel-width="100%" svg:height="20.267083333333cm" style:rel-height="scale"><draw:image xlink:href="Pictures/49db93599f800997ba1f70a116d94248.png" xlink:type="simple" xlink:show="embed" xlink:actuate="onLoad"/></draw:frame></text:p>
      <text:p text:style-name="Text_20_body"><draw:frame draw:style-name="media" draw:name="5" text:anchor-type="as-char" draw:z-index="5" svg:width="23.442083333333cm" style:rel-width="100%" svg:height="23.045208333333cm" style:rel-height="scale"><draw:image xlink:href="Pictures/73d25195a530375b67bf10800ab5a5b1.png" xlink:type="simple" xlink:show="embed" xlink:actuate="onLoad"/></draw:frame></text:p>
      <text:p text:style-name="Text_20_body"><draw:frame draw:style-name="media" draw:name="6" text:anchor-type="as-char" draw:z-index="6" svg:width="25.55875cm" style:rel-width="100%" svg:height="20.425833333333cm" style:rel-height="scale"><draw:image xlink:href="Pictures/a540a9aa74c1bae142f978f0930ddd9b.png" xlink:type="simple" xlink:show="embed" xlink:actuate="onLoad"/></draw:frame></text:p>
      <text:p text:style-name="Text_20_body"><draw:frame draw:style-name="media" draw:name="7" text:anchor-type="as-char" draw:z-index="7" svg:width="26.696458333333cm" style:rel-width="100%" svg:height="8.1227083333333cm" style:rel-height="scale"><draw:image xlink:href="Pictures/9b8c4704005af8c3683632f5066fae7f.png" xlink:type="simple" xlink:show="embed" xlink:actuate="onLoad"/></draw:frame></text:p>
      <text:p text:style-name="Text_20_body">&lt;/hidden&gt;</text:p>
      <text:p text:style-name="Text_20_body">Corriger = prendre un stylo vert puis marquer juste quand c'est juste et prendre la correction quand c'est faux.</text:p>
      <text:h text:style-name="Heading_20_2" text:outline-level="2"><text:bookmark-start text:name="__RefHeading___faire_l_activite_1_p_192_3"/><text:bookmark-start text:name="faire_l_activite_1_p_192"/>2. Faire l'activité 1 p 192<text:bookmark-end text:name="__RefHeading___faire_l_activite_1_p_192_3"/><text:bookmark-end text:name="faire_l_activite_1_p_192"/></text:h>
      <text:p text:style-name="Text_20_body">Le but est de mesurer la vitesse du son.</text:p>
      <text:p text:style-name="Text_20_body">On utilise pour cela 2 microphones espacés d'une certaine distance. On chronomètre la durée du trajet pour aller d'un microphone à un autre.</text:p>
      <text:p text:style-name="Text_20_body">Lire les documents et répondre aux questions de l'activité 1 p 192</text:p>
      <text:h text:style-name="Heading_20_2" text:outline-level="2"><text:bookmark-start text:name="__RefHeading___corriger_l_activite_1_p_192_4"/><text:bookmark-start text:name="corriger_l_activite_1_p_192"/>3. Corriger l'activité 1 p 192<text:bookmark-end text:name="__RefHeading___corriger_l_activite_1_p_192_4"/><text:bookmark-end text:name="corriger_l_activite_1_p_192"/></text:h>
      <text:p text:style-name="Text_20_body">&lt;hidden&gt;</text:p>
      <text:p text:style-name="Text_20_body">1. Voir vidéo</text:p>
      <text:p text:style-name="Text_20_body">2. Voir vidéo</text:p>
      <text:p text:style-name="Text_20_body">3. Voir vidéo</text:p>
      <text:p text:style-name="Text_20_body">4. La valeur trouvée est très proche de la valeur théorique.</text:p>
      <text:p text:style-name="Text_20_body">5. Imaginons qu'un éclair apparaisse à 3km de nous = De la lumière (éclair) apparait en même temps que le son (tonnerre)</text:p>
      <text:p text:style-name="Text_20_body">La lumière se déplace à 300 000km/s et le son à 340m/s.</text:p>
      <text:p text:style-name="Text_20_body"><text:span text:style-name="Strong_20_Emphasis">Combien de temps va mettre la lumière pour arriver jusqu'à nous ?</text:span></text:p>
      <text:p text:style-name="Text_20_body">v = 300 000 km/s = 300 000 000 m/s</text:p>
      <text:p text:style-name="Text_20_body">d = 3km = 3 000 m</text:p>
      <text:p text:style-name="Text_20_body">donc 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24:20</meta:creation-date>
    <dc:creator>Generated</dc:creator>
    <dc:date>2026-09-02T07::24:20</dc:date>
    <dc:language>en-US</dc:language>
    <meta:editing-cycles>1</meta:editing-cycles>
    <meta:editing-duration>PT0S</meta:editing-duration>
    <dc:title>conf4:semaine_du_17_mai_2021</dc:title>
  </office:meta>
</office:document-meta>
</file>