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84471b9cc9f94a7b7bb971ba0c1411.png"/>
  <manifest:file-entry manifest:media-type="image/png" manifest:full-path="Pictures/fc3d1d8fc83e72e734665ee5cda62961.png"/>
  <manifest:file-entry manifest:media-type="image/png" manifest:full-path="Pictures/848175c4b6e570207fecb2a8944078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5:semaine_du_26_avril_2021"/><text:bookmark-start text:name="__RefHeading___semaine_du_26_avril_2021_5a_5b_5c_5d_5e_1"/><text:bookmark-start text:name="semaine_du_26_avril_2021_5a_5b_5c_5d_5e"/>Semaine du 26 avril 2021 5A 5B 5C 5D 5E<text:bookmark-end text:name="__RefHeading___semaine_du_26_avril_2021_5a_5b_5c_5d_5e_1"/><text:bookmark-end text:name="semaine_du_26_avril_2021_5a_5b_5c_5d_5e"/></text:h>
      <text:p text:style-name="Text_20_body"><text:span text:style-name="Strong_20_Emphasis">Le travail est à faire le 29 avril pour les 5A 5B 5D er le 30 avril pour les 5C et 5E.</text:span></text:p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Corriger &lt;font inherit/inherit;;#27ae60;;inherit&gt;EN VERT&lt;/font&gt; les exercices 8 et 11 p 57 qui étaient à faire pour aujourd'hui.</text:p>
      <text:h text:style-name="Heading_20_3" text:outline-level="3"><text:bookmark-start text:name="__RefHeading___ex_8_p_57_3"/><text:bookmark-start text:name="ex_8_p_57"/>Ex 8 p 57<text:bookmark-end text:name="__RefHeading___ex_8_p_57_3"/><text:bookmark-end text:name="ex_8_p_57"/></text:h>
      <text:p text:style-name="Text_20_body">&lt;hidden&gt;</text:p>
      <text:p text:style-name="Text_20_body">a. Le mélange à gauche est **homogène **car on ne voit pas constituants à l'oeil nu.</text:p>
      <text:p text:style-name="Text_20_body">Le mélange à droite est **hétérogène **car on voit deux constituants à l'oeil nu : le sucre et l'eau.</text:p>
      <text:p text:style-name="Text_20_body">b. Le sucre est plus soluble dans l'eau car on obtient un mélange homogène.</text:p>
      <text:p text:style-name="Text_20_body">&lt;/hidden&gt;</text:p>
      <text:h text:style-name="Heading_20_3" text:outline-level="3"><text:bookmark-start text:name="__RefHeading___ex_11_p_57_4"/><text:bookmark-start text:name="ex_11_p_57"/>Ex 11 p 57<text:bookmark-end text:name="__RefHeading___ex_11_p_57_4"/><text:bookmark-end text:name="ex_11_p_57"/></text:h>
      <text:p text:style-name="Text_20_body">&lt;hidden&gt;</text:p>
      <text:p text:style-name="Text_20_body">Expérience faite par Amine :</text:p>
      <text:p text:style-name="Text_20_body"><draw:frame draw:style-name="media" draw:name="0" text:anchor-type="as-char" draw:z-index="0" svg:width="16.933333333333cm" svg:height="12.7cm"><draw:image xlink:href="Pictures/1684471b9cc9f94a7b7bb971ba0c1411.png" xlink:type="simple" xlink:show="embed" xlink:actuate="onLoad"/></draw:frame></text:p>
      <text:p text:style-name="Text_20_body">m<text:span text:style-name="sub">eau</text:span> = 100g</text:p>
      <text:p text:style-name="Text_20_body">La masse du verre n'est pas comptée car la tare a été faite.</text:p>
      <text:p text:style-name="Text_20_body"><draw:frame draw:style-name="media" draw:name="1" text:anchor-type="as-char" draw:z-index="1" svg:width="16.933333333333cm" svg:height="12.7cm"><draw:image xlink:href="Pictures/fc3d1d8fc83e72e734665ee5cda62961.png" xlink:type="simple" xlink:show="embed" xlink:actuate="onLoad"/></draw:frame></text:p>
      <text:p text:style-name="Text_20_body">m<text:span text:style-name="sub">sucre</text:span> = 5g</text:p>
      <text:p text:style-name="Text_20_body"><draw:frame draw:style-name="media" draw:name="2" text:anchor-type="as-char" draw:z-index="2" svg:width="16.933333333333cm" svg:height="12.7cm"><draw:image xlink:href="Pictures/848175c4b6e570207fecb2a894407896.png" xlink:type="simple" xlink:show="embed" xlink:actuate="onLoad"/></draw:frame></text:p>
      <text:p text:style-name="Text_20_body">m<text:span text:style-name="sub">eau</text:span> &lt;sub&gt; sucrée&lt;/sub&gt; = 105g</text:p>
      <text:p text:style-name="Text_20_body">a. On doit utiliser la fonction tare.</text:p>
      <text:p text:style-name="Text_20_body">b. On trouve que m<text:span text:style-name="sub">eau</text:span> &lt;sub&gt; sucrée&lt;/sub&gt; = m<text:span text:style-name="sub">sucre</text:span> + m<text:span text:style-name="sub">eau</text:span> = 105g</text:p>
      <text:p text:style-name="Text_20_body">La masse se <text:span text:style-name="Strong_20_Emphasis">conserve</text:span>.</text:p>
      <text:p text:style-name="Text_20_body">&lt;/hidden&gt;</text:p>
      <text:h text:style-name="Heading_20_2" text:outline-level="2"><text:bookmark-start text:name="__RefHeading___tp_a_la_maison_5"/><text:bookmark-start text:name="tp_a_la_maison"/>2. TP à la maison<text:bookmark-end text:name="__RefHeading___tp_a_la_maison_5"/><text:bookmark-end text:name="tp_a_la_maison"/></text:h>
      <text:p text:style-name="Text_20_body">Faire 1 des travaux suivants :</text:p>
      <text:h text:style-name="Heading_20_3" text:outline-level="3"><text:bookmark-start text:name="__RefHeading___travail_1_6"/><text:bookmark-start text:name="travail_1"/>2.1. Travail 1<text:bookmark-end text:name="__RefHeading___travail_1_6"/><text:bookmark-end text:name="travail_1"/></text:h>
      <text:p text:style-name="Text_20_body">&lt;font inherit/inherit;;#c0392b;;inherit&gt;/!\ Nécessite une balance&lt;/font&gt;</text:p>
      <text:p text:style-name="Text_20_body"><text:span text:style-name="Strong_20_Emphasis">Manipulation :</text:span></text:p>
      <text:p text:style-name="Text_20_body">- prendre 2 ou 3 glaçons et mesurer la masse totale de glaçons</text:p>
      <text:p text:style-name="Text_20_body">- faire fondre les glaçons</text:p>
      <text:p text:style-name="Text_20_body">- mesurer la masse de l'eau liquide obtenue à la fin</text:p>
      <text:p text:style-name="Text_20_body"><text:span text:style-name="Strong_20_Emphasis">Compte-rendu à faire côté exercice sur une seule page :</text:span></text:p>
      <text:p text:style-name="Text_20_body">- faire des schémas pour expliquer vos manipulations</text:p>
      <text:p text:style-name="Text_20_body">- marquer les mesures obtenues à côté des schémas</text:p>
      <text:p text:style-name="Text_20_body">- répondre à la question : comment évolue la masse lors de la fusion de l'eau ?</text:p>
      <text:p text:style-name="Text_20_body">- si vous pouvez mettre des photos de votre expérience, faites-le.</text:p>
      <text:h text:style-name="Heading_20_3" text:outline-level="3"><text:bookmark-start text:name="__RefHeading___travail_2_7"/><text:bookmark-start text:name="travail_2"/>2.2. Travail 2<text:bookmark-end text:name="__RefHeading___travail_2_7"/><text:bookmark-end text:name="travail_2"/></text:h>
      <text:p text:style-name="Text_20_body"><text:span text:style-name="Strong_20_Emphasis">Regarder la vidéo suivante :</text:span></text:p>
      <text:p text:style-name="Text_20_body"><text:span text:style-name="Strong_20_Emphasis">Compte-rendu à faire côté exercice sur une seule page :</text:span></text:p>
      <text:p text:style-name="Text_20_body">- faire des schémas pour expliquer vos manipulations</text:p>
      <text:p text:style-name="Text_20_body">- marquer les mesures obtenues à côté des schémas</text:p>
      <text:p text:style-name="Text_20_body">- répondre à la question : comment évolue la masse lors de la fusion de l'eau ?</text:p>
      <text:h text:style-name="Heading_20_2" text:outline-level="2"><text:bookmark-start text:name="__RefHeading___preuve_de_votre_travail_8"/><text:bookmark-start text:name="preuve_de_votre_travail"/>3. Preuve de votre travail<text:bookmark-end text:name="__RefHeading___preuve_de_votre_travail_8"/><text:bookmark-end text:name="preuve_de_votre_travail"/></text:h>
      <text:p text:style-name="Text_20_body">Envoyer une photo de votre compte-rendu sur Pronote.</text:p>
      <text:p text:style-name="Text_20_body">Et envoyez ça sur Pronote LE JOUR MÊME</text:p>
      <text:p text:style-name="Text_20_body">Dans Pronote j'ai mis le travail à rendre :</text:p>
      <text:p text:style-name="Text_20_body">- pour le 30 avril pour les 5A 5B et 5D</text:p>
      <text:p text:style-name="Text_20_body">- pour le 1er mai pour les 5C et 5E</text:p>
      <text:p text:style-name="Text_20_body">&lt;font inherit/inherit;;#3498db;;inherit&gt;Une compétence qui sera coefficient 0 est mise pour vous permettre de savoir si ce que vous avez envoyé est correct :&lt;/font&gt;</text:p>
      <text:p text:style-name="Text_20_body">&lt;font inherit/inherit;;#3498db;;inherit&gt;- Rouge → vous n'avez pas envoyé le travail&lt;/font&gt;</text:p>
      <text:p text:style-name="Text_20_body">&lt;font inherit/inherit;;#3498db;;inherit&gt;- Jaune → vous n'avez pas envoyé le travail demandé&lt;/font&gt;</text:p>
      <text:p text:style-name="Text_20_body">&lt;font inherit/inherit;;#3498db;;inherit&gt;- Vert → J'ai bien reçu le travail demandé&lt;/font&gt;</text:p>
      <text:p text:style-name="Text_20_body">&lt;font inherit/inherit;;#3498db;;inherit&gt;Je n'accepte pas le travail par un autre moyen que Pronote.&lt;/font&gt;</text:p>
      <text:h text:style-name="Heading_20_2" text:outline-level="2"><text:bookmark-start text:name="__RefHeading___pour_la_prochaine_fois_le_6_ou_7_mai_9"/><text:bookmark-start text:name="pour_la_prochaine_fois_le_6_ou_7_mai"/>4. Pour la prochaine fois le 6 ou 7 mai<text:bookmark-end text:name="__RefHeading___pour_la_prochaine_fois_le_6_ou_7_mai_9"/><text:bookmark-end text:name="pour_la_prochaine_fois_le_6_ou_7_mai"/></text:h>
      <text:p text:style-name="Text_20_body">La dernière fois, vous aviez complété votre leçon en écrivant le <text:span text:style-name="underline">II. Dissolution des solides</text:span>.</text:p>
      <text:p text:style-name="Text_20_body">Pour la prochaine fois, vous recopiez le <text:span text:style-name="underline">III. Dissolution des gaz</text:span> soit :</text:p>
      <text:p text:style-name="Text_20_body">- avec le livre p 52</text:p>
      <text:p text:style-name="Text_20_body">- avec la leçon https://www.physix.fr/dokuwiki/doku.php?id=5eme:les_melanges_et_les_dissolutions</text:p>
      <text:p text:style-name="Text_20_body">Nous ferons la manipulation décrite dans ce paragraphe la semaine prochaine si le confinement est terminé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32:28</meta:creation-date>
    <dc:creator>Generated</dc:creator>
    <dc:date>2026-09-02T08::32:28</dc:date>
    <dc:language>en-US</dc:language>
    <meta:editing-cycles>1</meta:editing-cycles>
    <meta:editing-duration>PT0S</meta:editing-duration>
    <dc:title>conf5:semaine_du_26_avril_2021</dc:title>
  </office:meta>
</office:document-meta>
</file>