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c785d4103db78efeeca6c861b7c2bf.png"/>
  <manifest:file-entry manifest:media-type="image/png" manifest:full-path="Pictures/5025c6a8b6a3f23eeb11e85b0c465533.png"/>
  <manifest:file-entry manifest:media-type="image/png" manifest:full-path="Pictures/b7f7005a417f4f871b2f61b209a43d57.png"/>
  <manifest:file-entry manifest:media-type="image/png" manifest:full-path="Pictures/1f438bd49bd059d2e70b93f0220879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rty"/><text:bookmark-start text:name="__RefHeading___darty_le_contrat_de_confiance_1"/><text:bookmark-start text:name="darty_le_contrat_de_confiance"/>Darty, le contrat de confiance...<text:bookmark-end text:name="__RefHeading___darty_le_contrat_de_confiance_1"/><text:bookmark-end text:name="darty_le_contrat_de_confiance"/></text:h>
      <text:p text:style-name="Text_20_body">Le 1 juin achat. Lors de la première connexion :</text:p>
      <text:p text:style-name="Text_20_body"><draw:frame draw:style-name="media" draw:name="0" text:anchor-type="as-char" draw:z-index="0" svg:width="18.997083333333cm" style:rel-width="100%" svg:height="10.63625cm" style:rel-height="scale"><draw:image xlink:href="Pictures/e1c785d4103db78efeeca6c861b7c2bf.png" xlink:type="simple" xlink:show="embed" xlink:actuate="onLoad"/></draw:frame></text:p>
      <text:p text:style-name="Text_20_body"><draw:frame draw:style-name="media" draw:name="1" text:anchor-type="as-char" draw:z-index="1" svg:width="20.849166666667cm" style:rel-width="100%" svg:height="11.668125cm" style:rel-height="scale"><draw:image xlink:href="Pictures/5025c6a8b6a3f23eeb11e85b0c465533.png" xlink:type="simple" xlink:show="embed" xlink:actuate="onLoad"/></draw:frame></text:p>
      <text:p text:style-name="Text_20_body">Cet ordinateur vendu neuf sous carton scellé est en fait un ordinateur de démonstration.</text:p>
      <text:p text:style-name="Text_20_body">Darty m'a vendu un ordinateur d'occasion au prix du neuf !</text:p>
      <text:p text:style-name="Text_20_body"><draw:frame draw:style-name="media" draw:name="2" text:anchor-type="as-char" draw:z-index="2" svg:width="20.79625cm" style:rel-width="100%" svg:height="11.58875cm" style:rel-height="scale"><draw:image xlink:href="Pictures/b7f7005a417f4f871b2f61b209a43d57.png" xlink:type="simple" xlink:show="embed" xlink:actuate="onLoad"/></draw:frame></text:p>
      <text:p text:style-name="Text_20_body">Avec en bonus un superbe  écran de mise en veille :</text:p>
      <text:p text:style-name="Text_20_body"><draw:frame draw:style-name="media" draw:name="3" text:anchor-type="as-char" draw:z-index="3" svg:width="20.875625cm" style:rel-width="100%" svg:height="11.773958333333cm" style:rel-height="scale"><draw:image xlink:href="Pictures/1f438bd49bd059d2e70b93f02208799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4:54</meta:creation-date>
    <dc:creator>Generated</dc:creator>
    <dc:date>2026-09-01T20::14:54</dc:date>
    <dc:language>en-US</dc:language>
    <meta:editing-cycles>1</meta:editing-cycles>
    <meta:editing-duration>PT0S</meta:editing-duration>
    <dc:title>darty</dc:title>
  </office:meta>
</office:document-meta>
</file>