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f3dcdb1486cb458ec4fd32d3c719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i_4eme:3questionreponse"/><text:bookmark-start text:name="__RefHeading___questions_reponses_1"/><text:bookmark-start text:name="questions_reponses"/>3 questions réponses<text:bookmark-end text:name="__RefHeading___questions_reponses_1"/><text:bookmark-end text:name="questions_reponses"/></text:h>
      <text:p text:style-name="Text_20_body">Pour faire un jeu sur les verbes irréguliers, il faut demander, l'infinitif, le prétérit et le paticipe passé.</text:p>
      <text:p text:style-name="Text_20_body"><draw:frame draw:style-name="media" draw:name="0" text:anchor-type="as-char" draw:z-index="0" svg:width="9.3397916666667cm" style:rel-width="100%" svg:height="11.773958333333cm" style:rel-height="scale"><draw:image xlink:href="Pictures/79f3dcdb1486cb458ec4fd32d3c7194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1:57</meta:creation-date>
    <dc:creator>Generated</dc:creator>
    <dc:date>2026-09-01T19::11:57</dc:date>
    <dc:language>en-US</dc:language>
    <meta:editing-cycles>1</meta:editing-cycles>
    <meta:editing-duration>PT0S</meta:editing-duration>
    <dc:title>epi_4eme:3questionreponse</dc:title>
  </office:meta>
</office:document-meta>
</file>