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2ba79a2223fbca6d533df0139689f2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alculs_de_vitesse_distance_et_temps"/><text:bookmark-start text:name="__RefHeading___calculs_de_vitesse_distance_et_temps_1"/><text:bookmark-start text:name="calculs_de_vitesse_distance_et_temps"/>Calculs de vitesse, distance et temps<text:bookmark-end text:name="__RefHeading___calculs_de_vitesse_distance_et_temps_1"/><text:bookmark-end text:name="calculs_de_vitesse_distance_et_temps"/></text:h>
      <text:p text:style-name="Text_20_body">Le chat calcule pour vous :</text:p>
      <text:p text:style-name="Text_20_body"><draw:frame draw:style-name="media" draw:name="0" text:anchor-type="as-char" draw:z-index="0" svg:width="12.7cm" svg:height="10.556875cm"><draw:image xlink:href="Pictures/e2ba79a2223fbca6d533df0139689f26.gif" xlink:type="simple" xlink:show="embed" xlink:actuate="onLoad"/></draw:frame></text:p>
      <text:p text:style-name="Text_20_body"><text:span text:style-name="Strong_20_Emphasis">Formules</text:span></text:p>
      <text:p text:style-name="Text_20_body"><text:span text:style-name="Strong_20_Emphasis">$v = \frac d t$</text:span></text:p>
      <text:p text:style-name="Text_20_body"><text:span text:style-name="Strong_20_Emphasis">$d = v \times t$</text:span></text:p>
      <text:p text:style-name="Text_20_body"><text:span text:style-name="Strong_20_Emphasis">$t = \frac d v$</text:span></text:p>
      <text:p text:style-name="Text_20_body"><text:span text:style-name="Strong_20_Emphasis">d en mètre</text:span></text:p>
      <text:p text:style-name="Text_20_body"><text:span text:style-name="Strong_20_Emphasis">t en seconde</text:span></text:p>
      <text:p text:style-name="Text_20_body"><text:span text:style-name="Strong_20_Emphasis">v en m/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7:28</meta:creation-date>
    <dc:creator>Generated</dc:creator>
    <dc:date>2026-09-01T19::27:28</dc:date>
    <dc:language>en-US</dc:language>
    <meta:editing-cycles>1</meta:editing-cycles>
    <meta:editing-duration>PT0S</meta:editing-duration>
    <dc:title>epi_4eme:calculs_de_vitesse_distance_et_temps</dc:title>
  </office:meta>
</office:document-meta>
</file>