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df0f54ccd2615ae686767ede2385ed6.png"/>
  <manifest:file-entry manifest:media-type="image/png" manifest:full-path="Pictures/993f70723caf37776dcea345bb0d9634.png"/>
  <manifest:file-entry manifest:media-type="image/png" manifest:full-path="Pictures/05178e5ec60cdb8728aa7f2528b2df01.png"/>
  <manifest:file-entry manifest:media-type="image/png" manifest:full-path="Pictures/198de2b971f782e34f7f0bbf09ffd2dc.png"/>
  <manifest:file-entry manifest:media-type="image/png" manifest:full-path="Pictures/e8ae89ba3706e998eb49c423446fd45c.png"/>
  <manifest:file-entry manifest:media-type="image/png" manifest:full-path="Pictures/ac6d805cd7d3d53c62201bad6808825e.png"/>
  <manifest:file-entry manifest:media-type="image/png" manifest:full-path="Pictures/b5d6c3fca857ec803ee76f6080b8f93a.png"/>
  <manifest:file-entry manifest:media-type="image/png" manifest:full-path="Pictures/93bc4b77c03ab7b024e548e31cf4b2a5.png"/>
  <manifest:file-entry manifest:media-type="image/png" manifest:full-path="Pictures/fb6eafd1cc084cdf4b5961920a6f2db4.png"/>
  <manifest:file-entry manifest:media-type="image/png" manifest:full-path="Pictures/812c7608fdac11ce5471911abeea3148.png"/>
  <manifest:file-entry manifest:media-type="image/png" manifest:full-path="Pictures/3ee64c5afea284c7dd43fde7bde11aeb.png"/>
  <manifest:file-entry manifest:media-type="image/png" manifest:full-path="Pictures/ac5ed39ed2e72edca168c4eca7f32731.png"/>
  <manifest:file-entry manifest:media-type="image/png" manifest:full-path="Pictures/dbd7acd47c37d9fcd18c4cff1666e78b.png"/>
  <manifest:file-entry manifest:media-type="image/png" manifest:full-path="Pictures/0e0d0ea0cc08ad1cac4c17eb2ea3e68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i_4eme:creer_un_chronometre"/><text:bookmark-start text:name="__RefHeading___creer_un_chronometre_1"/><text:bookmark-start text:name="creer_un_chronometre"/>Créer un chronomètre<text:bookmark-end text:name="__RefHeading___creer_un_chronometre_1"/><text:bookmark-end text:name="creer_un_chronometre"/></text:h>
      <text:h text:style-name="Heading_20_2" text:outline-level="2"><text:bookmark-start text:name="__RefHeading___version_tres_simple_2"/><text:bookmark-start text:name="version_tres_simple"/>Version très simple<text:bookmark-end text:name="__RefHeading___version_tres_simple_2"/><text:bookmark-end text:name="version_tres_simple"/></text:h>
      <text:p text:style-name="Text_20_body">Un chronomètre est simplement une variable.<text:line-break/>
On ajoute 1 toutes les secondes ou on ajoute 0,1 toutes les 0,1s.</text:p>
      <text:p text:style-name="Text_20_body">ATTENTION, IL N'EST PAS TRES PRECIS !</text:p>
      <text:p text:style-name="Text_20_body"><draw:frame draw:style-name="media" draw:name="0" text:anchor-type="as-char" draw:z-index="0" svg:width="4.3920833333333cm" style:rel-width="100%" svg:height="2.7252083333333cm" style:rel-height="scale"><draw:image xlink:href="Pictures/4df0f54ccd2615ae686767ede2385ed6.png" xlink:type="simple" xlink:show="embed" xlink:actuate="onLoad"/></draw:frame></text:p>
      <text:p text:style-name="Text_20_body"><draw:frame draw:style-name="media" draw:name="1" text:anchor-type="as-char" draw:z-index="1" svg:width="10.080625cm" svg:height="9.4720833333333cm"><draw:image xlink:href="Pictures/993f70723caf37776dcea345bb0d9634.png" xlink:type="simple" xlink:show="embed" xlink:actuate="onLoad"/></draw:frame></text:p>
      <text:p text:style-name="Text_20_body"><draw:frame draw:style-name="media" draw:name="2" text:anchor-type="as-char" draw:z-index="2" svg:width="8.6254166666667cm" style:rel-width="100%" svg:height="5.55625cm" style:rel-height="scale"><draw:image xlink:href="Pictures/05178e5ec60cdb8728aa7f2528b2df01.png" xlink:type="simple" xlink:show="embed" xlink:actuate="onLoad"/></draw:frame></text:p>
      <text:p text:style-name="Text_20_body">https://scratch.mit.edu/projects/284070253/</text:p>
      <text:h text:style-name="Heading_20_2" text:outline-level="2"><text:bookmark-start text:name="__RefHeading___version_tres_simple_avec_bouton_marche_arret_3"/><text:bookmark-start text:name="version_tres_simple_avec_bouton_marche_arret"/>Version très simple avec bouton marche arrêt<text:bookmark-end text:name="__RefHeading___version_tres_simple_avec_bouton_marche_arret_3"/><text:bookmark-end text:name="version_tres_simple_avec_bouton_marche_arret"/></text:h>
      <text:p text:style-name="Text_20_body">On crée 3 boutons :</text:p>
      <text:p text:style-name="Text_20_body">- ON : mettre en marche le chronomètre</text:p>
      <text:p text:style-name="Text_20_body">- OFF : le stpper</text:p>
      <text:p text:style-name="Text_20_body">- RESET : remettre à zéro</text:p>
      <text:p text:style-name="Text_20_body">(on les renomme en bouton ON, OFF…)</text:p>
      <text:p text:style-name="Text_20_body"><draw:frame draw:style-name="media" draw:name="3" text:anchor-type="as-char" draw:z-index="3" svg:width="6.6939583333333cm" style:rel-width="100%" svg:height="4.7625cm" style:rel-height="scale"><draw:image xlink:href="Pictures/198de2b971f782e34f7f0bbf09ffd2dc.png" xlink:type="simple" xlink:show="embed" xlink:actuate="onLoad"/></draw:frame></text:p>
      <text:p text:style-name="Text_20_body"><draw:frame draw:style-name="media" draw:name="4" text:anchor-type="as-char" draw:z-index="4" svg:width="12.938125cm" svg:height="11.535833333333cm"><draw:image xlink:href="Pictures/e8ae89ba3706e998eb49c423446fd45c.png" xlink:type="simple" xlink:show="embed" xlink:actuate="onLoad"/></draw:frame></text:p>
      <text:p text:style-name="Text_20_body">On crée une variable qui indique si le chronomètre est en marche ou pas.</text:p>
      <text:p text:style-name="Text_20_body"><draw:frame draw:style-name="media" draw:name="5" text:anchor-type="as-char" draw:z-index="5" svg:width="3.7570833333333cm" style:rel-width="100%" svg:height="3.65125cm" style:rel-height="scale"><draw:image xlink:href="Pictures/ac6d805cd7d3d53c62201bad6808825e.png" xlink:type="simple" xlink:show="embed" xlink:actuate="onLoad"/></draw:frame></text:p>
      <text:p text:style-name="Text_20_body">Si “En marche ?” = 1 alors le chronomère est en marche. Au lancement du programme, cette variable vaut 0.</text:p>
      <text:p text:style-name="Text_20_body">Au début, on met le chronomètre à zéro et le chronomètre est à l'arrêt.</text:p>
      <text:p text:style-name="Text_20_body"><draw:frame draw:style-name="media" draw:name="6" text:anchor-type="as-char" draw:z-index="6" svg:width="12.144375cm" svg:height="3.571875cm"><draw:image xlink:href="Pictures/b5d6c3fca857ec803ee76f6080b8f93a.png" xlink:type="simple" xlink:show="embed" xlink:actuate="onLoad"/></draw:frame></text:p>
      <text:p text:style-name="Text_20_body">Si le chronomètre est en marche, on ajoute 1.</text:p>
      <text:p text:style-name="Text_20_body">On met le chronomètre en marche quand on clique sur le bouton ON.</text:p>
      <text:p text:style-name="Text_20_body"><draw:frame draw:style-name="media" draw:name="7" text:anchor-type="as-char" draw:z-index="7" svg:width="19.20875cm" style:rel-width="100%" svg:height="8.175625cm" style:rel-height="scale"><draw:image xlink:href="Pictures/93bc4b77c03ab7b024e548e31cf4b2a5.png" xlink:type="simple" xlink:show="embed" xlink:actuate="onLoad"/></draw:frame></text:p>
      <text:p text:style-name="Text_20_body">On arrête le chronomètre quand on clique sur le bouton OFF</text:p>
      <text:p text:style-name="Text_20_body"><draw:frame draw:style-name="media" draw:name="8" text:anchor-type="as-char" draw:z-index="8" svg:width="12.911666666667cm" svg:height="3.4395833333333cm"><draw:image xlink:href="Pictures/fb6eafd1cc084cdf4b5961920a6f2db4.png" xlink:type="simple" xlink:show="embed" xlink:actuate="onLoad"/></draw:frame></text:p>
      <text:p text:style-name="Text_20_body">On met à zéro la varibale chronomètre quand on clique sur RESET</text:p>
      <text:p text:style-name="Text_20_body"><draw:frame draw:style-name="media" draw:name="9" text:anchor-type="as-char" draw:z-index="9" svg:width="12.54125cm" svg:height="3.0427083333333cm"><draw:image xlink:href="Pictures/812c7608fdac11ce5471911abeea3148.png" xlink:type="simple" xlink:show="embed" xlink:actuate="onLoad"/></draw:frame></text:p>
      <text:p text:style-name="Text_20_body">https://scratch.mit.edu/projects/284068577/</text:p>
      <text:h text:style-name="Heading_20_2" text:outline-level="2"><text:bookmark-start text:name="__RefHeading___chronometre_tres_precis_4"/><text:bookmark-start text:name="chronometre_tres_precis"/>Chronomètre très précis<text:bookmark-end text:name="__RefHeading___chronometre_tres_precis_4"/><text:bookmark-end text:name="chronometre_tres_precis"/></text:h>
      <text:p text:style-name="Text_20_body">Scratch possède un chronomètre précis, le “<text:span text:style-name="Strong_20_Emphasis">timer</text:span>”. Pour l'afficher, il faut cocher la case :</text:p>
      <text:p text:style-name="Text_20_body"><draw:frame draw:style-name="media" draw:name="10" text:anchor-type="as-char" draw:z-index="10" svg:width="2.301875cm" style:rel-width="100%" svg:height="2.4870833333333cm" style:rel-height="scale"><draw:image xlink:href="Pictures/3ee64c5afea284c7dd43fde7bde11aeb.png" xlink:type="simple" xlink:show="embed" xlink:actuate="onLoad"/></draw:frame></text:p>
      <text:p text:style-name="Text_20_body">Il n'est pas possible de l'arrêter. On peut juste le remettre à 0 (reset timer).</text:p>
      <text:p text:style-name="Text_20_body">Pour l'utiliser, on va mettre la valeur du “<text:span text:style-name="Strong_20_Emphasis">timer</text:span>“de scratch dans notre variable <text:span text:style-name="Strong_20_Emphasis">chronomètre</text:span>.</text:p>
      <text:p text:style-name="Text_20_body">On modifie le programme précédent de la manière suivante :</text:p>
      <text:p text:style-name="Text_20_body"><draw:frame draw:style-name="media" draw:name="11" text:anchor-type="as-char" draw:z-index="11" svg:width="18.838333333333cm" style:rel-width="100%" svg:height="6.4029166666667cm" style:rel-height="scale"><draw:image xlink:href="Pictures/ac5ed39ed2e72edca168c4eca7f32731.png" xlink:type="simple" xlink:show="embed" xlink:actuate="onLoad"/></draw:frame></text:p>
      <text:p text:style-name="Text_20_body"><draw:frame draw:style-name="media" draw:name="12" text:anchor-type="as-char" draw:z-index="12" svg:width="12.567708333333cm" svg:height="3.1220833333333cm"><draw:image xlink:href="Pictures/dbd7acd47c37d9fcd18c4cff1666e78b.png" xlink:type="simple" xlink:show="embed" xlink:actuate="onLoad"/></draw:frame></text:p>
      <text:p text:style-name="Text_20_body"><draw:frame draw:style-name="media" draw:name="13" text:anchor-type="as-char" draw:z-index="13" svg:width="12.356041666667cm" svg:height="3.3602083333333cm"><draw:image xlink:href="Pictures/0e0d0ea0cc08ad1cac4c17eb2ea3e68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12:49</meta:creation-date>
    <dc:creator>Generated</dc:creator>
    <dc:date>2026-09-02T03::12:49</dc:date>
    <dc:language>en-US</dc:language>
    <meta:editing-cycles>1</meta:editing-cycles>
    <meta:editing-duration>PT0S</meta:editing-duration>
    <dc:title>epi_4eme:creer_un_chronometre</dc:title>
  </office:meta>
</office:document-meta>
</file>