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448e24acc3757206aa42cc305d2c14.png"/>
  <manifest:file-entry manifest:media-type="image/png" manifest:full-path="Pictures/cf3e5be4113dc80d3677fb7ed44394c0.png"/>
  <manifest:file-entry manifest:media-type="image/png" manifest:full-path="Pictures/5615e0b81cbec90e285dd5b66b21b6f6.png"/>
  <manifest:file-entry manifest:media-type="image/png" manifest:full-path="Pictures/f4396a0b252a02193212e52dbc7c6e38.png"/>
  <manifest:file-entry manifest:media-type="image/png" manifest:full-path="Pictures/bb041b9049015517cbfdbcc62b59a5b9.png"/>
  <manifest:file-entry manifest:media-type="image/png" manifest:full-path="Pictures/4de8198f8a5ec350070dc6a6143cf303.png"/>
  <manifest:file-entry manifest:media-type="image/png" manifest:full-path="Pictures/953ada5f7a001a4902863d2b387f4374.png"/>
  <manifest:file-entry manifest:media-type="image/png" manifest:full-path="Pictures/ff69ac95fc95db5faa06f0bff47051e7.png"/>
  <manifest:file-entry manifest:media-type="image/png" manifest:full-path="Pictures/f90bffbe026cb62ad10e14b6731658e9.png"/>
  <manifest:file-entry manifest:media-type="image/png" manifest:full-path="Pictures/92b5d2023a1b02be0efe5e537416a6be.png"/>
  <manifest:file-entry manifest:media-type="image/png" manifest:full-path="Pictures/ace67719c079363dc26ff681ad80f5e5.png"/>
  <manifest:file-entry manifest:media-type="image/png" manifest:full-path="Pictures/0096794b3c2b450642e5cd1d7c984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i_4eme:creer_un_quizz"/><text:bookmark-start text:name="__RefHeading___creer_un_quizz_1"/><text:bookmark-start text:name="creer_un_quizz"/>Créer un quizz<text:bookmark-end text:name="__RefHeading___creer_un_quizz_1"/><text:bookmark-end text:name="creer_un_quizz"/></text:h>
      <text:p text:style-name="Text_20_body">Le principe :</text:p>
      <text:p text:style-name="Text_20_body">- on écrit la question sur l'arrière plan</text:p>
      <text:p text:style-name="Text_20_body">- la réponse est donnée en appuyant sur la touche 1, 2 ou 3.</text:p>
      <text:p text:style-name="Text_20_body">- on indique si le résultat est correct ou pas</text:p>
      <text:p text:style-name="Text_20_body">Je crée un nouvel arrière plan :</text:p>
      <text:p text:style-name="Text_20_body"><draw:frame draw:style-name="media" draw:name="0" text:anchor-type="as-char" draw:z-index="0" svg:width="11.641666666667cm" svg:height="14.44625cm"><draw:image xlink:href="Pictures/20448e24acc3757206aa42cc305d2c14.png" xlink:type="simple" xlink:show="embed" xlink:actuate="onLoad"/></draw:frame></text:p>
      <text:p text:style-name="Text_20_body">ou je peux envoyer une image récupérée ailleurs</text:p>
      <text:p text:style-name="Text_20_body"><draw:frame draw:style-name="media" draw:name="1" text:anchor-type="as-char" draw:z-index="1" svg:width="2.5664583333333cm" style:rel-width="100%" svg:height="8.0433333333333cm" style:rel-height="scale"><draw:image xlink:href="Pictures/cf3e5be4113dc80d3677fb7ed44394c0.png" xlink:type="simple" xlink:show="embed" xlink:actuate="onLoad"/></draw:frame></text:p>
      <text:p text:style-name="Text_20_body">Je le renomme en <text:span text:style-name="Strong_20_Emphasis">Question 1</text:span></text:p>
      <text:p text:style-name="Text_20_body"><draw:frame draw:style-name="media" draw:name="2" text:anchor-type="as-char" draw:z-index="2" svg:width="5.87375cm" style:rel-width="100%" svg:height="1.8520833333333cm" style:rel-height="scale"><draw:image xlink:href="Pictures/5615e0b81cbec90e285dd5b66b21b6f6.png" xlink:type="simple" xlink:show="embed" xlink:actuate="onLoad"/></draw:frame></text:p>
      <text:p text:style-name="Text_20_body">A l'aide de l'outils “text”, je peux taper mon texte ou faire un copier coller.</text:p>
      <text:p text:style-name="Text_20_body"><draw:frame draw:style-name="media" draw:name="3" text:anchor-type="as-char" draw:z-index="3" svg:width="3.413125cm" style:rel-width="100%" svg:height="7.381875cm" style:rel-height="scale"><draw:image xlink:href="Pictures/f4396a0b252a02193212e52dbc7c6e38.png" xlink:type="simple" xlink:show="embed" xlink:actuate="onLoad"/></draw:frame></text:p>
      <text:p text:style-name="Text_20_body">On obtient par exemple :</text:p>
      <text:p text:style-name="Text_20_body"><draw:frame draw:style-name="media" draw:name="4" text:anchor-type="as-char" draw:z-index="4" svg:width="17.383125cm" style:rel-width="100%" svg:height="12.356041666667cm" style:rel-height="scale"><draw:image xlink:href="Pictures/bb041b9049015517cbfdbcc62b59a5b9.png" xlink:type="simple" xlink:show="embed" xlink:actuate="onLoad"/></draw:frame></text:p>
      <text:p text:style-name="Text_20_body">On programme maintenant le chat qui va indiquer si la réponse est bonne ou pas.</text:p>
      <text:p text:style-name="Text_20_body">On indique qu'on veut l'arrière plan <text:span text:style-name="Strong_20_Emphasis">Question 1</text:span> au début :</text:p>
      <text:p text:style-name="Text_20_body"><draw:frame draw:style-name="media" draw:name="5" text:anchor-type="as-char" draw:z-index="5" svg:width="9.8425cm" style:rel-width="100%" svg:height="3.7570833333333cm" style:rel-height="scale"><draw:image xlink:href="Pictures/4de8198f8a5ec350070dc6a6143cf303.png" xlink:type="simple" xlink:show="embed" xlink:actuate="onLoad"/></draw:frame></text:p>
      <text:p text:style-name="Text_20_body">On lui dit ensuite qu'on attend que le joueur la touche 1 ou la touche 2 ou la touche 3.</text:p>
      <text:p text:style-name="Text_20_body"><draw:frame draw:style-name="media" draw:name="6" text:anchor-type="as-char" draw:z-index="6" svg:width="19.235208333333cm" style:rel-width="100%" svg:height="4.1275cm" style:rel-height="scale"><draw:image xlink:href="Pictures/953ada5f7a001a4902863d2b387f4374.png" xlink:type="simple" xlink:show="embed" xlink:actuate="onLoad"/></draw:frame></text:p>
      <text:p text:style-name="Text_20_body">Pour mettre 2 “or”, on en met un dans un autre :<draw:frame draw:style-name="media" draw:name="7" text:anchor-type="as-char" draw:z-index="7" svg:width="15.451666666667cm" svg:height="1.8785416666667cm"><draw:image xlink:href="Pictures/ff69ac95fc95db5faa06f0bff47051e7.png" xlink:type="simple" xlink:show="embed" xlink:actuate="onLoad"/></draw:frame></text:p>
      <text:p text:style-name="Text_20_body">Dès que le joueur appuie sur une des 3 touches, on regarde si la réponse est juste.</text:p>
      <text:p text:style-name="Text_20_body"><draw:frame draw:style-name="media" draw:name="8" text:anchor-type="as-char" draw:z-index="8" svg:width="19.235208333333cm" style:rel-width="100%" svg:height="8.175625cm" style:rel-height="scale"><draw:image xlink:href="Pictures/f90bffbe026cb62ad10e14b6731658e9.png" xlink:type="simple" xlink:show="embed" xlink:actuate="onLoad"/></draw:frame></text:p>
      <text:p text:style-name="Text_20_body">On crée ensuite un autre arrière plan que l'on nomme Question 2.</text:p>
      <text:p text:style-name="Text_20_body"><draw:frame draw:style-name="media" draw:name="9" text:anchor-type="as-char" draw:z-index="9" svg:width="21.325416666667cm" style:rel-width="100%" svg:height="16.113125cm" style:rel-height="scale"><draw:image xlink:href="Pictures/92b5d2023a1b02be0efe5e537416a6be.png" xlink:type="simple" xlink:show="embed" xlink:actuate="onLoad"/></draw:frame></text:p>
      <text:p text:style-name="Text_20_body">On duplique ce qu'on a déjà fait :</text:p>
      <text:p text:style-name="Text_20_body"><draw:frame draw:style-name="media" draw:name="10" text:anchor-type="as-char" draw:z-index="10" svg:width="15.610416666667cm" svg:height="8.2285416666667cm"><draw:image xlink:href="Pictures/ace67719c079363dc26ff681ad80f5e5.png" xlink:type="simple" xlink:show="embed" xlink:actuate="onLoad"/></draw:frame></text:p>
      <text:p text:style-name="Text_20_body"><draw:frame draw:style-name="media" draw:name="11" text:anchor-type="as-char" draw:z-index="11" svg:width="15.742708333333cm" svg:height="14.737291666667cm"><draw:image xlink:href="Pictures/0096794b3c2b450642e5cd1d7c984582.png" xlink:type="simple" xlink:show="embed" xlink:actuate="onLoad"/></draw:frame></text:p>
      <text:p text:style-name="Text_20_body">Et on continue ainsi de suite.</text:p>
      <text:p text:style-name="Text_20_body">Il faut bien sûr améliorer cette base :</text:p>
      <text:p text:style-name="Text_20_body">- le chat indique qu'on appuie sur 1, 2 ou 3 pour répondre.</text:p>
      <text:p text:style-name="Text_20_body">- un score compte les points</text:p>
      <text:p text:style-name="Text_20_body">-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17:17</meta:creation-date>
    <dc:creator>Generated</dc:creator>
    <dc:date>2026-09-02T04::17:17</dc:date>
    <dc:language>en-US</dc:language>
    <meta:editing-cycles>1</meta:editing-cycles>
    <meta:editing-duration>PT0S</meta:editing-duration>
    <dc:title>epi_4eme:creer_un_quizz</dc:title>
  </office:meta>
</office:document-meta>
</file>