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3e1a3ea6448079300e7acb0829844a85.png"/>
  <manifest:file-entry manifest:media-type="image/png" manifest:full-path="Pictures/1a9d994f8b71d01d8b322a79d93c63e9.png"/>
  <manifest:file-entry manifest:media-type="image/png" manifest:full-path="Pictures/4d3e336b57b52c2b42b7279de37ccd9a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pi_4eme:effectuer_un_calcul"/><text:bookmark-start text:name="__RefHeading___effectuer_un_calcul_1"/><text:bookmark-start text:name="effectuer_un_calcul"/>Effectuer un calcul<text:bookmark-end text:name="__RefHeading___effectuer_un_calcul_1"/><text:bookmark-end text:name="effectuer_un_calcul"/></text:h>
      <text:p text:style-name="Text_20_body">Le chat demande 2 nombres et les multiplie.</text:p>
      <text:p text:style-name="Text_20_body">On crée 2 variables a et b pour y stocker les 2 nombres.</text:p>
      <text:p text:style-name="Text_20_body"><draw:frame draw:style-name="media" draw:name="0" text:anchor-type="as-char" draw:z-index="0" svg:width="4.5508333333333cm" style:rel-width="100%" svg:height="3.6777083333333cm" style:rel-height="scale"><draw:image xlink:href="Pictures/3e1a3ea6448079300e7acb0829844a85.png" xlink:type="simple" xlink:show="embed" xlink:actuate="onLoad"/></draw:frame></text:p>
      <text:p text:style-name="Text_20_body">On écrit le script :</text:p>
      <text:p text:style-name="Text_20_body"><draw:frame draw:style-name="media" draw:name="1" text:anchor-type="as-char" draw:z-index="1" svg:width="9.68375cm" style:rel-width="100%" svg:height="6.429375cm" style:rel-height="scale"><draw:image xlink:href="Pictures/1a9d994f8b71d01d8b322a79d93c63e9.png" xlink:type="simple" xlink:show="embed" xlink:actuate="onLoad"/></draw:frame></text:p>
      <text:p text:style-name="Text_20_body"><draw:frame draw:style-name="media" draw:name="2" text:anchor-type="as-char" draw:z-index="2" svg:width="8.810625cm" style:rel-width="100%" svg:height="5.6885416666667cm" style:rel-height="scale"><draw:image xlink:href="Pictures/4d3e336b57b52c2b42b7279de37ccd9a.pn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2T00::14:21</meta:creation-date>
    <dc:creator>Generated</dc:creator>
    <dc:date>2026-09-02T00::14:21</dc:date>
    <dc:language>en-US</dc:language>
    <meta:editing-cycles>1</meta:editing-cycles>
    <meta:editing-duration>PT0S</meta:editing-duration>
    <dc:title>epi_4eme:effectuer_un_calcul</dc:title>
  </office:meta>
</office:document-meta>
</file>