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5c98cac68ed2e4cd2ff8b69ab42d9c.png"/>
  <manifest:file-entry manifest:media-type="image/png" manifest:full-path="Pictures/9de00b9ff0af469183fefc4b1255bab7.png"/>
  <manifest:file-entry manifest:media-type="image/gif" manifest:full-path="Pictures/4857e4d553aa5c3fec809a342a363f32.gif"/>
  <manifest:file-entry manifest:media-type="image/gif" manifest:full-path="Pictures/2b61ec1a1bfb094befcd937e3e3ec8a0.gif"/>
  <manifest:file-entry manifest:media-type="image/gif" manifest:full-path="Pictures/2a5ba3db29907cc00421ee3d45049e33.gif"/>
  <manifest:file-entry manifest:media-type="image/png" manifest:full-path="Pictures/bcbd0832ba514a6ac53fbabe84aaeaa8.png"/>
  <manifest:file-entry manifest:media-type="image/png" manifest:full-path="Pictures/68bcbfc535d8315451a09e16a172d961.png"/>
  <manifest:file-entry manifest:media-type="image/png" manifest:full-path="Pictures/29c6d1a009b0697308fa4fbc64c2a3a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i_4eme:le_dessin_dans_scratch"/><text:bookmark-start text:name="__RefHeading___le_dessin_dans_scratch_1"/><text:bookmark-start text:name="le_dessin_dans_scratch"/>Le dessin dans scratch<text:bookmark-end text:name="__RefHeading___le_dessin_dans_scratch_1"/><text:bookmark-end text:name="le_dessin_dans_scratch"/></text:h>
      <text:h text:style-name="Heading_20_2" text:outline-level="2"><text:bookmark-start text:name="__RefHeading___bitmap_ou_vectoriel_2"/><text:bookmark-start text:name="bitmap_ou_vectoriel"/>Bitmap ou vectoriel ?<text:bookmark-end text:name="__RefHeading___bitmap_ou_vectoriel_2"/><text:bookmark-end text:name="bitmap_ou_vectoriel"/></text:h>
      <text:p text:style-name="Text_20_body">On utilise de préférence le mode vectoriel et pas le mode bitmap (permet de modifier plus facilement le dessin et les dessins sont plus jolis)</text:p>
      <text:p text:style-name="Text_20_body"><text:span text:style-name="Strong_20_Emphasis">Mode Bitmap :</text:span></text:p>
      <text:p text:style-name="Text_20_body"><draw:frame draw:style-name="media" draw:name="0" text:anchor-type="as-char" draw:z-index="0" svg:width="19.870208333333cm" style:rel-width="100%" svg:height="14.631458333333cm" style:rel-height="scale"><draw:image xlink:href="Pictures/e15c98cac68ed2e4cd2ff8b69ab42d9c.png" xlink:type="simple" xlink:show="embed" xlink:actuate="onLoad"/></draw:frame></text:p>
      <text:p text:style-name="Text_20_body"><text:span text:style-name="Strong_20_Emphasis">Mode vectoriel</text:span></text:p>
      <text:p text:style-name="Text_20_body"><draw:frame draw:style-name="media" draw:name="1" text:anchor-type="as-char" draw:z-index="1" svg:width="19.632083333333cm" style:rel-width="100%" svg:height="14.525625cm" style:rel-height="scale"><draw:image xlink:href="Pictures/9de00b9ff0af469183fefc4b1255bab7.png" xlink:type="simple" xlink:show="embed" xlink:actuate="onLoad"/></draw:frame></text:p>
      <text:h text:style-name="Heading_20_2" text:outline-level="2"><text:bookmark-start text:name="__RefHeading___centre_ou_pas_3"/><text:bookmark-start text:name="centre_ou_pas"/>Centré ou pas ?<text:bookmark-end text:name="__RefHeading___centre_ou_pas_3"/><text:bookmark-end text:name="centre_ou_pas"/></text:h>
      <text:p text:style-name="Text_20_body">Quand on crée un objet on va généralement le centrer (on peut ne pas le centrer dans certains cas !) :</text:p>
      <text:p text:style-name="Text_20_body"><draw:frame draw:style-name="media" draw:name="2" text:anchor-type="as-char" draw:z-index="2" svg:width="16.933333333333cm" svg:height="14.155208333333cm"><draw:image xlink:href="Pictures/4857e4d553aa5c3fec809a342a363f32.gif" xlink:type="simple" xlink:show="embed" xlink:actuate="onLoad"/></draw:frame></text:p>
      <text:p text:style-name="Text_20_body">Si on fait tourner un objet centré :</text:p>
      <text:p text:style-name="Text_20_body"><draw:frame draw:style-name="media" draw:name="3" text:anchor-type="as-char" draw:z-index="3" svg:width="4.3391666666667cm" style:rel-width="100%" svg:height="2.9104166666667cm" style:rel-height="scale"><draw:image xlink:href="Pictures/2b61ec1a1bfb094befcd937e3e3ec8a0.gif" xlink:type="simple" xlink:show="embed" xlink:actuate="onLoad"/></draw:frame></text:p>
      <text:p text:style-name="Text_20_body">Si on fait tourner un objet avec un “centre sur le coté” :</text:p>
      <text:p text:style-name="Text_20_body"><draw:frame draw:style-name="media" draw:name="4" text:anchor-type="as-char" draw:z-index="4" svg:width="6.270625cm" style:rel-width="100%" svg:height="6.111875cm" style:rel-height="scale"><draw:image xlink:href="Pictures/2a5ba3db29907cc00421ee3d45049e33.gif" xlink:type="simple" xlink:show="embed" xlink:actuate="onLoad"/></draw:frame></text:p>
      <text:h text:style-name="Heading_20_2" text:outline-level="2"><text:bookmark-start text:name="__RefHeading___arriere_plan_et_coordonnees_4"/><text:bookmark-start text:name="arriere_plan_et_coordonnees"/>Arrière plan et coordonnées<text:bookmark-end text:name="__RefHeading___arriere_plan_et_coordonnees_4"/><text:bookmark-end text:name="arriere_plan_et_coordonnees"/></text:h>
      <text:p text:style-name="Text_20_body">POur bien se repérer sur l'écran, on peut choisir un arrière plan avec des axes :</text:p>
      <text:p text:style-name="Text_20_body"><draw:frame draw:style-name="media" draw:name="5" text:anchor-type="as-char" draw:z-index="5" svg:width="6.588125cm" style:rel-width="100%" svg:height="4.4185416666667cm" style:rel-height="scale"><draw:image xlink:href="Pictures/bcbd0832ba514a6ac53fbabe84aaeaa8.png" xlink:type="simple" xlink:show="embed" xlink:actuate="onLoad"/></draw:frame></text:p>
      <text:p text:style-name="Text_20_body"><draw:frame draw:style-name="media" draw:name="6" text:anchor-type="as-char" draw:z-index="6" svg:width="4.048125cm" style:rel-width="100%" svg:height="4.206875cm" style:rel-height="scale"><draw:image xlink:href="Pictures/68bcbfc535d8315451a09e16a172d961.png" xlink:type="simple" xlink:show="embed" xlink:actuate="onLoad"/></draw:frame></text:p>
      <text:p text:style-name="Text_20_body">Il est plus simple de se repérer dessus :</text:p>
      <text:p text:style-name="Text_20_body"><draw:frame draw:style-name="media" draw:name="7" text:anchor-type="as-char" draw:z-index="7" svg:width="12.938125cm" svg:height="11.165416666667cm"><draw:image xlink:href="Pictures/29c6d1a009b0697308fa4fbc64c2a3a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8::59:21</meta:creation-date>
    <dc:creator>Generated</dc:creator>
    <dc:date>2026-09-02T08::59:21</dc:date>
    <dc:language>en-US</dc:language>
    <meta:editing-cycles>1</meta:editing-cycles>
    <meta:editing-duration>PT0S</meta:editing-duration>
    <dc:title>epi_4eme:le_dessin_dans_scratch</dc:title>
  </office:meta>
</office:document-meta>
</file>