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7eea582052eaffd9dcd873fec130c5.png"/>
  <manifest:file-entry manifest:media-type="image/png" manifest:full-path="Pictures/dd09dbb2bedde68d57fbe5193c985387.png"/>
  <manifest:file-entry manifest:media-type="image/png" manifest:full-path="Pictures/9993246ae44c294fad64a40f54994b3b.png"/>
  <manifest:file-entry manifest:media-type="image/png" manifest:full-path="Pictures/6ff2131aeaf0064c8e0a16e3f6e93991.png"/>
  <manifest:file-entry manifest:media-type="image/png" manifest:full-path="Pictures/4448b4e9f75015fde8dd4b7319b7bb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questionreponse:start"/><text:bookmark-start text:name="__RefHeading___question_reponse_1"/><text:bookmark-start text:name="question_reponse"/>Question réponse<text:bookmark-end text:name="__RefHeading___question_reponse_1"/><text:bookmark-end text:name="question_reponse"/></text:h>
      <text:p text:style-name="Text_20_body">Pour poser une question, on utilise “ask and wait”.</text:p>
      <text:p text:style-name="Text_20_body"><draw:frame draw:style-name="media" draw:name="0" text:anchor-type="as-char" draw:z-index="0" svg:width="5.318125cm" style:rel-width="100%" svg:height="1.349375cm" style:rel-height="scale"><draw:image xlink:href="Pictures/1d7eea582052eaffd9dcd873fec130c5.png" xlink:type="simple" xlink:show="embed" xlink:actuate="onLoad"/></draw:frame></text:p>
      <text:p text:style-name="Text_20_body">La réponse est reçue dans <draw:frame draw:style-name="media" draw:name="1" text:anchor-type="as-char" draw:z-index="1" svg:width="1.5875cm" svg:height="0.97895833333333cm"><draw:image xlink:href="Pictures/dd09dbb2bedde68d57fbe5193c985387.png" xlink:type="simple" xlink:show="embed" xlink:actuate="onLoad"/></draw:frame></text:p>
      <text:h text:style-name="Heading_20_2" text:outline-level="2"><text:bookmark-start text:name="__RefHeading___le_chat_demande_son_nom_a_une_personne_et_lui_dit_bonjour_2"/><text:bookmark-start text:name="le_chat_demande_son_nom_a_une_personne_et_lui_dit_bonjour"/>Le chat demande son nom à une personne et lui dit bonjour<text:bookmark-end text:name="__RefHeading___le_chat_demande_son_nom_a_une_personne_et_lui_dit_bonjour_2"/><text:bookmark-end text:name="le_chat_demande_son_nom_a_une_personne_et_lui_dit_bonjour"/></text:h>
      <text:p text:style-name="Text_20_body">“Join” permet de coller deux phrases ensemble. <draw:frame draw:style-name="media" draw:name="2" text:anchor-type="as-char" draw:z-index="2" svg:width="3.9952083333333cm" style:rel-width="100%" svg:height="1.1377083333333cm" style:rel-height="scale"><draw:image xlink:href="Pictures/9993246ae44c294fad64a40f54994b3b.png" xlink:type="simple" xlink:show="embed" xlink:actuate="onLoad"/></draw:frame>. Il faut penser à mettre un “espace” à la fin de Bonjour.</text:p>
      <text:p text:style-name="Text_20_body"><draw:frame draw:style-name="media" draw:name="3" text:anchor-type="as-char" draw:z-index="3" svg:width="7.7258333333333cm" style:rel-width="100%" svg:height="3.4925cm" style:rel-height="scale"><draw:image xlink:href="Pictures/6ff2131aeaf0064c8e0a16e3f6e93991.png" xlink:type="simple" xlink:show="embed" xlink:actuate="onLoad"/></draw:frame></text:p>
      <text:p text:style-name="Text_20_body">Le chat pose une question quand on appuie sur le drapeau vert.</text:p>
      <text:p text:style-name="Text_20_body">Si la réponse est correcte, il dit “Gagné”.</text:p>
      <text:p text:style-name="Text_20_body">Si la réponse est inexacte, il dit “Perdu”.</text:p>
      <text:p text:style-name="Text_20_body"><draw:frame draw:style-name="media" draw:name="4" text:anchor-type="as-char" draw:z-index="4" svg:width="7.2495833333333cm" style:rel-width="100%" svg:height="4.8154166666667cm" style:rel-height="scale"><draw:image xlink:href="Pictures/4448b4e9f75015fde8dd4b7319b7bb4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28:39</meta:creation-date>
    <dc:creator>Generated</dc:creator>
    <dc:date>2026-09-02T11::28:39</dc:date>
    <dc:language>en-US</dc:language>
    <meta:editing-cycles>1</meta:editing-cycles>
    <meta:editing-duration>PT0S</meta:editing-duration>
    <dc:title>epi_4eme:questionreponse:start</dc:title>
  </office:meta>
</office:document-meta>
</file>