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ef447846082b52e7d8270c8d7165be4.png"/>
  <manifest:file-entry manifest:media-type="image/png" manifest:full-path="Pictures/ead15fece507790acc8e9a743402b758.png"/>
  <manifest:file-entry manifest:media-type="image/png" manifest:full-path="Pictures/74200ce0cf262e577b444deddb2818d2.png"/>
  <manifest:file-entry manifest:media-type="image/png" manifest:full-path="Pictures/e4abd9caa616f43681aac18ca2427299.png"/>
  <manifest:file-entry manifest:media-type="image/png" manifest:full-path="Pictures/08d2eb911f0a2e3b10c423e4de18aca4.png"/>
  <manifest:file-entry manifest:media-type="image/png" manifest:full-path="Pictures/c0b92743302bed5f52c4d5cd0b8e4c82.png"/>
  <manifest:file-entry manifest:media-type="image/png" manifest:full-path="Pictures/3725cc6548f25691ec49650ab92437ee.png"/>
  <manifest:file-entry manifest:media-type="image/png" manifest:full-path="Pictures/d1eec185f4e2a064c6df03492bc9f850.png"/>
  <manifest:file-entry manifest:media-type="image/png" manifest:full-path="Pictures/2b197f055b2ca568d30ee2a013f09598.png"/>
  <manifest:file-entry manifest:media-type="image/png" manifest:full-path="Pictures/3f7395c475151d41741ff399ac52607c.png"/>
  <manifest:file-entry manifest:media-type="image/png" manifest:full-path="Pictures/5064d3e7cb15942a95612c427849834b.png"/>
  <manifest:file-entry manifest:media-type="image/png" manifest:full-path="Pictures/d3aa2d0096b6ecfedf32f5f3286f0f13.png"/>
  <manifest:file-entry manifest:media-type="image/png" manifest:full-path="Pictures/43c757bd1b4c2fb7687c79006fa11a8a.png"/>
  <manifest:file-entry manifest:media-type="image/png" manifest:full-path="Pictures/3d665f4782e39f1a47298f3d4a7fce45.png"/>
  <manifest:file-entry manifest:media-type="image/png" manifest:full-path="Pictures/6975fa3b03db1f815e47d7fafcc29d74.png"/>
  <manifest:file-entry manifest:media-type="image/png" manifest:full-path="Pictures/9f5ff8c72c67a50889d4201e512f5024.png"/>
  <manifest:file-entry manifest:media-type="image/png" manifest:full-path="Pictures/fcb5091436a922b501decb4415675a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questionsreponsesinfinitifs"/><text:bookmark-start text:name="__RefHeading___questions_reponses_avec_les_infinitifs_1"/><text:bookmark-start text:name="questions_reponses_avec_les_infinitifs"/>Questions réponses avec les infinitifs<text:bookmark-end text:name="__RefHeading___questions_reponses_avec_les_infinitifs_1"/><text:bookmark-end text:name="questions_reponses_avec_les_infinitifs"/></text:h>
      <text:h text:style-name="Heading_20_2" text:outline-level="2"><text:bookmark-start text:name="__RefHeading___creation_de_la_liste_de_verbes_2"/><text:bookmark-start text:name="creation_de_la_liste_de_verbes"/>Création de la liste de verbes<text:bookmark-end text:name="__RefHeading___creation_de_la_liste_de_verbes_2"/><text:bookmark-end text:name="creation_de_la_liste_de_verbes"/></text:h>
      <text:p text:style-name="Text_20_body"><draw:frame draw:style-name="media" draw:name="0" text:anchor-type="as-char" draw:z-index="0" svg:width="5.9002083333333cm" style:rel-width="100%" svg:height="4.0745833333333cm" style:rel-height="scale"><draw:image xlink:href="Pictures/bef447846082b52e7d8270c8d7165be4.png" xlink:type="simple" xlink:show="embed" xlink:actuate="onLoad"/></draw:frame></text:p>
      <text:p text:style-name="Text_20_body"><draw:frame draw:style-name="media" draw:name="1" text:anchor-type="as-char" draw:z-index="1" svg:width="2.5929166666667cm" style:rel-width="100%" svg:height="0.92604166666667cm" style:rel-height="scale"><draw:image xlink:href="Pictures/ead15fece507790acc8e9a743402b758.png" xlink:type="simple" xlink:show="embed" xlink:actuate="onLoad"/></draw:frame></text:p>
      <text:p text:style-name="Text_20_body">Remplir la liste de verbes à l'infinitifs (“+” pour ajouter des verbes)</text:p>
      <text:p text:style-name="Text_20_body"><draw:frame draw:style-name="media" draw:name="2" text:anchor-type="as-char" draw:z-index="2" svg:width="2.9633333333333cm" style:rel-width="100%" svg:height="5.635625cm" style:rel-height="scale"><draw:image xlink:href="Pictures/74200ce0cf262e577b444deddb2818d2.png" xlink:type="simple" xlink:show="embed" xlink:actuate="onLoad"/></draw:frame></text:p>
      <text:p text:style-name="Text_20_body"><draw:frame draw:style-name="media" draw:name="3" text:anchor-type="as-char" draw:z-index="3" svg:width="3.6777083333333cm" style:rel-width="100%" svg:height="0.76729166666667cm" style:rel-height="scale"><draw:image xlink:href="Pictures/e4abd9caa616f43681aac18ca2427299.png" xlink:type="simple" xlink:show="embed" xlink:actuate="onLoad"/></draw:frame>correspond à “to be”</text:p>
      <text:p text:style-name="Text_20_body"><draw:frame draw:style-name="media" draw:name="4" text:anchor-type="as-char" draw:z-index="4" svg:width="3.65125cm" style:rel-width="100%" svg:height="0.68791666666667cm" style:rel-height="scale"><draw:image xlink:href="Pictures/08d2eb911f0a2e3b10c423e4de18aca4.png" xlink:type="simple" xlink:show="embed" xlink:actuate="onLoad"/></draw:frame>correspond à “to beat”</text:p>
      <text:p text:style-name="Text_20_body">Il est possible de cacher la liste en la “décochant”.</text:p>
      <text:p text:style-name="Text_20_body"><draw:frame draw:style-name="media" draw:name="5" text:anchor-type="as-char" draw:z-index="5" svg:width="2.143125cm" style:rel-width="100%" svg:height="0.74083333333333cm" style:rel-height="scale"><draw:image xlink:href="Pictures/c0b92743302bed5f52c4d5cd0b8e4c82.png" xlink:type="simple" xlink:show="embed" xlink:actuate="onLoad"/></draw:frame>–&gt; <draw:frame draw:style-name="media" draw:name="6" text:anchor-type="as-char" draw:z-index="6" svg:width="2.1960416666667cm" style:rel-width="100%" svg:height="0.79375cm" style:rel-height="scale"><draw:image xlink:href="Pictures/3725cc6548f25691ec49650ab92437ee.png" xlink:type="simple" xlink:show="embed" xlink:actuate="onLoad"/></draw:frame></text:p>
      <text:h text:style-name="Heading_20_2" text:outline-level="2"><text:bookmark-start text:name="__RefHeading___tirage_d_un_verbe_au_hasard_3"/><text:bookmark-start text:name="tirage_d_un_verbe_au_hasard"/>Tirage d'un verbe au hasard<text:bookmark-end text:name="__RefHeading___tirage_d_un_verbe_au_hasard_3"/><text:bookmark-end text:name="tirage_d_un_verbe_au_hasard"/></text:h>
      <text:p text:style-name="Text_20_body">On va créer une variable “hasard” dans laquelle on choisira un nombre au hasard entre 1 et le nombre de verbe dans la liste.</text:p>
      <text:p text:style-name="Text_20_body"><draw:frame draw:style-name="media" draw:name="7" text:anchor-type="as-char" draw:z-index="7" svg:width="5.7679166666667cm" style:rel-width="100%" svg:height="4.7625cm" style:rel-height="scale"><draw:image xlink:href="Pictures/d1eec185f4e2a064c6df03492bc9f850.png" xlink:type="simple" xlink:show="embed" xlink:actuate="onLoad"/></draw:frame></text:p>
      <text:p text:style-name="Text_20_body"><draw:frame draw:style-name="media" draw:name="8" text:anchor-type="as-char" draw:z-index="8" svg:width="7.62cm" style:rel-width="100%" svg:height="5.1858333333333cm" style:rel-height="scale"><draw:image xlink:href="Pictures/2b197f055b2ca568d30ee2a013f09598.png" xlink:type="simple" xlink:show="embed" xlink:actuate="onLoad"/></draw:frame></text:p>
      <text:p text:style-name="Text_20_body">Quand j'appuie sur le drapeau vert, il choisit un nombre entre 1 et 6.</text:p>
      <text:p text:style-name="Text_20_body"><draw:frame draw:style-name="media" draw:name="9" text:anchor-type="as-char" draw:z-index="9" svg:width="4.5508333333333cm" style:rel-width="100%" svg:height="0.79375cm" style:rel-height="scale"><draw:image xlink:href="Pictures/3f7395c475151d41741ff399ac52607c.png" xlink:type="simple" xlink:show="embed" xlink:actuate="onLoad"/></draw:frame>correspond à un infinitif pris dans la liste.</text:p>
      <text:p text:style-name="Text_20_body">Si on veut tester, on peut demander au chat d'afficher le verbe en question.</text:p>
      <text:p text:style-name="Text_20_body">Le programme ci-dessous affiche un verbe à l'infinitif au hasard.</text:p>
      <text:p text:style-name="Text_20_body"><draw:frame draw:style-name="media" draw:name="10" text:anchor-type="as-char" draw:z-index="10" svg:width="7.4347916666667cm" style:rel-width="100%" svg:height="3.0691666666667cm" style:rel-height="scale"><draw:image xlink:href="Pictures/5064d3e7cb15942a95612c427849834b.png" xlink:type="simple" xlink:show="embed" xlink:actuate="onLoad"/></draw:frame></text:p>
      <text:p text:style-name="Text_20_body">Ici, le verbe numéro 5 est affiché.</text:p>
      <text:p text:style-name="Text_20_body"><draw:frame draw:style-name="media" draw:name="11" text:anchor-type="as-char" draw:z-index="11" svg:width="6.8527083333333cm" style:rel-width="100%" svg:height="5.7414583333333cm" style:rel-height="scale"><draw:image xlink:href="Pictures/d3aa2d0096b6ecfedf32f5f3286f0f13.png" xlink:type="simple" xlink:show="embed" xlink:actuate="onLoad"/></draw:frame></text:p>
      <text:p text:style-name="Text_20_body"><draw:frame draw:style-name="media" draw:name="12" text:anchor-type="as-char" draw:z-index="12" svg:width="7.381875cm" style:rel-width="100%" svg:height="2.8839583333333cm" style:rel-height="scale"><draw:image xlink:href="Pictures/43c757bd1b4c2fb7687c79006fa11a8a.png" xlink:type="simple" xlink:show="embed" xlink:actuate="onLoad"/></draw:frame></text:p>
      <text:h text:style-name="Heading_20_2" text:outline-level="2"><text:bookmark-start text:name="__RefHeading___liste_d_infinitifs_en_francais_4"/><text:bookmark-start text:name="liste_d_infinitifs_en_francais"/>Liste d'infinitifs en français<text:bookmark-end text:name="__RefHeading___liste_d_infinitifs_en_francais_4"/><text:bookmark-end text:name="liste_d_infinitifs_en_francais"/></text:h>
      <text:p text:style-name="Text_20_body">On fait de même avec la liste en français. Attention à bien faire correspondre les 2 listes.</text:p>
      <text:p text:style-name="Text_20_body"><draw:frame draw:style-name="media" draw:name="13" text:anchor-type="as-char" draw:z-index="13" svg:width="6.1383333333333cm" style:rel-width="100%" svg:height="5.715cm" style:rel-height="scale"><draw:image xlink:href="Pictures/3d665f4782e39f1a47298f3d4a7fce45.png" xlink:type="simple" xlink:show="embed" xlink:actuate="onLoad"/></draw:frame></text:p>
      <text:h text:style-name="Heading_20_2" text:outline-level="2"><text:bookmark-start text:name="__RefHeading___questions_reponses_5"/><text:bookmark-start text:name="questions_reponses"/>Questions réponses<text:bookmark-end text:name="__RefHeading___questions_reponses_5"/><text:bookmark-end text:name="questions_reponses"/></text:h>
      <text:p text:style-name="Text_20_body">On lui demande de choisir un nombre au hasard.</text:p>
      <text:p text:style-name="Text_20_body">Le chat pose une question en donnant l'infinitif en français et le joueur doit donner la réponse en anglais.</text:p>
      <text:p text:style-name="Text_20_body"><draw:frame draw:style-name="media" draw:name="14" text:anchor-type="as-char" draw:z-index="14" svg:width="8.8635416666667cm" style:rel-width="100%" svg:height="5.8472916666667cm" style:rel-height="scale"><draw:image xlink:href="Pictures/6975fa3b03db1f815e47d7fafcc29d74.png" xlink:type="simple" xlink:show="embed" xlink:actuate="onLoad"/></draw:frame></text:p>
      <text:p text:style-name="Text_20_body">Si on veut qu'il répète ça 10 fois, on peut lui mettre une boucle.</text:p>
      <text:p text:style-name="Text_20_body"><draw:frame draw:style-name="media" draw:name="15" text:anchor-type="as-char" draw:z-index="15" svg:width="9.2075cm" style:rel-width="100%" svg:height="6.82625cm" style:rel-height="scale"><draw:image xlink:href="Pictures/9f5ff8c72c67a50889d4201e512f5024.png" xlink:type="simple" xlink:show="embed" xlink:actuate="onLoad"/></draw:frame></text:p>
      <text:p text:style-name="Text_20_body">On peut ajouter une variable “score” qui permet d'indiquer le nombre de bonnes réponses sur 10 :</text:p>
      <text:p text:style-name="Text_20_body"><draw:frame draw:style-name="media" draw:name="16" text:anchor-type="as-char" draw:z-index="16" svg:width="9.2339583333333cm" style:rel-width="100%" svg:height="8.810625cm" style:rel-height="scale"><draw:image xlink:href="Pictures/fcb5091436a922b501decb4415675a6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6:22</meta:creation-date>
    <dc:creator>Generated</dc:creator>
    <dc:date>2026-09-02T09::06:22</dc:date>
    <dc:language>en-US</dc:language>
    <meta:editing-cycles>1</meta:editing-cycles>
    <meta:editing-duration>PT0S</meta:editing-duration>
    <dc:title>epi_4eme:questionsreponsesinfinitifs</dc:title>
  </office:meta>
</office:document-meta>
</file>