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spaceinvaders"/><text:bookmark-start text:name="__RefHeading___space_invaders_1"/><text:bookmark-start text:name="space_invaders"/>Space invaders<text:bookmark-end text:name="__RefHeading___space_invaders_1"/><text:bookmark-end text:name="space_invaders"/></text:h>
      <text:h text:style-name="Heading_20_2" text:outline-level="2"><text:bookmark-start text:name="__RefHeading___creation_du_vaisseau_2"/><text:bookmark-start text:name="creation_du_vaisseau"/>1. Création du vaisseau<text:bookmark-end text:name="__RefHeading___creation_du_vaisseau_2"/><text:bookmark-end text:name="creation_du_vaisseau"/></text:h>
      <text:p text:style-name="Text_20_body">On crée le sprite vaisseau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5:27</meta:creation-date>
    <dc:creator>Generated</dc:creator>
    <dc:date>2026-09-01T23::35:27</dc:date>
    <dc:language>en-US</dc:language>
    <meta:editing-cycles>1</meta:editing-cycles>
    <meta:editing-duration>PT0S</meta:editing-duration>
    <dc:title>epi_4eme:spaceinvaders</dc:title>
  </office:meta>
</office:document-meta>
</file>