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6cb608565cb3019dcdb4527d057a22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temps_de_reaction_distance_de_reaction"/><text:bookmark-start text:name="__RefHeading___temps_de_reaction_distance_de_reaction_1"/><text:bookmark-start text:name="temps_de_reaction_distance_de_reaction"/>Temps de réaction / distance de réaction<text:bookmark-end text:name="__RefHeading___temps_de_reaction_distance_de_reaction_1"/><text:bookmark-end text:name="temps_de_reaction_distance_de_reaction"/></text:h>
      <text:p text:style-name="Text_20_body">Créer un programme qui va mesurer votre temps de réaction :</text:p>
      <text:p text:style-name="Text_20_body">- l'écran est vide au début.</text:p>
      <text:p text:style-name="Text_20_body">- au bout d'un temps aléatoire compris entre 5s et 15s, un chat apparaît à l'écran (c'est obstacle)</text:p>
      <text:p text:style-name="Text_20_body">- on appuie sur la barre d'espace (c'est le frein)</text:p>
      <text:p text:style-name="Text_20_body">On mesure la durée qui s'est écoulée entre le moment où le chat apparaît et le moment où on appuie sur la barre d'espace.</text:p>
      <text:p text:style-name="Text_20_body">On calcule la distance de réaction 50km/h.</text:p>
      <text:p text:style-name="Text_20_body"><text:span text:style-name="Emphasis">On améliore le programme :</text:span></text:p>
      <text:p text:style-name="Text_20_body"><text:span text:style-name="Emphasis">- en pouvant choisir la vitesse du véhicule</text:span></text:p>
      <text:p text:style-name="Text_20_body"><text:span text:style-name="Emphasis">- en améliorant les graphismes, en faisant un animation avec une voiture qui se déplace</text:span></text:p>
      <text:p text:style-name="Text_20_body"><text:span text:style-name="Emphasis">- etc etc</text:span></text:p>
      <text:p text:style-name="Text_20_body">Exemple :</text:p>
      <text:p text:style-name="Text_20_body">(image animée, le chat met du temps à apparaître)</text:p>
      <text:p text:style-name="Text_20_body"><draw:frame draw:style-name="media" draw:name="0" text:anchor-type="as-char" draw:z-index="0" svg:width="12.673541666667cm" svg:height="10.556875cm"><draw:image xlink:href="Pictures/d6cb608565cb3019dcdb4527d057a224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7:49</meta:creation-date>
    <dc:creator>Generated</dc:creator>
    <dc:date>2026-09-01T18::37:49</dc:date>
    <dc:language>en-US</dc:language>
    <meta:editing-cycles>1</meta:editing-cycles>
    <meta:editing-duration>PT0S</meta:editing-duration>
    <dc:title>epi_4eme:temps_de_reaction_distance_de_reaction</dc:title>
  </office:meta>
</office:document-meta>
</file>