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877ec49b89a42eec1c9919d4190f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ttps://www.bfmtv.com/economie/energies-renouvelables-les-hydroliennes-fluviales-se-jettent-a-l-eau-1614988.html</text:p>
      <text:p text:style-name="Text_20_body"><draw:frame draw:style-name="media" draw:name="0" text:anchor-type="as-char" draw:z-index="0" svg:width="33.919583333333cm" style:rel-width="100%" svg:height="73.210208333333cm" style:rel-height="scale"><draw:image xlink:href="Pictures/e1877ec49b89a42eec1c9919d4190f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28:27</meta:creation-date>
    <dc:creator>Generated</dc:creator>
    <dc:date>2026-09-02T08::28:27</dc:date>
    <dc:language>en-US</dc:language>
    <meta:editing-cycles>1</meta:editing-cycles>
    <meta:editing-duration>PT0S</meta:editing-duration>
    <dc:title>hydroliennes_bfm:start</dc:title>
  </office:meta>
</office:document-meta>
</file>