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f5abd1b3191357ddeca8e2c71ea5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12_01_2020_www.michelnizon.com"/><text:bookmark-start text:name="__RefHeading___httpswww.michelnizon.com_1"/><text:bookmark-start text:name="httpswww.michelnizon.com"/>12/01/2020 https://www.michelnizon.com<text:bookmark-end text:name="__RefHeading___httpswww.michelnizon.com_1"/><text:bookmark-end text:name="httpswww.michelnizon.com"/></text:h>
      <text:p text:style-name="Text_20_body">https://www.michelnizon.com/la-pensee-magique-amplifiee-par-le-ces-au-service-dune-lampe-stroboscopique-pour-les-dyslexiques/</text:p>
      <text:p text:style-name="Text_20_body"><draw:frame draw:style-name="media" draw:name="0" text:anchor-type="as-char" draw:z-index="0" svg:width="18.123958333333cm" style:rel-width="100%" svg:height="102.18208333333cm" style:rel-height="scale"><draw:image xlink:href="Pictures/72f5abd1b3191357ddeca8e2c71ea51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5:04</meta:creation-date>
    <dc:creator>Generated</dc:creator>
    <dc:date>2026-09-01T18::35:04</dc:date>
    <dc:language>en-US</dc:language>
    <meta:editing-cycles>1</meta:editing-cycles>
    <meta:editing-duration>PT0S</meta:editing-duration>
    <dc:title>lexilife:12_01_2020_www.michelnizon.com</dc:title>
  </office:meta>
</office:document-meta>
</file>