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ef87f5363ca82968bb084ed3f723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xilife:21_10_2017_visual_dyslexia"/><text:bookmark-start text:name="__RefHeading___visual_dyslexia_1"/><text:bookmark-start text:name="visual_dyslexia"/>21/10/2017 Visual dyslexia<text:bookmark-end text:name="__RefHeading___visual_dyslexia_1"/><text:bookmark-end text:name="visual_dyslexia"/></text:h>
      <text:p text:style-name="Text_20_body">https://blog.dyslexia.com/visual-dyslexia-new-study/</text:p>
      <text:p text:style-name="Text_20_body"><draw:frame draw:style-name="media" draw:name="0" text:anchor-type="as-char" draw:z-index="0" svg:width="24.685625cm" style:rel-width="100%" svg:height="94.45625cm" style:rel-height="scale"><draw:image xlink:href="Pictures/5bef87f5363ca82968bb084ed3f723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6:05</meta:creation-date>
    <dc:creator>Generated</dc:creator>
    <dc:date>2026-09-01T20::56:05</dc:date>
    <dc:language>en-US</dc:language>
    <meta:editing-cycles>1</meta:editing-cycles>
    <meta:editing-duration>PT0S</meta:editing-duration>
    <dc:title>lexilife:21_10_2017_visual_dyslexia</dc:title>
  </office:meta>
</office:document-meta>
</file>