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43cd1bb4adab7b244cba60619ff5da.png"/>
  <manifest:file-entry manifest:media-type="image/png" manifest:full-path="Pictures/a56f3a3d59b361f671dcc8b3b0f51654.png"/>
  <manifest:file-entry manifest:media-type="image/png" manifest:full-path="Pictures/b6b826d3214659cbef9d8a852e34c52c.png"/>
  <manifest:file-entry manifest:media-type="image/png" manifest:full-path="Pictures/9de8571d43d25b73efba30e4df8a6b67.png"/>
  <manifest:file-entry manifest:media-type="image/png" manifest:full-path="Pictures/661bdd20d4ff02e1501be220e02f3b7c.png"/>
  <manifest:file-entry manifest:media-type="image/png" manifest:full-path="Pictures/c415ce8929e1f8c449e6346fce0c3b96.png"/>
  <manifest:file-entry manifest:media-type="image/png" manifest:full-path="Pictures/bf7e7bd2bf900688738ca0162043a4fc.png"/>
  <manifest:file-entry manifest:media-type="image/png" manifest:full-path="Pictures/179d6c52a72060336d5c4de73747d4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:libreoffice_calc:tracer_un_graphique_avec_openoffice"/><text:bookmark-start text:name="__RefHeading___tracer_un_graphique_dans_openoffice_1"/><text:bookmark-start text:name="tracer_un_graphique_dans_openoffice"/>Tracer un graphique dans Openoffice<text:bookmark-end text:name="__RefHeading___tracer_un_graphique_dans_openoffice_1"/><text:bookmark-end text:name="tracer_un_graphique_dans_openoffice"/></text:h>
      <text:p text:style-name="Text_20_body"><text:span text:style-name="Strong_20_Emphasis">Dans le tableur</text:span></text:p>
      <text:p text:style-name="Text_20_body">Prendre des mesures de la tension du GBF (générateur basse fréquence) toutes les 15s et les placer dans un tableau à 2 lignes.</text:p>
      <text:p text:style-name="Text_20_body"><draw:frame draw:style-name="media" draw:name="0" text:anchor-type="as-char" draw:z-index="0" svg:width="22.410208333333cm" style:rel-width="100%" svg:height="10.95375cm" style:rel-height="scale"><draw:image xlink:href="Pictures/d143cd1bb4adab7b244cba60619ff5da.png" xlink:type="simple" xlink:show="embed" xlink:actuate="onLoad"/></draw:frame></text:p>
      <text:p text:style-name="Text_20_body"><text:span text:style-name="Strong_20_Emphasis">Tracer un graphique tension en fonction du temps.</text:span></text:p>
      <text:p text:style-name="Text_20_body">-Sélectionner les deux lignes (avec les noms et unités)</text:p>
      <text:p text:style-name="Text_20_body"><draw:frame draw:style-name="media" draw:name="1" text:anchor-type="as-char" draw:z-index="1" svg:width="22.410208333333cm" style:rel-width="100%" svg:height="10.95375cm" style:rel-height="scale"><draw:image xlink:href="Pictures/a56f3a3d59b361f671dcc8b3b0f51654.png" xlink:type="simple" xlink:show="embed" xlink:actuate="onLoad"/></draw:frame></text:p>
      <text:p text:style-name="Text_20_body">- Cliquer sur l'icone [diagramme]</text:p>
      <text:p text:style-name="Text_20_body">- Choisir [XY(dispersion)] [Points et lignes] [Lignes lisses]</text:p>
      <text:p text:style-name="Text_20_body"><draw:frame draw:style-name="media" draw:name="2" text:anchor-type="as-char" draw:z-index="2" svg:width="22.410208333333cm" style:rel-width="100%" svg:height="10.95375cm" style:rel-height="scale"><draw:image xlink:href="Pictures/b6b826d3214659cbef9d8a852e34c52c.png" xlink:type="simple" xlink:show="embed" xlink:actuate="onLoad"/></draw:frame></text:p>
      <text:p text:style-name="Text_20_body">- Cliquer sur [Suivant»]</text:p>
      <text:p text:style-name="Text_20_body"><draw:frame draw:style-name="media" draw:name="3" text:anchor-type="as-char" draw:z-index="3" svg:width="18.335625cm" style:rel-width="100%" svg:height="9.1810416666667cm" style:rel-height="scale"><draw:image xlink:href="Pictures/9de8571d43d25b73efba30e4df8a6b67.png" xlink:type="simple" xlink:show="embed" xlink:actuate="onLoad"/></draw:frame></text:p>
      <text:p text:style-name="Text_20_body">- Choisir [Séries de données en ligne]</text:p>
      <text:p text:style-name="Text_20_body"><draw:frame draw:style-name="media" draw:name="4" text:anchor-type="as-char" draw:z-index="4" svg:width="18.335625cm" style:rel-width="100%" svg:height="9.1810416666667cm" style:rel-height="scale"><draw:image xlink:href="Pictures/661bdd20d4ff02e1501be220e02f3b7c.png" xlink:type="simple" xlink:show="embed" xlink:actuate="onLoad"/></draw:frame></text:p>
      <text:p text:style-name="Text_20_body">- Cliquer sur [Suivant»]</text:p>
      <text:p text:style-name="Text_20_body">- Mettre un titre, des noms aux axes avec unités et décocher [Afficher la légende]</text:p>
      <text:p text:style-name="Text_20_body"><draw:frame draw:style-name="media" draw:name="5" text:anchor-type="as-char" draw:z-index="5" svg:width="18.335625cm" style:rel-width="100%" svg:height="9.1810416666667cm" style:rel-height="scale"><draw:image xlink:href="Pictures/c415ce8929e1f8c449e6346fce0c3b96.png" xlink:type="simple" xlink:show="embed" xlink:actuate="onLoad"/></draw:frame></text:p>
      <text:p text:style-name="Text_20_body">- Cliquer sur [terminer]</text:p>
      <text:p text:style-name="Text_20_body"><draw:frame draw:style-name="media" draw:name="6" text:anchor-type="as-char" draw:z-index="6" svg:width="25.161875cm" style:rel-width="100%" svg:height="13.546666666667cm" style:rel-height="scale"><draw:image xlink:href="Pictures/bf7e7bd2bf900688738ca0162043a4fc.png" xlink:type="simple" xlink:show="embed" xlink:actuate="onLoad"/></draw:frame></text:p>
      <text:p text:style-name="Text_20_body"><text:span text:style-name="Strong_20_Emphasis">Dans le traitement de texte</text:span></text:p>
      <text:p text:style-name="Text_20_body">Organiser le tableau, le graphique et un texte (donnant la valeur de la période et celle de la tension maximale).</text:p>
      <text:p text:style-name="Text_20_body"><draw:frame draw:style-name="media" draw:name="7" text:anchor-type="as-char" draw:z-index="7" svg:width="34.29cm" style:rel-width="100%" svg:height="20.79625cm" style:rel-height="scale"><draw:image xlink:href="Pictures/179d6c52a72060336d5c4de73747d47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5:40</meta:creation-date>
    <dc:creator>Generated</dc:creator>
    <dc:date>2026-09-02T04::35:40</dc:date>
    <dc:language>en-US</dc:language>
    <meta:editing-cycles>1</meta:editing-cycles>
    <meta:editing-duration>PT0S</meta:editing-duration>
    <dc:title>logiciels_autre:libreoffice_calc:tracer_un_graphique_avec_openoffice</dc:title>
  </office:meta>
</office:document-meta>
</file>