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668d7093de300da374f24a7e90286a.png"/>
  <manifest:file-entry manifest:media-type="image/png" manifest:full-path="Pictures/1c45f4c12f63c4094325a2a28f521e81.png"/>
  <manifest:file-entry manifest:media-type="image/png" manifest:full-path="Pictures/ebf2aa683d6f1afbc9fed327934c39a7.png"/>
  <manifest:file-entry manifest:media-type="image/png" manifest:full-path="Pictures/6a63256402dff761f02067930fe1fc8d.png"/>
  <manifest:file-entry manifest:media-type="image/png" manifest:full-path="Pictures/bacc38ae7b27992291354406e4576cf4.png"/>
  <manifest:file-entry manifest:media-type="image/png" manifest:full-path="Pictures/1352fdba0d34fd7ce58c6bbd53002dd8.png"/>
  <manifest:file-entry manifest:media-type="image/png" manifest:full-path="Pictures/2b740c5af3f026004485f68455134331.png"/>
  <manifest:file-entry manifest:media-type="image/png" manifest:full-path="Pictures/ed4d4e9739d0ba445a8ba4314230ce6b.png"/>
  <manifest:file-entry manifest:media-type="image/png" manifest:full-path="Pictures/8c2bfaefe6e0c3722f68d3eec51fabf8.png"/>
  <manifest:file-entry manifest:media-type="image/png" manifest:full-path="Pictures/bbe48f47a8b8a9d1aa76c74a40d2be63.png"/>
  <manifest:file-entry manifest:media-type="image/png" manifest:full-path="Pictures/8425e0881279dd077e67a18644c439d2.png"/>
  <manifest:file-entry manifest:media-type="image/png" manifest:full-path="Pictures/4c17b03c1ab17cb5e7365b8154cb7d0c.png"/>
  <manifest:file-entry manifest:media-type="image/png" manifest:full-path="Pictures/c73f5ff4b0a5fbb8d1a7aaa1d9a18bc3.png"/>
  <manifest:file-entry manifest:media-type="image/png" manifest:full-path="Pictures/3783ceb4b4ae727bc94ee901aa3b374f.png"/>
  <manifest:file-entry manifest:media-type="image/png" manifest:full-path="Pictures/85bb1c2ee22c58eaadc276ff00f20638.png"/>
  <manifest:file-entry manifest:media-type="image/png" manifest:full-path="Pictures/51c5597ef583c3c3baf22eb154191d2d.png"/>
  <manifest:file-entry manifest:media-type="image/png" manifest:full-path="Pictures/2b8cdf07a73816a7d21ae84d881f5925.png"/>
  <manifest:file-entry manifest:media-type="image/png" manifest:full-path="Pictures/80cd46c6cbdf5c51287920cda8d2794e.png"/>
  <manifest:file-entry manifest:media-type="image/png" manifest:full-path="Pictures/8442d277af2d8f3db3d0079d0e0e1c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autre:libreoffice_draw"/><text:bookmark-start text:name="__RefHeading___libreoffice_draw_1"/><text:bookmark-start text:name="libreoffice_draw"/>Libreoffice Draw<text:bookmark-end text:name="__RefHeading___libreoffice_draw_1"/><text:bookmark-end text:name="libreoffice_draw"/></text:h>
      <text:h text:style-name="Heading_20_2" text:outline-level="2"><text:bookmark-start text:name="__RefHeading___mettre_enlever_l_alignement_aimant_2"/><text:bookmark-start text:name="mettre_enlever_l_alignement_aimant"/>Mettre/Enlever l'alignement (aimant) :<text:bookmark-end text:name="__RefHeading___mettre_enlever_l_alignement_aimant_2"/><text:bookmark-end text:name="mettre_enlever_l_alignement_aimant"/></text:h>
      <text:p text:style-name="Text_20_body"><draw:frame draw:style-name="media" draw:name="0" text:anchor-type="as-char" draw:z-index="0" svg:width="12.065cm" svg:height="10.503958333333cm"><draw:image xlink:href="Pictures/28668d7093de300da374f24a7e90286a.png" xlink:type="simple" xlink:show="embed" xlink:actuate="onLoad"/></draw:frame></text:p>
      <text:p text:style-name="Text_20_body">On pourra placer les traits là où on veut.</text:p>
      <text:h text:style-name="Heading_20_2" text:outline-level="2"><text:bookmark-start text:name="__RefHeading___choisir_la_couleur_du_trait_3"/><text:bookmark-start text:name="choisir_la_couleur_du_trait"/>Choisir la couleur du trait<text:bookmark-end text:name="__RefHeading___choisir_la_couleur_du_trait_3"/><text:bookmark-end text:name="choisir_la_couleur_du_trait"/></text:h>
      <text:p text:style-name="Text_20_body"><draw:frame draw:style-name="media" draw:name="1" text:anchor-type="as-char" draw:z-index="1" svg:width="3.65125cm" style:rel-width="100%" svg:height="2.06375cm" style:rel-height="scale"><draw:image xlink:href="Pictures/1c45f4c12f63c4094325a2a28f521e81.png" xlink:type="simple" xlink:show="embed" xlink:actuate="onLoad"/></draw:frame></text:p>
      <text:p text:style-name="Text_20_body"><draw:frame draw:style-name="media" draw:name="2" text:anchor-type="as-char" draw:z-index="2" svg:width="6.746875cm" style:rel-width="100%" svg:height="8.4402083333333cm" style:rel-height="scale"><draw:image xlink:href="Pictures/ebf2aa683d6f1afbc9fed327934c39a7.png" xlink:type="simple" xlink:show="embed" xlink:actuate="onLoad"/></draw:frame></text:p>
      <text:h text:style-name="Heading_20_2" text:outline-level="2"><text:bookmark-start text:name="__RefHeading___tracer_une_ligne_droite_4"/><text:bookmark-start text:name="tracer_une_ligne_droite"/>Tracer une ligne droite<text:bookmark-end text:name="__RefHeading___tracer_une_ligne_droite_4"/><text:bookmark-end text:name="tracer_une_ligne_droite"/></text:h>
      <text:p text:style-name="Text_20_body"><draw:frame draw:style-name="media" draw:name="3" text:anchor-type="as-char" draw:z-index="3" svg:width="3.4660416666667cm" style:rel-width="100%" svg:height="2.0108333333333cm" style:rel-height="scale"><draw:image xlink:href="Pictures/6a63256402dff761f02067930fe1fc8d.png" xlink:type="simple" xlink:show="embed" xlink:actuate="onLoad"/></draw:frame></text:p>
      <text:p text:style-name="Text_20_body"><draw:frame draw:style-name="media" draw:name="4" text:anchor-type="as-char" draw:z-index="4" svg:width="2.6458333333333cm" style:rel-width="100%" svg:height="4.7625cm" style:rel-height="scale"><draw:image xlink:href="Pictures/bacc38ae7b27992291354406e4576cf4.png" xlink:type="simple" xlink:show="embed" xlink:actuate="onLoad"/></draw:frame></text:p>
      <text:p text:style-name="Text_20_body">Si on veut tracer un trait vertical ou horizontal, on appuie en même temps sur la touche <text:span text:style-name="Strong_20_Emphasis">majuscule</text:span>.</text:p>
      <text:p text:style-name="Text_20_body">Si on veut déformer le trait, on déplace les carrés bleus.</text:p>
      <text:p text:style-name="Text_20_body"><draw:frame draw:style-name="media" draw:name="5" text:anchor-type="as-char" draw:z-index="5" svg:width="5.2652083333333cm" style:rel-width="100%" svg:height="1.7727083333333cm" style:rel-height="scale"><draw:image xlink:href="Pictures/1352fdba0d34fd7ce58c6bbd53002dd8.png" xlink:type="simple" xlink:show="embed" xlink:actuate="onLoad"/></draw:frame></text:p>
      <text:p text:style-name="Text_20_body">Si on veut déplacer le trait, on place la souris sur le trait.</text:p>
      <text:p text:style-name="Text_20_body"><draw:frame draw:style-name="media" draw:name="6" text:anchor-type="as-char" draw:z-index="6" svg:width="4.4979166666667cm" style:rel-width="100%" svg:height="1.349375cm" style:rel-height="scale"><draw:image xlink:href="Pictures/2b740c5af3f026004485f68455134331.png" xlink:type="simple" xlink:show="embed" xlink:actuate="onLoad"/></draw:frame></text:p>
      <text:h text:style-name="Heading_20_2" text:outline-level="2"><text:bookmark-start text:name="__RefHeading___tracer_un_trait_a_main_levee_5"/><text:bookmark-start text:name="tracer_un_trait_a_main_levee"/>Tracer un trait à main levée<text:bookmark-end text:name="__RefHeading___tracer_un_trait_a_main_levee_5"/><text:bookmark-end text:name="tracer_un_trait_a_main_levee"/></text:h>
      <text:p text:style-name="Text_20_body"><draw:frame draw:style-name="media" draw:name="7" text:anchor-type="as-char" draw:z-index="7" svg:width="2.38125cm" style:rel-width="100%" svg:height="1.8520833333333cm" style:rel-height="scale"><draw:image xlink:href="Pictures/ed4d4e9739d0ba445a8ba4314230ce6b.png" xlink:type="simple" xlink:show="embed" xlink:actuate="onLoad"/></draw:frame></text:p>
      <text:p text:style-name="Text_20_body">On dessine à main levée.</text:p>
      <text:p text:style-name="Text_20_body"><draw:frame draw:style-name="media" draw:name="8" text:anchor-type="as-char" draw:z-index="8" svg:width="2.9897916666667cm" style:rel-width="100%" svg:height="3.2014583333333cm" style:rel-height="scale"><draw:image xlink:href="Pictures/8c2bfaefe6e0c3722f68d3eec51fabf8.png" xlink:type="simple" xlink:show="embed" xlink:actuate="onLoad"/></draw:frame></text:p>
      <text:p text:style-name="Text_20_body">On peut redimensionner le dessin :</text:p>
      <text:p text:style-name="Text_20_body"><draw:frame draw:style-name="media" draw:name="9" text:anchor-type="as-char" draw:z-index="9" svg:width="2.8839583333333cm" style:rel-width="100%" svg:height="3.175cm" style:rel-height="scale"><draw:image xlink:href="Pictures/bbe48f47a8b8a9d1aa76c74a40d2be63.png" xlink:type="simple" xlink:show="embed" xlink:actuate="onLoad"/></draw:frame></text:p>
      <text:p text:style-name="Text_20_body">On peut déplacer le dessin :</text:p>
      <text:p text:style-name="Text_20_body"><draw:frame draw:style-name="media" draw:name="10" text:anchor-type="as-char" draw:z-index="10" svg:width="3.01625cm" style:rel-width="100%" svg:height="3.5454166666667cm" style:rel-height="scale"><draw:image xlink:href="Pictures/8425e0881279dd077e67a18644c439d2.png" xlink:type="simple" xlink:show="embed" xlink:actuate="onLoad"/></draw:frame></text:p>
      <text:h text:style-name="Heading_20_2" text:outline-level="2"><text:bookmark-start text:name="__RefHeading___les_fleches_6"/><text:bookmark-start text:name="les_fleches"/>Les flèches<text:bookmark-end text:name="__RefHeading___les_fleches_6"/><text:bookmark-end text:name="les_fleches"/></text:h>
      <text:p text:style-name="Text_20_body"><draw:frame draw:style-name="media" draw:name="11" text:anchor-type="as-char" draw:z-index="11" svg:width="3.730625cm" style:rel-width="100%" svg:height="1.7727083333333cm" style:rel-height="scale"><draw:image xlink:href="Pictures/4c17b03c1ab17cb5e7365b8154cb7d0c.png" xlink:type="simple" xlink:show="embed" xlink:actuate="onLoad"/></draw:frame></text:p>
      <text:p text:style-name="Text_20_body">Elles s'utilisent comme les lignes.</text:p>
      <text:p text:style-name="Text_20_body"><draw:frame draw:style-name="media" draw:name="12" text:anchor-type="as-char" draw:z-index="12" svg:width="3.6247916666667cm" style:rel-width="100%" svg:height="1.7727083333333cm" style:rel-height="scale"><draw:image xlink:href="Pictures/c73f5ff4b0a5fbb8d1a7aaa1d9a18bc3.png" xlink:type="simple" xlink:show="embed" xlink:actuate="onLoad"/></draw:frame></text:p>
      <text:h text:style-name="Heading_20_2" text:outline-level="2"><text:bookmark-start text:name="__RefHeading___le_texte_7"/><text:bookmark-start text:name="le_texte"/>Le Texte<text:bookmark-end text:name="__RefHeading___le_texte_7"/><text:bookmark-end text:name="le_texte"/></text:h>
      <text:p text:style-name="Text_20_body"><draw:frame draw:style-name="media" draw:name="13" text:anchor-type="as-char" draw:z-index="13" svg:width="4.6302083333333cm" style:rel-width="100%" svg:height="2.143125cm" style:rel-height="scale"><draw:image xlink:href="Pictures/3783ceb4b4ae727bc94ee901aa3b374f.png" xlink:type="simple" xlink:show="embed" xlink:actuate="onLoad"/></draw:frame></text:p>
      <text:p text:style-name="Text_20_body">On clique là où on veut écrire et on écrit.</text:p>
      <text:p text:style-name="Text_20_body"><draw:frame draw:style-name="media" draw:name="14" text:anchor-type="as-char" draw:z-index="14" svg:width="3.730625cm" style:rel-width="100%" svg:height="2.2225cm" style:rel-height="scale"><draw:image xlink:href="Pictures/85bb1c2ee22c58eaadc276ff00f20638.png" xlink:type="simple" xlink:show="embed" xlink:actuate="onLoad"/></draw:frame></text:p>
      <text:p text:style-name="Text_20_body"><draw:frame draw:style-name="media" draw:name="15" text:anchor-type="as-char" draw:z-index="15" svg:width="6.2441666666667cm" style:rel-width="100%" svg:height="2.2489583333333cm" style:rel-height="scale"><draw:image xlink:href="Pictures/51c5597ef583c3c3baf22eb154191d2d.png" xlink:type="simple" xlink:show="embed" xlink:actuate="onLoad"/></draw:frame></text:p>
      <text:h text:style-name="Heading_20_2" text:outline-level="2"><text:bookmark-start text:name="__RefHeading___grouper_dissocier_8"/><text:bookmark-start text:name="grouper_dissocier"/>Grouper/Dissocier<text:bookmark-end text:name="__RefHeading___grouper_dissocier_8"/><text:bookmark-end text:name="grouper_dissocier"/></text:h>
      <text:p text:style-name="Text_20_body">Quand le dessin est fini, il est plus simple de regrouper tous les éléments ensemble pour les manipuler.</text:p>
      <text:p text:style-name="Text_20_body">On sélectionne :</text:p>
      <text:p text:style-name="Text_20_body"><draw:frame draw:style-name="media" draw:name="16" text:anchor-type="as-char" draw:z-index="16" svg:width="11.932708333333cm" svg:height="8.6783333333333cm"><draw:image xlink:href="Pictures/2b8cdf07a73816a7d21ae84d881f5925.png" xlink:type="simple" xlink:show="embed" xlink:actuate="onLoad"/></draw:frame></text:p>
      <text:p text:style-name="Text_20_body">Une fois sélectionné :</text:p>
      <text:p text:style-name="Text_20_body"><draw:frame draw:style-name="media" draw:name="17" text:anchor-type="as-char" draw:z-index="17" svg:width="11.165416666667cm" svg:height="7.77875cm"><draw:image xlink:href="Pictures/80cd46c6cbdf5c51287920cda8d2794e.png" xlink:type="simple" xlink:show="embed" xlink:actuate="onLoad"/></draw:frame></text:p>
      <text:p text:style-name="Text_20_body">On clique-droit sur un trait du dessin puis <text:span text:style-name="Strong_20_Emphasis">Grouper</text:span>.</text:p>
      <text:p text:style-name="Text_20_body"><draw:frame draw:style-name="media" draw:name="18" text:anchor-type="as-char" draw:z-index="18" svg:width="10.265833333333cm" svg:height="10.980208333333cm"><draw:image xlink:href="Pictures/8442d277af2d8f3db3d0079d0e0e1cc9.png" xlink:type="simple" xlink:show="embed" xlink:actuate="onLoad"/></draw:frame></text:p>
      <text:p text:style-name="Text_20_body">On peut maintenant Copier-Coller ce dessin dans le traitement de texte Wri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1:56</meta:creation-date>
    <dc:creator>Generated</dc:creator>
    <dc:date>2026-09-01T19::21:56</dc:date>
    <dc:language>en-US</dc:language>
    <meta:editing-cycles>1</meta:editing-cycles>
    <meta:editing-duration>PT0S</meta:editing-duration>
    <dc:title>logiciels_autre:libreoffice_draw</dc:title>
  </office:meta>
</office:document-meta>
</file>