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e2b81c72645d132fbd80a11cb687b5.png"/>
  <manifest:file-entry manifest:media-type="image/png" manifest:full-path="Pictures/697f091aea61ac7d8e4bfb21dec207f5.png"/>
  <manifest:file-entry manifest:media-type="image/png" manifest:full-path="Pictures/0d277c35bbd8a8d3e7a3369f34e89aa3.png"/>
  <manifest:file-entry manifest:media-type="image/png" manifest:full-path="Pictures/bd73223571ff1a09e86fc83760af103a.png"/>
  <manifest:file-entry manifest:media-type="image/png" manifest:full-path="Pictures/d4a79c83a99eae06bf1b1e21d50fa1ef.png"/>
  <manifest:file-entry manifest:media-type="image/png" manifest:full-path="Pictures/8b4ab30bd511f9704bac2e001e41bfcc.png"/>
  <manifest:file-entry manifest:media-type="image/png" manifest:full-path="Pictures/1a5ae8d4809621bdf5b7c3f763abb82c.png"/>
  <manifest:file-entry manifest:media-type="image/png" manifest:full-path="Pictures/832520a4807f8bcb692af5073e928299.png"/>
  <manifest:file-entry manifest:media-type="image/png" manifest:full-path="Pictures/f029319884bd73c2210ee07d0c95de3e.png"/>
  <manifest:file-entry manifest:media-type="image/png" manifest:full-path="Pictures/e953196bde4410392f2802b9c5939927.png"/>
  <manifest:file-entry manifest:media-type="image/png" manifest:full-path="Pictures/84603ffbaee7be7473f02ee997a85ecc.png"/>
  <manifest:file-entry manifest:media-type="image/png" manifest:full-path="Pictures/f721b2cf70397892f5c78f14a39433c9.png"/>
  <manifest:file-entry manifest:media-type="image/png" manifest:full-path="Pictures/dbe3461e27ffe84e964b8abde68aa6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s:copier_coller_une_image"/><text:bookmark-start text:name="__RefHeading___copier_coller_une_image_dans_libreoffice_1"/><text:bookmark-start text:name="copier_coller_une_image_dans_libreoffice"/>Copier coller une image dans LibreOffice<text:bookmark-end text:name="__RefHeading___copier_coller_une_image_dans_libreoffice_1"/><text:bookmark-end text:name="copier_coller_une_image_dans_libreoffice"/></text:h>
      <text:p text:style-name="Text_20_body">Le <text:span text:style-name="Strong_20_Emphasis">poids</text:span> d'une image représente la place qu'elle occupe sur l'ordinateur. Cette place s'exprime en octet (ko, Mo, Go, To …).</text:p>
      <text:p text:style-name="Text_20_body">Attention, on n'a pas le droit de copier-coller une image sauf si elle est libre de droit. Il faut indiquer l'origne de l'image dans le document.</text:p>
      <text:h text:style-name="Heading_20_2" text:outline-level="2"><text:bookmark-start text:name="__RefHeading___copier_coller_de_firefox_2"/><text:bookmark-start text:name="copier_coller_de_firefox"/>Copier coller de Firefox<text:bookmark-end text:name="__RefHeading___copier_coller_de_firefox_2"/><text:bookmark-end text:name="copier_coller_de_firefox"/></text:h>
      <text:p text:style-name="Text_20_body">Je veux récupérer l'image de Marie Curie de Wikipédia.</text:p>
      <text:p text:style-name="Text_20_body">Je vais sur la page wikipédia de Marie Curie.</text:p>
      <text:p text:style-name="Text_20_body">Je clique-droit sur l'image puis je sélectionne <text:span text:style-name="Emphasis">Copier l'image</text:span> : <draw:frame draw:style-name="media" draw:name="0" text:anchor-type="as-char" draw:z-index="0" svg:width="5.6885416666667cm" style:rel-width="100%" svg:height="1.9579166666667cm" style:rel-height="scale"><draw:image xlink:href="Pictures/eee2b81c72645d132fbd80a11cb687b5.png" xlink:type="simple" xlink:show="embed" xlink:actuate="onLoad"/></draw:frame></text:p>
      <text:p text:style-name="Text_20_body">Dans LibreOffice Writer, je clique-droit puis je sélectionne <text:span text:style-name="Emphasis">Coller</text:span> : <draw:frame draw:style-name="media" draw:name="1" text:anchor-type="as-char" draw:z-index="1" svg:width="5.9002083333333cm" style:rel-width="100%" svg:height="7.46125cm" style:rel-height="scale"><draw:image xlink:href="Pictures/697f091aea61ac7d8e4bfb21dec207f5.png" xlink:type="simple" xlink:show="embed" xlink:actuate="onLoad"/></draw:frame></text:p>
      <text:p text:style-name="Text_20_body">J'<text:span text:style-name="Emphasis">Ancre</text:span> l'image <text:span text:style-name="Emphasis">Comme caractère</text:span> <draw:frame draw:style-name="media" draw:name="2" text:anchor-type="as-char" draw:z-index="2" svg:width="10.265833333333cm" svg:height="10.556875cm"><draw:image xlink:href="Pictures/0d277c35bbd8a8d3e7a3369f34e89aa3.png" xlink:type="simple" xlink:show="embed" xlink:actuate="onLoad"/></draw:frame></text:p>
      <text:p text:style-name="Text_20_body">L'image est considérée comme une lettre et peut être mise où l'on veut facilement.</text:p>
      <text:h text:style-name="Heading_20_2" text:outline-level="2"><text:bookmark-start text:name="__RefHeading___redimensionner_l_image_3"/><text:bookmark-start text:name="redimensionner_l_image"/>Redimensionner l'image<text:bookmark-end text:name="__RefHeading___redimensionner_l_image_3"/><text:bookmark-end text:name="redimensionner_l_image"/></text:h>
      <text:p text:style-name="Text_20_body">On utilise les coins verts pour ne pas déformer l'image</text:p>
      <text:p text:style-name="Text_20_body"><draw:frame draw:style-name="media" draw:name="3" text:anchor-type="as-char" draw:z-index="3" svg:width="8.3872916666667cm" style:rel-width="100%" svg:height="12.117916666667cm" style:rel-height="scale"><draw:image xlink:href="Pictures/bd73223571ff1a09e86fc83760af103a.png" xlink:type="simple" xlink:show="embed" xlink:actuate="onLoad"/></draw:frame></text:p>
      <text:p text:style-name="Text_20_body">Utiliser les milieux des cotés déforme l'image</text:p>
      <text:p text:style-name="Text_20_body"><draw:frame draw:style-name="media" draw:name="4" text:anchor-type="as-char" draw:z-index="4" svg:width="4.1010416666667cm" style:rel-width="100%" svg:height="12.356041666667cm" style:rel-height="scale"><draw:image xlink:href="Pictures/d4a79c83a99eae06bf1b1e21d50fa1ef.png" xlink:type="simple" xlink:show="embed" xlink:actuate="onLoad"/></draw:frame></text:p>
      <text:p text:style-name="Text_20_body">Attention : redimensionner une image ne lui fait pas “perdre de poids”</text:p>
      <text:h text:style-name="Heading_20_2" text:outline-level="2"><text:bookmark-start text:name="__RefHeading___rogner_l_image_4"/><text:bookmark-start text:name="rogner_l_image"/>Rogner l'image<text:bookmark-end text:name="__RefHeading___rogner_l_image_4"/><text:bookmark-end text:name="rogner_l_image"/></text:h>
      <text:p text:style-name="Text_20_body">Si on ne veut garder que le visage, il est possible de découper l'image avec l'outils Rogner :</text:p>
      <text:p text:style-name="Text_20_body"><draw:frame draw:style-name="media" draw:name="5" text:anchor-type="as-char" draw:z-index="5" svg:width="9.5779166666667cm" style:rel-width="100%" svg:height="13.573125cm" style:rel-height="scale"><draw:image xlink:href="Pictures/8b4ab30bd511f9704bac2e001e41bfcc.png" xlink:type="simple" xlink:show="embed" xlink:actuate="onLoad"/></draw:frame></text:p>
      <text:p text:style-name="Text_20_body">En déplaçant les cotés, l'image est découpée.</text:p>
      <text:p text:style-name="Text_20_body"><draw:frame draw:style-name="media" draw:name="6" text:anchor-type="as-char" draw:z-index="6" svg:width="8.7047916666667cm" style:rel-width="100%" svg:height="12.779375cm" style:rel-height="scale"><draw:image xlink:href="Pictures/1a5ae8d4809621bdf5b7c3f763abb82c.png" xlink:type="simple" xlink:show="embed" xlink:actuate="onLoad"/></draw:frame></text:p>
      <text:p text:style-name="Text_20_body">On obtient :</text:p>
      <text:p text:style-name="Text_20_body"><draw:frame draw:style-name="media" draw:name="7" text:anchor-type="as-char" draw:z-index="7" svg:width="5.3710416666667cm" style:rel-width="100%" svg:height="6.7997916666667cm" style:rel-height="scale"><draw:image xlink:href="Pictures/832520a4807f8bcb692af5073e928299.png" xlink:type="simple" xlink:show="embed" xlink:actuate="onLoad"/></draw:frame></text:p>
      <text:p text:style-name="Text_20_body">Attention : rogner une image ne lui fait pas perdre de poids.</text:p>
      <text:h text:style-name="Heading_20_2" text:outline-level="2"><text:bookmark-start text:name="__RefHeading___alleger_une_image_5"/><text:bookmark-start text:name="alleger_une_image"/>Alléger une image<text:bookmark-end text:name="__RefHeading___alleger_une_image_5"/><text:bookmark-end text:name="alleger_une_image"/></text:h>
      <text:p text:style-name="Text_20_body">Nous allons utiliser l'outils <text:span text:style-name="Emphasis">Compresser</text:span></text:p>
      <text:p text:style-name="Text_20_body"><draw:frame draw:style-name="media" draw:name="8" text:anchor-type="as-char" draw:z-index="8" svg:width="11.43cm" svg:height="15.266458333333cm"><draw:image xlink:href="Pictures/f029319884bd73c2210ee07d0c95de3e.png" xlink:type="simple" xlink:show="embed" xlink:actuate="onLoad"/></draw:frame></text:p>
      <text:p text:style-name="Text_20_body">L'image a un poids de 267ko</text:p>
      <text:p text:style-name="Text_20_body"><draw:frame draw:style-name="media" draw:name="9" text:anchor-type="as-char" draw:z-index="9" svg:width="9.763125cm" style:rel-width="100%" svg:height="3.7041666666667cm" style:rel-height="scale"><draw:image xlink:href="Pictures/e953196bde4410392f2802b9c5939927.png" xlink:type="simple" xlink:show="embed" xlink:actuate="onLoad"/></draw:frame></text:p>
      <text:p text:style-name="Text_20_body">(pour voir la différence entre ko et kio : https://fr.wikipedia.org/wiki/Octet )</text:p>
      <text:p text:style-name="Text_20_body">On clique sur OK</text:p>
      <text:p text:style-name="Text_20_body"><draw:frame draw:style-name="media" draw:name="10" text:anchor-type="as-char" draw:z-index="10" svg:width="13.255625cm" svg:height="10.292291666667cm"><draw:image xlink:href="Pictures/84603ffbaee7be7473f02ee997a85ecc.png" xlink:type="simple" xlink:show="embed" xlink:actuate="onLoad"/></draw:frame></text:p>
      <text:p text:style-name="Text_20_body">Si on choisit à nouveau Compresser, on voit que le poids a diminué :</text:p>
      <text:p text:style-name="Text_20_body"><draw:frame draw:style-name="media" draw:name="11" text:anchor-type="as-char" draw:z-index="11" svg:width="9.763125cm" style:rel-width="100%" svg:height="3.1485416666667cm" style:rel-height="scale"><draw:image xlink:href="Pictures/f721b2cf70397892f5c78f14a39433c9.png" xlink:type="simple" xlink:show="embed" xlink:actuate="onLoad"/></draw:frame></text:p>
      <text:p text:style-name="Text_20_body">En changeant la Qualité, on peut encore perdre du poids mais au détriment de l'image</text:p>
      <text:p text:style-name="Text_20_body"><draw:frame draw:style-name="media" draw:name="12" text:anchor-type="as-char" draw:z-index="12" svg:width="9.7895833333333cm" style:rel-width="100%" svg:height="6.746875cm" style:rel-height="scale"><draw:image xlink:href="Pictures/dbe3461e27ffe84e964b8abde68aa69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00:49</meta:creation-date>
    <dc:creator>Generated</dc:creator>
    <dc:date>2026-09-02T05::00:49</dc:date>
    <dc:language>en-US</dc:language>
    <meta:editing-cycles>1</meta:editing-cycles>
    <meta:editing-duration>PT0S</meta:editing-duration>
    <dc:title>logiciels_autres:copier_coller_une_image</dc:title>
  </office:meta>
</office:document-meta>
</file>